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04afb3cbf5e2f8f9677ad37526d1601.jpg"/>
  <manifest:file-entry manifest:media-type="image/png" manifest:full-path="Pictures/e92bafb0dc71946de2d11ac1a952ceec.png"/>
  <manifest:file-entry manifest:media-type="image/png" manifest:full-path="Pictures/6be787e90847eca127353e619905f37b.png"/>
  <manifest:file-entry manifest:media-type="image/jpeg" manifest:full-path="Pictures/159692d6703104287475467033ff63f1.jpg"/>
  <manifest:file-entry manifest:media-type="image/jpeg" manifest:full-path="Pictures/047242049292e6c71130215a366eaf6b.jpg"/>
  <manifest:file-entry manifest:media-type="image/jpeg" manifest:full-path="Pictures/8849c399e884909910439d4146ddd1e5.jpg"/>
  <manifest:file-entry manifest:media-type="image/jpeg" manifest:full-path="Pictures/6d2eea4d51dd347330c4e48e1325b17c.jpg"/>
  <manifest:file-entry manifest:media-type="image/jpeg" manifest:full-path="Pictures/0a44d661ea66096019e3b7c24fce6b6b.jpg"/>
  <manifest:file-entry manifest:media-type="image/jpeg" manifest:full-path="Pictures/a2a00b9aadbdb8720bcf8c596e3d4bbd.jpg"/>
  <manifest:file-entry manifest:media-type="image/jpeg" manifest:full-path="Pictures/3e3294ea19430c44b28d95f28690cdf4.jpg"/>
  <manifest:file-entry manifest:media-type="image/jpeg" manifest:full-path="Pictures/d2887f65e3020efe92f48481f0433779.jpg"/>
  <manifest:file-entry manifest:media-type="image/jpeg" manifest:full-path="Pictures/25bdf4a2626f876d3a7cb246512bf103.jpg"/>
  <manifest:file-entry manifest:media-type="image/jpeg" manifest:full-path="Pictures/25f2f5ddebdd971b2a503e183086e208.jpg"/>
  <manifest:file-entry manifest:media-type="image/jpeg" manifest:full-path="Pictures/b704f6de74cbe06af249d0d5e657a229.jpg"/>
  <manifest:file-entry manifest:media-type="image/jpeg" manifest:full-path="Pictures/7fec22768bac5542ab8fa8489835fda3.jpg"/>
  <manifest:file-entry manifest:media-type="image/jpeg" manifest:full-path="Pictures/04e6ab4913b7fc6ee6da147c5d33e81e.jpg"/>
  <manifest:file-entry manifest:media-type="image/jpeg" manifest:full-path="Pictures/ceae10c0f29899a7a819cea454af19b6.jpg"/>
  <manifest:file-entry manifest:media-type="image/jpeg" manifest:full-path="Pictures/aaa62b8f7907318d284817ae9825287b.jpg"/>
  <manifest:file-entry manifest:media-type="image/jpeg" manifest:full-path="Pictures/2f6acb11d22e44c51d20eef6f9c2b0e3.jpg"/>
  <manifest:file-entry manifest:media-type="image/jpeg" manifest:full-path="Pictures/358ece7b8fbc12aa95064d123011387c.jpg"/>
  <manifest:file-entry manifest:media-type="image/jpeg" manifest:full-path="Pictures/bfffb890b273ceca943e3bcb90630478.jpg"/>
  <manifest:file-entry manifest:media-type="image/jpeg" manifest:full-path="Pictures/35c780236bddc471ee5b1ecfedaeb478.jpg"/>
  <manifest:file-entry manifest:media-type="image/jpeg" manifest:full-path="Pictures/659bee739246e196ff972a02fad400cd.jpg"/>
  <manifest:file-entry manifest:media-type="image/jpeg" manifest:full-path="Pictures/a74ded1ad589f1f8c3daf03a496c6f43.jpg"/>
  <manifest:file-entry manifest:media-type="image/jpeg" manifest:full-path="Pictures/dbd3689cd62897a1cfe1f165f34130d3.jpg"/>
  <manifest:file-entry manifest:media-type="image/jpeg" manifest:full-path="Pictures/05debb7cb6f0ed1bc6c3b5cb05bcef4e.jpg"/>
  <manifest:file-entry manifest:media-type="image/jpeg" manifest:full-path="Pictures/6051919532b591235575e9fd8f2f5c15.jpg"/>
  <manifest:file-entry manifest:media-type="image/jpeg" manifest:full-path="Pictures/ff823a67bef297b3679a5f15fc42a0a0.jpg"/>
  <manifest:file-entry manifest:media-type="image/jpeg" manifest:full-path="Pictures/ae4ee2558cb4321467d1d8e2da97acaa.jpg"/>
  <manifest:file-entry manifest:media-type="image/jpeg" manifest:full-path="Pictures/6777ffa17c07e64dba7537db3783ea80.jpg"/>
  <manifest:file-entry manifest:media-type="image/jpeg" manifest:full-path="Pictures/fad542cc05292557929e2db6b98ee5f3.jpg"/>
  <manifest:file-entry manifest:media-type="image/jpeg" manifest:full-path="Pictures/0789d6731a09f8e9541f31345aed2859.jpg"/>
  <manifest:file-entry manifest:media-type="image/png" manifest:full-path="Pictures/4874ea83046ef21349dd90551251971c.png"/>
  <manifest:file-entry manifest:media-type="image/jpeg" manifest:full-path="Pictures/6c7126834a92ea50c6a4b07944c81b45.jpg"/>
  <manifest:file-entry manifest:media-type="image/jpeg" manifest:full-path="Pictures/2b9fa9aa36ffe7e9803f0f9b296c6aa9.jpg"/>
  <manifest:file-entry manifest:media-type="image/jpeg" manifest:full-path="Pictures/eb81c9a57fa73c18b6f35353c664d55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application_k-atys"/>Date de création : 29/06/21<text:line-break/>
Date de Mise à Jour : 04/05/22<text:line-break/>
Version v0.9<text:line-break/></text:span></text:p>
      <text:p text:style-name="Horizontal_20_Line"/>
      <text:h text:style-name="Heading_20_1" text:outline-level="1"><text:bookmark-start text:name="__RefHeading___application_k-atys_1"/><text:bookmark-start text:name="application_k-atys"/>Application K-Atys<text:bookmark-end text:name="__RefHeading___application_k-atys_1"/><text:bookmark-end text:name="application_k-atys"/></text:h>
      <text:p text:style-name="Text_20_body">Utiliser un terminal mobile disposant de l'application K-Atys <text:span text:style-name="Strong_20_Emphasis">simplifie la gestion de la traçabilité des produits</text:span> dans sa gestion quotidienne et permet à un utilisateur de saisir les <text:span text:style-name="Strong_20_Emphasis">différents mouvements de marchandise</text:span> de manière très simple.   :<text:line-break/><text:line-break/></text:p>
      <text:list text:style-name="List_20_1" text:continue-numbering="false">
        <text:list-item>
          <text:p text:style-name="List_20_1_Content_First"> <text:span text:style-name="Strong_20_Emphasis">L'application est déployable sur une multitude de terminaux mobiles</text:span> : Android, iOS, Windows…</text:p>
        </text:list-item>
        <text:list-item>
          <text:p text:style-name="List_20_1_Content"> <text:span text:style-name="Strong_20_Emphasis">Elle permet la vérification directe des données saisies</text:span> par l'utilisateur grâce à l'importation des tables utiles de la base de données Atys.</text:p>
        </text:list-item>
        <text:list-item>
          <text:p text:style-name="List_20_1_Content"> <text:span text:style-name="Strong_20_Emphasis">Le déchargement des données saisies peut se faire “sans fil”</text:span> (en wi-fi) ou via l'USB.</text:p>
        </text:list-item>
        <text:list-item>
          <text:p text:style-name="List_20_1_Content_Last"> Après déchargement, <text:span text:style-name="Strong_20_Emphasis">les données déchargées sont automatiquement importées</text:span> dans Atys.</text:p>
        </text:list-item>
      </text:list>
      <text:p text:style-name="Text_20_body"><text:line-break/><text:line-break/><text:line-break/></text:p>
      <text:h text:style-name="Heading_20_1" text:outline-level="1"><text:bookmark-start text:name="__RefHeading___action_preliminaire_2"/><text:bookmark-start text:name="action_preliminaire"/>Action préliminaire<text:bookmark-end text:name="__RefHeading___action_preliminaire_2"/><text:bookmark-end text:name="action_preliminaire"/></text:h>
      <text:p text:style-name="Text_20_body">Pour permettre au terminal de <text:span text:style-name="Strong_20_Emphasis">communiquer avec l'ordinateur</text:span> afin d'<text:span text:style-name="Strong_20_Emphasis">envoyer les données saisies</text:span> depuis le terminal <text:span text:style-name="Strong_20_Emphasis">dans Atys</text:span>, il est indispensable de bien <text:a xlink:type="simple" xlink:href="https://wiki.atys.analys-informatique.com/doku.php?id=wiki:docs_en_cours:parametrage_k-atys" text:style-name="Internet_20_link" text:visited-style-name="Visited_20_Internet_20_Link">paramétrer l'application</text:a>.
<text:line-break/><text:line-break/><text:line-break/></text:p>
      <text:h text:style-name="Heading_20_1" text:outline-level="1"><text:bookmark-start text:name="__RefHeading___l_interface_d_accueil_3"/><text:bookmark-start text:name="l_interface_d_accueil"/>L'interface d'accueil<text:bookmark-end text:name="__RefHeading___l_interface_d_accueil_3"/><text:bookmark-end text:name="l_interface_d_accueil"/></text:h>
      <text:p text:style-name="Text_20_body">
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draw:frame draw:style-name="mediacenter" draw:name="0" text:anchor-type="paragraph" draw:z-index="0" svg:width="6.6145833333333cm" style:rel-width="100%" svg:height="11.024305555556cm" style:rel-height="scale"><draw:image xlink:href="Pictures/504afb3cbf5e2f8f9677ad37526d1601.jpg" xlink:type="simple" xlink:show="embed" xlink:actuate="onLoad"/></draw:frame></text:p>
          </table:table-cell>
          <table:table-cell office:value-type="string" table:style-name="tablecell">
            <text:p text:style-name="tablealignleft">Voici l'écran qui se présente lorsqu'on lance l'application. Depuis cette interface, il est possible :</text:p>
            <text:list text:style-name="List_20_1" text:continue-numbering="false">
              <text:list-item>
                <text:p text:style-name="List_20_1_Content_First"> d'aller <text:a xlink:type="simple" xlink:href="https://wiki.atys.analys-informatique.com/doku.php?id=wiki:docs_en_cours:parametrage_k-atys" text:style-name="Internet_20_link" text:visited-style-name="Visited_20_Internet_20_Link">paramétrer</text:a> et/ou <text:a xlink:type="simple" xlink:href="#__RefHeading___mise_a_jour_de_k-atys_17" text:style-name="Local_20_link" text:visited-style-name="Visited_20_Local_20_Link">mettre à jour</text:a> l'application grâce au bouton <draw:frame draw:style-name="media" draw:name="1" text:anchor-type="as-char" draw:z-index="1" svg:width="0.635cm" svg:height="0.635cm"><draw:image xlink:href="Pictures/e92bafb0dc71946de2d11ac1a952ceec.png" xlink:type="simple" xlink:show="embed" xlink:actuate="onLoad"/></draw:frame>.</text:p>
              </text:list-item>
              <text:list-item>
                <text:p text:style-name="List_20_1_Content"> d'utiliser <text:a xlink:type="simple" xlink:href="#__RefHeading___fonctions_disponibles_5" text:style-name="Local_20_link" text:visited-style-name="Visited_20_Local_20_Link">les différentes fonctions</text:a> relatives aux opérations de mouvements de marchandises.</text:p>
              </text:list-item>
              <text:list-item>
                <text:p text:style-name="List_20_1_Content"> de <text:a xlink:type="simple" xlink:href="#__RefHeading___consultation_des_donnees_enregistrees_15" text:style-name="Local_20_link" text:visited-style-name="Visited_20_Local_20_Link">visualiser les données</text:a> enregistrées suite à la validation des formulaires.</text:p>
              </text:list-item>
              <text:list-item>
                <text:p text:style-name="List_20_1_Content"> de <text:a xlink:type="simple" xlink:href="#__RefHeading___synchronisation_de_la_base_de_donnees_4" text:style-name="Local_20_link" text:visited-style-name="Visited_20_Local_20_Link">synchroniser</text:a> la base de données interne du terminal.</text:p>
              </text:list-item>
              <text:list-item>
                <text:p text:style-name="List_20_1_Content_Last"> de <text:a xlink:type="simple" xlink:href="#__RefHeading___dechargement_des_donnees_16" text:style-name="Local_20_link" text:visited-style-name="Visited_20_Local_20_Link">décharger</text:a> les données correspondantes aux différentes opérations réalisées.</text:p>
              </text:list-item>
            </text:list>
            <text:p text:style-name="Text_20_body"><text:line-break/></text:p>
            <text:p text:style-name="Text_20_body">Si le terminal et le serveur ne peuvent pas communiquer il est impossible de :</text:p>
            <text:list text:style-name="List_20_1" text:continue-numbering="false">
              <text:list-item>
                <text:p text:style-name="List_20_1_Content_First"> Mettre à jour l'application</text:p>
              </text:list-item>
              <text:list-item>
                <text:p text:style-name="List_20_1_Content"> Synchroniser la base de données interne du terminal</text:p>
              </text:list-item>
              <text:list-item>
                <text:p text:style-name="List_20_1_Content_Last"> Décharger et importer les données enregistrées sur le terminal</text:p>
              </text:list-item>
            </text:list>
          </table:table-cell>
        </table:table-row>
      </table:table>
      <text:p text:style-name="Text_20_body"><text:line-break/></text:p>
      <text:h text:style-name="Heading_20_1" text:outline-level="1"><text:bookmark-start text:name="__RefHeading___synchronisation_de_la_base_de_donnees_4"/><text:bookmark-start text:name="synchronisation_de_la_base_de_donnees"/>Synchronisation de la base de données<text:bookmark-end text:name="__RefHeading___synchronisation_de_la_base_de_donnees_4"/><text:bookmark-end text:name="synchronisation_de_la_base_de_donnees"/></text:h>
      <text:p text:style-name="Text_20_body">Cette fonctionnalité nécessite la connexion au MIS du terminal à l'ordinateur. Il est indispensable de <text:a xlink:type="simple" xlink:href="https://wiki.atys.analys-informatique.com/doku.php?id=wiki:docs_en_cours:parametrage_k-atys" text:style-name="Internet_20_link" text:visited-style-name="Visited_20_Internet_20_Link">paramétrer K-Atys</text:a> afin de permettre à l'appareil de communiquer avec l'ordinateur.
Afin de <text:span text:style-name="Strong_20_Emphasis">vérifier la cohérence des champs saisis</text:span> par l'utilisateur, il est <text:span text:style-name="Strong_20_Emphasis">nécessaire</text:span> d'avoir la <text:span text:style-name="Strong_20_Emphasis">base de données Atys</text:span>.
<text:line-break/><text:line-break/>
Une base de données dite “<text:span text:style-name="Strong_20_Emphasis">offline</text:span>” est déployée sur votre terminal lors du déploiement de l'application. En réalité, il s'agit de la base de données <text:span text:style-name="Strong_20_Emphasis">Atys importée sur l'appareil</text:span>. Le terminal n'est pas connecté directement à la base de données Atys du serveur mais à une <text:span text:style-name="Strong_20_Emphasis">copie</text:span> de celle-ci <text:span text:style-name="Strong_20_Emphasis">en interne</text:span> (sur l'appareil). De ce fait, la base de données de l'appareil n'est <text:span text:style-name="Strong_20_Emphasis">pas mis à jour en même temps</text:span> que la base de données Atys.
<text:line-break/><text:line-break/>
La synchronisation permet d'<text:span text:style-name="Strong_20_Emphasis">importer la base de données Atys sur l'appareil</text:span> et donc de <text:span text:style-name="Strong_20_Emphasis">mettre à jour</text:span> la base de données en interne sur le terminal. Par conséquent, cela permet d'optimiser la vérification de la saisie utilisateur.<text:line-break/><text:line-break/>
Il est possible de paramétrer l'application pour <text:span text:style-name="Strong_20_Emphasis">automatiser la synchronisation après chaque déchargement des données</text:span> dans Atys.
</text:p>
      <text:p text:style-name="Text_20_body">Pour établir la synchronisation il suffit d'appuyer sur le bouton Synchroniser <draw:frame draw:style-name="media" draw:name="2" text:anchor-type="as-char" draw:z-index="2" svg:width="0.635cm" svg:height="0.68539682539683cm"><draw:image xlink:href="Pictures/6be787e90847eca127353e619905f37b.png" xlink:type="simple" xlink:show="embed" xlink:actuate="onLoad"/></draw:frame>  dans l'interface d'accueil.
<text:line-break/></text:p>
      <text:h text:style-name="Heading_20_1" text:outline-level="1"><text:bookmark-start text:name="__RefHeading___fonctions_disponibles_5"/><text:bookmark-start text:name="fonctions_disponibles"/>Fonctions disponibles<text:bookmark-end text:name="__RefHeading___fonctions_disponibles_5"/><text:bookmark-end text:name="fonctions_disponibles"/></text:h>
      <text:list text:style-name="List_20_1" text:continue-numbering="false">
        <text:list-item>
          <text:p text:style-name="List_20_1_Content_First"> Pour chaque formulaire, les champs <text:span text:style-name="Strong_20_Emphasis">Stock et Date</text:span> sont deux <text:span text:style-name="Strong_20_Emphasis">champs facultatifs</text:span>.</text:p>
        </text:list-item>
        <text:list-item>
          <text:p text:style-name="List_20_1_Content"> Les champs <text:span text:style-name="Strong_20_Emphasis">Lot et Date de fabrication</text:span> n'apparaissent que si le produit saisi est tracé. Si c'est le cas, il est indiqué si le champ est obligatoire ou facultatif.</text:p>
        </text:list-item>
        <text:list-item>
          <text:p text:style-name="List_20_1_Content"> Les boutons d'accès aux listes, positionnés à droite des champs, permettent de sélectionner directement une ligne au lieu de la saisir.</text:p>
        </text:list-item>
        <text:list-item>
          <text:p text:style-name="List_20_1_Content_Last"> Les boutons de caméra permettent de scanner un code-barre en ouvrant l'appareil photo. Utile pour utiliser K-Atys sur un smartphone sans scanneur interne.</text:p>
        </text:list-item>
      </text:list>
      <text:p text:style-name="Text_20_body">Grâce à l'importation de la base de données Atys en interne sur le terminal, il est possible de vérifier la saisie des champs. Nous <text:span text:style-name="Strong_20_Emphasis">vérifions la cohérence des champs Produit, Fournisseur/Client, Stock et pleins d'autres</text:span> par rapport à la base de données interne.<text:line-break/><text:line-break/>
Il est possible de scanner tout type de code barre (EAN ou Datamatrix).
<text:line-break/><text:line-break/><text:line-break/></text:p>
      <text:h text:style-name="Heading_20_3" text:outline-level="3"><text:bookmark-start text:name="__RefHeading___commande_fournisseur_6"/><text:bookmark-start text:name="commande_fournisseur"/>Commande fournisseur<text:bookmark-end text:name="__RefHeading___commande_fournisseur_6"/><text:bookmark-end text:name="commande_fournisseur"/></text:h>
      <text:p text:style-name="Text_20_body">
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draw:frame draw:style-name="mediacenter" draw:name="3" text:anchor-type="paragraph" draw:z-index="3" svg:width="6.6145833333333cm" style:rel-width="100%" svg:height="11.024305555556cm" style:rel-height="scale"><draw:image xlink:href="Pictures/159692d6703104287475467033ff63f1.jpg" xlink:type="simple" xlink:show="embed" xlink:actuate="onLoad"/></draw:frame>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Produit</text:span></text:span> : <text:line-break/><text:span text:style-name="Strong_20_Emphasis">Scanner ou saisir le Code barre ou Datamatrix</text:span> du produit.</text:p>
              </text:list-item>
              <text:list-item>
                <text:p text:style-name="List_20_1_Content"> <text:span text:style-name=""><text:span text:style-name="Strong_20_Emphasis">Quantité</text:span></text:span> : <text:line-break/><text:span text:style-name="Strong_20_Emphasis">Renseigner la quantité</text:span> à commander, en unité d'achat.</text:p>
              </text:list-item>
              <text:list-item>
                <text:p text:style-name="List_20_1_Content_Last"> <text:span text:style-name=""><text:span text:style-name="Strong_20_Emphasis">Fournisseur</text:span></text:span> : <text:line-break/><text:span text:style-name="Strong_20_Emphasis">Saisir le code ou nom</text:span> du fournisseur.</text:p>
              </text:list-item>
            </text:list>
            <text:p text:style-name="Text_20_body"><text:line-break/><text:line-break/>
A la <text:span text:style-name="Strong_20_Emphasis">validation</text:span>, un message apparait “Succès Requête envoyée”.<text:line-break/>La <text:span text:style-name="Strong_20_Emphasis">ligne de commande est prête à entre déchargée</text:span> dans Atys afin de générer, en automatique, une pièce de commande fournisseur.<text:line-break/><text:line-break/>
Renouveler autant de fois que de produits à commander.</text:p>
          </table:table-cell>
        </table:table-row>
      </table:table>
      <text:p text:style-name="Text_20_body"><text:line-break/><text:line-break/><text:line-break/></text:p>
      <text:h text:style-name="Heading_20_3" text:outline-level="3"><text:bookmark-start text:name="__RefHeading___livraisonentree_fournisseur_7"/><text:bookmark-start text:name="livraisonentree_fournisseur"/>Livraison/Entrée fournisseur<text:bookmark-end text:name="__RefHeading___livraisonentree_fournisseur_7"/><text:bookmark-end text:name="livraisonentree_fournisseur"/></text:h>
      <text:p text:style-name="Text_20_body">
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frame draw:style-name="mediacenter" draw:name="4" text:anchor-type="paragraph" draw:z-index="4" svg:width="6.6145833333333cm" style:rel-width="100%" svg:height="11.024305555556cm" style:rel-height="scale"><draw:image xlink:href="Pictures/047242049292e6c71130215a366eaf6b.jpg" xlink:type="simple" xlink:show="embed" xlink:actuate="onLoad"/></draw:frame> <text:line-break/>
<draw:frame draw:style-name="mediacenter" draw:name="5" text:anchor-type="paragraph" draw:z-index="5" svg:width="6.6145833333333cm" style:rel-width="100%" svg:height="11.024305555556cm" style:rel-height="scale"><draw:image xlink:href="Pictures/8849c399e884909910439d4146ddd1e5.jpg" xlink:type="simple" xlink:show="embed" xlink:actuate="onLoad"/></draw:frame>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Fournisseur</text:span></text:span> : <text:line-break/><text:span text:style-name="Strong_20_Emphasis">Saisir le code ou nom</text:span> du fournisseur correspondant à la livraison. </text:p>
              </text:list-item>
              <text:list-item>
                <text:p text:style-name="List_20_1_Content"> <text:span text:style-name=""><text:span text:style-name="Strong_20_Emphasis">Numéro de livraison</text:span></text:span> : <text:line-break/><text:span text:style-name="Strong_20_Emphasis">Renseigner le numéro du bon de livraison</text:span> du fournisseur.</text:p>
              </text:list-item>
              <text:list-item>
                <text:p text:style-name="List_20_1_Content_Last"> <text:span text:style-name=""><text:span text:style-name="Strong_20_Emphasis">Date</text:span></text:span> : <text:line-break/>Renseigner éventuellement la date du BL du fournisseur sous la forme « JJ-MM-AAAA » si celle-ci est différente de la date du jour qui est renseignée en automatique.</text:p>
              </text:list-item>
            </text:list>
            <text:p text:style-name="Text_20_body"><text:span text:style-name="Strong_20_Emphasis">Valider</text:span> afin de passer à la suite du formulaire.<text:line-break/><text:line-break/></text:p>
            <text:list text:style-name="List_20_1" text:continue-numbering="false">
              <text:list-item>
                <text:p text:style-name="List_20_1_Content_First"> <text:span text:style-name=""><text:span text:style-name="Strong_20_Emphasis">Produit</text:span></text:span> : <text:line-break/><text:span text:style-name="Strong_20_Emphasis">Scanner ou taper le code barre ou le code article</text:span> de l’article livré</text:p>
              </text:list-item>
              <text:list-item>
                <text:p text:style-name="List_20_1_Content"> <text:span text:style-name=""><text:span text:style-name="Strong_20_Emphasis">Quantité</text:span></text:span> : <text:line-break/><text:span text:style-name="Strong_20_Emphasis">Renseigner la quantité</text:span> livrée en unité d'achat.</text:p>
              </text:list-item>
              <text:list-item>
                <text:p text:style-name="List_20_1_Content"> <text:span text:style-name=""><text:span text:style-name="Strong_20_Emphasis">Stock</text:span></text:span> : <text:line-break/>Facultatif<text:line-break/></text:p>
                <text:list text:style-name="List_20_1">
                  <text:list-item>
                    <text:p text:style-name="List_20_1_Content"> <text:span text:style-name="Strong_20_Emphasis">Passer la zone</text:span> si une seule zone de stock sur le dépôt </text:p>
                  </text:list-item>
                  <text:list-item>
                    <text:p text:style-name="List_20_1_Content"> <text:span text:style-name="Strong_20_Emphasis">Ou scanner le code du stock</text:span> sur la <text:a xlink:type="simple" xlink:href="https://wiki.atys.analys-informatique.com/doku.php?id=wiki:docs_en_cours:utilisation_cipher#impression_des_etiquettes_sites_de_productionstock" text:style-name="Internet_20_link" text:visited-style-name="Visited_20_Internet_20_Link">planche d'étiquettes</text:a> préalablement imprimée.</text:p>
                  </text:list-item>
                </text:list>
              </text:list-item>
              <text:list-item>
                <text:p text:style-name="List_20_1_Content"> <text:span text:style-name=""><text:span text:style-name="Strong_20_Emphasis">Lot/Date de fabrication</text:span></text:span> <text:span text:style-name="Emphasis">(si le produit est tracé)</text:span> : <text:line-break/></text:p>
                <text:list text:style-name="List_20_1">
                  <text:list-item>
                    <text:p text:style-name="List_20_1_Content"> Pour les lots ayant une <text:span text:style-name="Strong_20_Emphasis">étiquette datamatrix</text:span>, lot et date de fabrication auront déjà été stockés lors du scan sur la zone <text:span text:style-name="Emphasis">Produit</text:span>, </text:p>
                  </text:list-item>
                  <text:list-item>
                    <text:p text:style-name="List_20_1_Content"> Pour <text:span text:style-name="Strong_20_Emphasis"> tout autre étiquette</text:span>, saisir la <text:span text:style-name="Strong_20_Emphasis">référence du lot <text:span text:style-name="underline">et</text:span> sa date de fabrication</text:span>. </text:p>
                    <text:list text:style-name="List_20_1">
                      <text:list-item>
                        <text:p text:style-name="List_20_1_Content_Last"> Si le <text:span text:style-name="Emphasis">lot est inexistant</text:span>, il sera créé à l'importation dans ATYS. </text:p>
                      </text:list-item>
                    </text:list>
                  </text:list-item>
                </text:list>
              </text:list-item>
            </text:list>
            <text:p text:style-name="Text_20_body">A la <text:span text:style-name="Strong_20_Emphasis">validation</text:span>, un message apparait “Succès Requête envoyée”.<text:line-break/>La <text:span text:style-name="Strong_20_Emphasis">ligne de livraison est prête à entre déchargée dans Atys</text:span> afin de générer, en automatique, une pièce de livraison fournisseur.<text:line-break/></text:p>
            <text:p text:style-name="Text_20_body">Atys affectera, en automatique, les livraisons fournisseurs aux commandes fournisseurs existantes par ordre chronologique.Renouveler autant de fois que de produits à commander.</text:p>
          </table:table-cell>
        </table:table-row>
      </table:table>
      <text:p text:style-name="Text_20_body"><text:line-break/><text:line-break/><text:line-break/></text:p>
      <text:h text:style-name="Heading_20_3" text:outline-level="3"><text:bookmark-start text:name="__RefHeading___inventaire_8"/><text:bookmark-start text:name="inventaire"/>Inventaire<text:bookmark-end text:name="__RefHeading___inventaire_8"/><text:bookmark-end text:name="inventaire"/></text:h>
      <text:p text:style-name="Text_20_body">
<text:line-break/>
<draw:frame draw:style-name="mediacenter" draw:name="6" text:anchor-type="paragraph" draw:z-index="6" svg:width="6.6145833333333cm" style:rel-width="100%" svg:height="11.024305555556cm" style:rel-height="scale"><draw:image xlink:href="Pictures/6d2eea4d51dd347330c4e48e1325b17c.jpg" xlink:type="simple" xlink:show="embed" xlink:actuate="onLoad"/></draw:frame></text:p>
      <text:p text:style-name="Text_20_body">Il y a 2 types d'inventaire :</text:p>
      <text:list text:style-name="List_20_1" text:continue-numbering="false">
        <text:list-item>
          <text:p text:style-name="List_20_1_Content_First"> Inventaire Direct : possible de continuer un inventaire en cours</text:p>
        </text:list-item>
        <text:list-item>
          <text:p text:style-name="List_20_1_Content_Last"> Inventaire Excel : inventaire classique</text:p>
        </text:list-item>
      </text:list>
      <text:p text:style-name="Text_20_body">Pour réaliser un Inventaire Direct, il faut :</text:p>
      <text:list text:style-name="List_20_1" text:continue-numbering="false">
        <text:list-item>
          <text:p text:style-name="LastListParagraph_List_20_1_Content_First"> Cliquer sur le <text:span text:style-name="Strong_20_Emphasis">bouton <text:span text:style-name="Emphasis">Inventaire Direct</text:span></text:span> sur le menu du début.</text:p>
        </text:list-item>
      </text:list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>
            <text:p text:style-name="tablealignleft"><draw:frame draw:style-name="mediacenter" draw:name="7" text:anchor-type="paragraph" draw:z-index="7" svg:width="6.6145833333333cm" style:rel-width="100%" svg:height="11.024305555556cm" style:rel-height="scale"><draw:image xlink:href="Pictures/0a44d661ea66096019e3b7c24fce6b6b.jpg" xlink:type="simple" xlink:show="embed" xlink:actuate="onLoad"/></draw:frame></text:p>
          </table:table-cell>
          <table:table-cell office:value-type="string" table:style-name="tablecell">
            <text:p text:style-name="tablealignleft"><text:line-break/>
Sur cette interface, il y a 2 actions possibles :</text:p>
            <text:list text:style-name="List_20_1" text:continue-numbering="false">
              <text:list-item>
                <text:p text:style-name="List_20_1_Content_First"> Sélectionner un inventaire en cours dans Atys pour le continuer</text:p>
              </text:list-item>
              <text:list-item>
                <text:p text:style-name="List_20_1_Content_Last"> Ajouter un nouvel inventaire <text:span text:style-name="Emphasis">(à importer après dans Atys au déchargement)</text:span></text:p>
              </text:list-item>
            </text:list>
            <text:p text:style-name="Text_20_body">La colonne <text:span text:style-name="Emphasis">“Base”</text:span> permet de savoir l'origine de l'inventaire en cours :</text:p>
            <text:list text:style-name="List_20_1" text:continue-numbering="false">
              <text:list-item>
                <text:p text:style-name="List_20_1_Content_First"> <text:span text:style-name="Strong_20_Emphasis">Offline :</text:span> l'inventaire en cours est présent dans Atys et a été importé / synchronisé dans le terminal.</text:p>
              </text:list-item>
              <text:list-item>
                <text:p text:style-name="List_20_1_Content_Last"> <text:span text:style-name="Strong_20_Emphasis">Locale :</text:span> l'inventaire a été créé depuis le terminal; Atys n'a pour l'instant aucune trace de cet inventaire.</text:p>
              </text:list-item>
            </text:list>
          </table:table-cell>
        </table:table-row>
      </table:table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>
            <text:p text:style-name="tablealignleft"><text:line-break/>
À l'ajout d'un nouvel inventaire, il faut remplir l'entête de l'inventaire, soit 2 champs :</text:p>
            <text:list text:style-name="List_20_1" text:continue-numbering="false">
              <text:list-item>
                <text:p text:style-name="List_20_1_Content_First"> <text:span text:style-name=""><text:span text:style-name="Strong_20_Emphasis">Nom inventaire</text:span></text:span><text:line-break/>Le nom de l'inventaire doit être unique. Si vous reprenez le nom d'un inventaire déjà créé, le champ sera automatiquement modifié de manière à être unique.</text:p>
              </text:list-item>
              <text:list-item>
                <text:p text:style-name="List_20_1_Content_Last"> <text:span text:style-name=""><text:span text:style-name="Strong_20_Emphasis">Date</text:span></text:span><text:line-break/>Renseigner la date de l'inventaire (si différente de la date du jour)</text:p>
              </text:list-item>
            </text:list>
            <text:p text:style-name="Text_20_body"><text:line-break/></text:p>
            <text:line-break/>
            <text:list text:style-name="List_20_1" text:continue-numbering="false">
              <text:list-item>
                <text:p text:style-name="List_20_1_Content_First"> <text:span text:style-name=""><text:span text:style-name="Strong_20_Emphasis">Stock</text:span></text:span><text:line-break/></text:p>
              </text:list-item>
              <text:list-item>
                <text:p text:style-name="List_20_1_Content"> <text:span text:style-name=""><text:span text:style-name="Strong_20_Emphasis">Produit</text:span></text:span><text:line-break/><text:span text:style-name="Strong_20_Emphasis">Scanner ou taper le code barre ou le code article</text:span> de l’article livré</text:p>
              </text:list-item>
              <text:list-item>
                <text:p text:style-name="List_20_1_Content"> <text:span text:style-name=""><text:span text:style-name="Strong_20_Emphasis">Quantité</text:span></text:span><text:line-break/>Renseigner la <text:span text:style-name="Strong_20_Emphasis">quantité comptée</text:span> en unité de stockage (sauf si le paramétrage a été fait en unité de conditionnement dans le paramétrage de l'application).</text:p>
              </text:list-item>
              <text:list-item>
                <text:p text:style-name="List_20_1_Content"> <text:span text:style-name=""><text:span text:style-name="Strong_20_Emphasis">Lot</text:span> / <text:span text:style-name="Strong_20_Emphasis">Date de fabrication</text:span> / <text:span text:style-name="Strong_20_Emphasis">DLC</text:span> / <text:span text:style-name="Strong_20_Emphasis">DLUO</text:span></text:span> <text:span text:style-name="Emphasis">(si le produit est tracé)</text:span> <text:line-break/> </text:p>
                <text:list text:style-name="List_20_1">
                  <text:list-item>
                    <text:p text:style-name="List_20_1_Content"> Pour les lots ayant une <text:span text:style-name="Strong_20_Emphasis">étiquette datamatrix</text:span> celui-ci aura déjà été stocké lors du scan sur la zone <text:span text:style-name="Emphasis">Produit</text:span>, </text:p>
                  </text:list-item>
                  <text:list-item>
                    <text:p text:style-name="List_20_1_Content"> Pour <text:span text:style-name="Strong_20_Emphasis"> tout autre étiquette</text:span>, saisir la <text:span text:style-name="Strong_20_Emphasis">référence du lot <text:span text:style-name="underline">et</text:span> sa date de fabrication</text:span>. </text:p>
                    <text:list text:style-name="List_20_1">
                      <text:list-item>
                        <text:p text:style-name="List_20_1_Content_Last"> Si le <text:span text:style-name="Emphasis">lot est inexistant</text:span>, il sera créé à l'importation dans ATYS. </text:p>
                      </text:list-item>
                    </text:list>
                  </text:list-item>
                </text:list>
              </text:list-item>
            </text:list>
            <text:p text:style-name="Text_20_body"> <text:line-break/> A la <text:span text:style-name="Strong_20_Emphasis">validation</text:span>, un message apparait “Succès Requête envoyée”.<text:line-break/>
Renouveler autant de fois que nécessaire.<text:line-break/></text:p>
          </table:table-cell>
          <table:table-cell office:value-type="string" table:style-name="tablecell">
            <text:p text:style-name="tablealignleft"><draw:frame draw:style-name="mediacenter" draw:name="8" text:anchor-type="paragraph" draw:z-index="8" svg:width="6.6145833333333cm" style:rel-width="100%" svg:height="11.024305555556cm" style:rel-height="scale"><draw:image xlink:href="Pictures/a2a00b9aadbdb8720bcf8c596e3d4bbd.jpg" xlink:type="simple" xlink:show="embed" xlink:actuate="onLoad"/></draw:frame>
<text:line-break/>
<draw:frame draw:style-name="mediacenter" draw:name="9" text:anchor-type="paragraph" draw:z-index="9" svg:width="6.6145833333333cm" style:rel-width="100%" svg:height="11.024305555556cm" style:rel-height="scale"><draw:image xlink:href="Pictures/3e3294ea19430c44b28d95f28690cdf4.jpg" xlink:type="simple" xlink:show="embed" xlink:actuate="onLoad"/></draw:frame></text:p>
          </table:table-cell>
        </table:table-row>
      </table:table>
      <text:p text:style-name="Text_20_body"><text:line-break/></text:p>
      <text:p text:style-name="Text_20_body">Il est aussi possible de faire un Inventaire Excel classique. Pour cela il faut : <text:line-break/></text:p>
      <text:list text:style-name="List_20_1" text:continue-numbering="false">
        <text:list-item>
          <text:p text:style-name="LastListParagraph_List_20_1_Content_First"> Cliquer sur le <text:span text:style-name="Strong_20_Emphasis">bouton <text:span text:style-name="Emphasis">Inventaire Excel</text:span></text:span> sur le menu du début.</text:p>
        </text:list-item>
      </text:list>
      <table:table table:style-name="Table">
        <table:table-column table:style-name="odt_auto_style_table_column_6_1"/>
        <table:table-column table:style-name="odt_auto_style_table_column_6_2"/>
        <table:table-row>
          <table:table-cell office:value-type="string" table:style-name="tablecell">
            <text:p text:style-name="tablealignleft"><draw:frame draw:style-name="mediacenter" draw:name="10" text:anchor-type="paragraph" draw:z-index="10" svg:width="6.6145833333333cm" style:rel-width="100%" svg:height="11.024305555556cm" style:rel-height="scale"><draw:image xlink:href="Pictures/d2887f65e3020efe92f48481f0433779.jpg" xlink:type="simple" xlink:show="embed" xlink:actuate="onLoad"/></draw:frame></text:p>
          </table:table-cell>
          <table:table-cell office:value-type="string" table:style-name="tablecell">
            <text:p text:style-name="tablealignleft"><text:line-break/></text:p>
            <text:list text:style-name="List_20_1" text:continue-numbering="false">
              <text:list-item>
                <text:p text:style-name="List_20_1_Content_First"> <text:span text:style-name=""><text:span text:style-name="Strong_20_Emphasis">Produit</text:span></text:span><text:line-break/><text:span text:style-name="Strong_20_Emphasis">Scanner ou taper le code barre ou le code article</text:span> de l’article livré</text:p>
              </text:list-item>
              <text:list-item>
                <text:p text:style-name="List_20_1_Content"> <text:span text:style-name=""><text:span text:style-name="Strong_20_Emphasis">Quantité</text:span></text:span><text:line-break/>Renseigner la <text:span text:style-name="Strong_20_Emphasis">quantité comptée</text:span> en unité de stockage (sauf si le paramétrage a été fait en unité de conditionnement dans le paramétrage de l'application).</text:p>
              </text:list-item>
              <text:list-item>
                <text:p text:style-name="List_20_1_Content"> <text:span text:style-name=""><text:span text:style-name="Strong_20_Emphasis">Lot</text:span> / <text:span text:style-name="Strong_20_Emphasis">Date de fabrication</text:span></text:span> <text:span text:style-name="Emphasis">(si le produit est tracé)</text:span> <text:line-break/> </text:p>
                <text:list text:style-name="List_20_1">
                  <text:list-item>
                    <text:p text:style-name="List_20_1_Content"> Pour les lots ayant une <text:span text:style-name="Strong_20_Emphasis">étiquette datamatrix</text:span> celui-ci aura déjà été stocké lors du scan sur la zone <text:span text:style-name="Emphasis">Produit</text:span>, </text:p>
                  </text:list-item>
                  <text:list-item>
                    <text:p text:style-name="List_20_1_Content"> Pour <text:span text:style-name="Strong_20_Emphasis"> tout autre étiquette</text:span>, saisir la <text:span text:style-name="Strong_20_Emphasis">référence du lot <text:span text:style-name="underline">et</text:span> sa date de fabrication</text:span>. </text:p>
                    <text:list text:style-name="List_20_1">
                      <text:list-item>
                        <text:p text:style-name="List_20_1_Content_Last"> Si le <text:span text:style-name="Emphasis">lot est inexistant</text:span>, il sera créé à l'importation dans ATYS. </text:p>
                      </text:list-item>
                    </text:list>
                  </text:list-item>
                </text:list>
              </text:list-item>
            </text:list>
            <text:p text:style-name="Text_20_body"> <text:line-break/> A la <text:span text:style-name="Strong_20_Emphasis">validation</text:span>, un message apparait “Succès Requête envoyée”.<text:line-break/>
Renouveler autant de fois que nécessaire.<text:line-break/></text:p>
          </table:table-cell>
        </table:table-row>
      </table:table>
      <text:p text:style-name="Text_20_body"><text:line-break/><text:line-break/><text:line-break/></text:p>
      <text:h text:style-name="Heading_20_3" text:outline-level="3"><text:bookmark-start text:name="__RefHeading___etiquette_9"/><text:bookmark-start text:name="etiquette"/>Etiquette<text:bookmark-end text:name="__RefHeading___etiquette_9"/><text:bookmark-end text:name="etiquette"/></text:h>
      <text:p text:style-name="Text_20_body">
<text:line-break/></text:p>
      <table:table table:style-name="Table">
        <table:table-column table:style-name="odt_auto_style_table_column_7_1"/>
        <table:table-column table:style-name="odt_auto_style_table_column_7_2"/>
        <table:table-row>
          <table:table-cell office:value-type="string" table:style-name="tablecell">
            <text:p text:style-name="tablealignleft"><draw:frame draw:style-name="mediacenter" draw:name="11" text:anchor-type="paragraph" draw:z-index="11" svg:width="6.6145833333333cm" style:rel-width="100%" svg:height="11.024305555556cm" style:rel-height="scale"><draw:image xlink:href="Pictures/25bdf4a2626f876d3a7cb246512bf103.jpg" xlink:type="simple" xlink:show="embed" xlink:actuate="onLoad"/></draw:frame>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Type d'étiquette</text:span></text:span> : <text:line-break/><text:span text:style-name="Strong_20_Emphasis">Sélectionner le type d'étiquettes</text:span> nécessaire.</text:p>
              </text:list-item>
              <text:list-item>
                <text:p text:style-name="List_20_1_Content_Last"> <text:span text:style-name=""><text:span text:style-name="Strong_20_Emphasis">Produit</text:span></text:span> : <text:line-break/><text:span text:style-name="Strong_20_Emphasis">Scanner ou taper le code barre ou le code article</text:span> de l’article.</text:p>
              </text:list-item>
            </text:list>
            <text:p text:style-name="Text_20_body"><text:line-break/>
A la <text:span text:style-name="Strong_20_Emphasis">validation</text:span>, un message apparait “Succès Requête envoyée”.<text:line-break/>La <text:span text:style-name="Strong_20_Emphasis">génération d'étiquette est prête à entre déchargée dans Atys</text:span>. </text:p>
            <text:p text:style-name="Text_20_body"><text:span text:style-name="Strong_20_Emphasis">Dans Atys</text:span>, il suffira ensuite de faire directement le <text:span text:style-name="Strong_20_Emphasis">traitement d'impression d'étiquettes</text:span> en renseignant la date de la génération (pas de numéro de traitement communiqué par cette méthode).Renouveler autant de fois que nécessaire.</text:p>
          </table:table-cell>
        </table:table-row>
      </table:table>
      <text:p text:style-name="Text_20_body"><text:line-break/><text:line-break/><text:line-break/></text:p>
      <text:h text:style-name="Heading_20_3" text:outline-level="3"><text:bookmark-start text:name="__RefHeading___transfert_10"/><text:bookmark-start text:name="transfert"/>Transfert<text:bookmark-end text:name="__RefHeading___transfert_10"/><text:bookmark-end text:name="transfert"/></text:h>
      <text:p text:style-name="Text_20_body">
<text:line-break/>
<draw:frame draw:style-name="mediacenter" draw:name="12" text:anchor-type="paragraph" draw:z-index="12" svg:width="6.6145833333333cm" style:rel-width="100%" svg:height="11.024305555556cm" style:rel-height="scale"><draw:image xlink:href="Pictures/25f2f5ddebdd971b2a503e183086e208.jpg" xlink:type="simple" xlink:show="embed" xlink:actuate="onLoad"/></draw:frame></text:p>
      <text:p text:style-name="Text_20_body">Il existe 2 types de transfert :</text:p>
      <text:list text:style-name="List_20_1" text:continue-numbering="false">
        <text:list-item>
          <text:p text:style-name="List_20_1_Content_First"> Transfert externe</text:p>
          <text:list text:style-name="List_20_1">
            <text:list-item>
              <text:p text:style-name="List_20_1_Content"> Entrée</text:p>
            </text:list-item>
            <text:list-item>
              <text:p text:style-name="List_20_1_Content"> Sortie</text:p>
            </text:list-item>
          </text:list>
        </text:list-item>
        <text:list-item>
          <text:p text:style-name="List_20_1_Content_Last"> Transfert intrasite : transfert d'un stock à un autre sur le même site.</text:p>
        </text:list-item>
      </text:list>
      <text:p text:style-name="Text_20_body">Le transfert intrasite permet de réaliser en un mouvement les 2 opérations : une sortie puis une entrée sur un même site.</text:p>
      <table:table table:style-name="Table">
        <table:table-column table:style-name="odt_auto_style_table_column_8_1"/>
        <table:table-column table:style-name="odt_auto_style_table_column_8_2"/>
        <table:table-row>
          <table:table-cell office:value-type="string" table:style-name="tablecell">
            <text:p text:style-name="tablealignleft"><draw:frame draw:style-name="mediacenter" draw:name="13" text:anchor-type="paragraph" draw:z-index="13" svg:width="6.6145833333333cm" style:rel-width="100%" svg:height="11.024305555556cm" style:rel-height="scale"><draw:image xlink:href="Pictures/b704f6de74cbe06af249d0d5e657a229.jpg" xlink:type="simple" xlink:show="embed" xlink:actuate="onLoad"/></draw:frame>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Provenance/Destination</text:span></text:span> : <text:line-break/><text:span text:style-name="Strong_20_Emphasis">Sélectionner le site de provenance ou de destination</text:span> parmi la liste des site de production proposés.</text:p>
              </text:list-item>
              <text:list-item>
                <text:p text:style-name="List_20_1_Content"> <text:span text:style-name=""><text:span text:style-name="Strong_20_Emphasis">Produit</text:span></text:span> : <text:line-break/><text:span text:style-name="Strong_20_Emphasis">Scanner ou taper le code barre ou le code article</text:span> de l’article livré</text:p>
              </text:list-item>
              <text:list-item>
                <text:p text:style-name="List_20_1_Content"> <text:span text:style-name=""><text:span text:style-name="Strong_20_Emphasis">Quantité</text:span></text:span> : <text:line-break/>Renseigner la <text:span text:style-name="Strong_20_Emphasis">quantité livrée</text:span> en unité de stockage.</text:p>
              </text:list-item>
              <text:list-item>
                <text:p text:style-name="List_20_1_Content"> <text:span text:style-name=""><text:span text:style-name="Strong_20_Emphasis">Stock (entrée ou sortie)</text:span></text:span> : <text:line-break/></text:p>
                <text:list text:style-name="List_20_1">
                  <text:list-item>
                    <text:p text:style-name="List_20_1_Content"> Ne rien renseigner si une seule zone de stock sur le dépôt, </text:p>
                  </text:list-item>
                  <text:list-item>
                    <text:p text:style-name="List_20_1_Content"> Ou scanner le code du stock sur la <text:a xlink:type="simple" xlink:href="https://wiki.atys.analys-informatique.com/doku.php?id=wiki:docs_en_cours:utilisation_cipher#impression_des_etiquettes_sites_de_productionstock" text:style-name="Internet_20_link" text:visited-style-name="Visited_20_Internet_20_Link">planche d'étiquettes</text:a> préalablement imprimée.</text:p>
                  </text:list-item>
                </text:list>
              </text:list-item>
              <text:list-item>
                <text:p text:style-name="List_20_1_Content"> <text:span text:style-name=""><text:span text:style-name="Strong_20_Emphasis">Lot et Date de fabrication</text:span></text:span> : <text:span text:style-name="Emphasis">(si le produit est tracé)</text:span> <text:line-break/></text:p>
                <text:list text:style-name="List_20_1">
                  <text:list-item>
                    <text:p text:style-name="List_20_1_Content"> Pour les lots ayant une <text:span text:style-name="Strong_20_Emphasis">étiquette datamatrix</text:span> celui-ci aura déjà été stocké lors du scan sur la zone Produit, </text:p>
                  </text:list-item>
                  <text:list-item>
                    <text:p text:style-name="List_20_1_Content"> Pour <text:span text:style-name="Strong_20_Emphasis"> tout autre étiquette</text:span>, saisir la <text:span text:style-name="Strong_20_Emphasis">référence du lot <text:span text:style-name="underline">et</text:span> sa date de fabrication</text:span>. </text:p>
                    <text:list text:style-name="List_20_1">
                      <text:list-item>
                        <text:p text:style-name="List_20_1_Content_Last"> Si le <text:span text:style-name="Emphasis">lot est inexistant</text:span>, il sera créé à l'importation dans ATYS. </text:p>
                      </text:list-item>
                    </text:list>
                  </text:list-item>
                </text:list>
              </text:list-item>
            </text:list>
            <text:p text:style-name="Text_20_body">A la <text:span text:style-name="Strong_20_Emphasis">validation</text:span>, un message apparait “Succès Requête envoyée”.<text:line-break/>La <text:span text:style-name="Strong_20_Emphasis">ligne de transfert est prête à entre déchargée dans Atys</text:span> afin de générer, en automatique, une pièce de transfert entrée ou sortie appro.<text:line-break/><text:line-break/>
Renouveler autant de fois que nécessaire.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9_1"/>
        <table:table-column table:style-name="odt_auto_style_table_column_9_2"/>
        <table:table-row>
          <table:table-cell office:value-type="string" table:style-name="tablecell">
            <text:p text:style-name="tablealignleft"><draw:frame draw:style-name="mediacenter" draw:name="14" text:anchor-type="paragraph" draw:z-index="14" svg:width="6.6145833333333cm" style:rel-width="100%" svg:height="11.024305555556cm" style:rel-height="scale"><draw:image xlink:href="Pictures/7fec22768bac5542ab8fa8489835fda3.jpg" xlink:type="simple" xlink:show="embed" xlink:actuate="onLoad"/></draw:frame>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Stock sortie</text:span></text:span> : <text:line-break/></text:p>
              </text:list-item>
              <text:list-item>
                <text:p text:style-name="List_20_1_Content"> <text:span text:style-name=""><text:span text:style-name="Strong_20_Emphasis">Produit</text:span></text:span> : <text:line-break/><text:span text:style-name="Strong_20_Emphasis">Scanner ou taper le code barre ou le code article</text:span> de l’article livré</text:p>
              </text:list-item>
              <text:list-item>
                <text:p text:style-name="List_20_1_Content"> <text:span text:style-name=""><text:span text:style-name="Strong_20_Emphasis">Quantité</text:span></text:span> : <text:line-break/>Renseigner la <text:span text:style-name="Strong_20_Emphasis">quantité livrée</text:span> en unité de stockage.</text:p>
              </text:list-item>
              <text:list-item>
                <text:p text:style-name="List_20_1_Content"> <text:span text:style-name=""><text:span text:style-name="Strong_20_Emphasis">Stock entrée</text:span></text:span> : <text:line-break/></text:p>
              </text:list-item>
              <text:list-item>
                <text:p text:style-name="List_20_1_Content"> <text:span text:style-name=""><text:span text:style-name="Strong_20_Emphasis">Lot et Date de fabrication</text:span></text:span> : <text:span text:style-name="Emphasis">(si le produit est tracé)</text:span> <text:line-break/></text:p>
                <text:list text:style-name="List_20_1">
                  <text:list-item>
                    <text:p text:style-name="List_20_1_Content"> Pour les lots ayant une <text:span text:style-name="Strong_20_Emphasis">étiquette datamatrix</text:span> celui-ci aura déjà été stocké lors du scan sur la zone Produit, </text:p>
                  </text:list-item>
                  <text:list-item>
                    <text:p text:style-name="List_20_1_Content"> Pour <text:span text:style-name="Strong_20_Emphasis"> tout autre étiquette</text:span>, saisir la <text:span text:style-name="Strong_20_Emphasis">référence du lot <text:span text:style-name="underline">et</text:span> sa date de fabrication</text:span>. </text:p>
                    <text:list text:style-name="List_20_1">
                      <text:list-item>
                        <text:p text:style-name="List_20_1_Content_Last"> Si le <text:span text:style-name="Emphasis">lot est inexistant</text:span>, il sera créé à l'importation dans ATYS. </text:p>
                      </text:list-item>
                    </text:list>
                  </text:list-item>
                </text:list>
              </text:list-item>
            </text:list>
            <text:p text:style-name="Text_20_body">A la <text:span text:style-name="Strong_20_Emphasis">validation</text:span>, un message apparait “Succès Requête envoyée”.<text:line-break/>La <text:span text:style-name="Strong_20_Emphasis">ligne de transfert est prête à entre déchargée dans Atys</text:span> afin de générer, en automatique, une pièce de transfert entrée ou sortie appro.<text:line-break/><text:line-break/>
Renouveler autant de fois que nécessaire.</text:p>
          </table:table-cell>
        </table:table-row>
      </table:table>
      <text:p text:style-name="Text_20_body"><text:line-break/><text:line-break/><text:line-break/></text:p>
      <text:h text:style-name="Heading_20_3" text:outline-level="3"><text:bookmark-start text:name="__RefHeading___livraisonsortie_client_11"/><text:bookmark-start text:name="livraisonsortie_client"/>Livraison/Sortie Client<text:bookmark-end text:name="__RefHeading___livraisonsortie_client_11"/><text:bookmark-end text:name="livraisonsortie_client"/></text:h>
      <text:p text:style-name="Text_20_body">
<text:line-break/>
<draw:frame draw:style-name="mediacenter" draw:name="15" text:anchor-type="paragraph" draw:z-index="15" svg:width="6.6145833333333cm" style:rel-width="100%" svg:height="11.024305555556cm" style:rel-height="scale"><draw:image xlink:href="Pictures/04e6ab4913b7fc6ee6da147c5d33e81e.jpg" xlink:type="simple" xlink:show="embed" xlink:actuate="onLoad"/></draw:frame></text:p>
      <text:p text:style-name="Text_20_body">Pour faire une livraison via K-Atys, il est possible de faire appel à une commande client. Pour cela :</text:p>
      <text:list text:style-name="List_20_1" text:continue-numbering="false">
        <text:list-item>
          <text:p text:style-name="List_20_1_Content_First"> Cliquer sur <text:span text:style-name="Strong_20_Emphasis">le bouton</text:span> <text:span text:style-name="Strong_20_Emphasis"><text:span text:style-name="Emphasis">Commande</text:span></text:span>.</text:p>
        </text:list-item>
        <text:list-item>
          <text:p text:style-name="List_20_1_Content"> <text:span text:style-name="Strong_20_Emphasis">Cliquer sur la commande</text:span> à préparer.</text:p>
        </text:list-item>
        <text:list-item>
          <text:p text:style-name="List_20_1_Content_Last"> <text:span text:style-name="Strong_20_Emphasis">Cliquer sur la ligne</text:span> à préparer.</text:p>
        </text:list-item>
      </text:list>
      <text:p text:style-name="Text_20_body">Certains champs sont préremplis avec les données de la commande mais restent modifiables.<text:line-break/></text:p>
      <text:list text:style-name="List_20_1" text:continue-numbering="false">
        <text:list-item>
          <text:p text:style-name="List_20_1_Content_First"> Les commandes affichées en vertes sont celles <text:span text:style-name="Strong_20_Emphasis">terminées</text:span> sur le terminal.</text:p>
        </text:list-item>
        <text:list-item>
          <text:p text:style-name="List_20_1_Content_Last"> En jaune sont affichées les commandes <text:span text:style-name="Strong_20_Emphasis">en cours de préparation</text:span> par le terminal.</text:p>
        </text:list-item>
      </text:list>
      <text:p text:style-name="Text_20_body"><text:line-break/></text:p>
      <table:table table:style-name="Table">
        <table:table-column table:style-name="odt_auto_style_table_column_10_1"/>
        <table:table-column table:style-name="odt_auto_style_table_column_10_2"/>
        <table:table-row>
          <table:table-cell office:value-type="string" table:style-name="tablecell">
            <text:p text:style-name="tablealignleft"><draw:frame draw:style-name="mediacenter" draw:name="16" text:anchor-type="paragraph" draw:z-index="16" svg:width="6.6145833333333cm" style:rel-width="100%" svg:height="11.024305555556cm" style:rel-height="scale"><draw:image xlink:href="Pictures/ceae10c0f29899a7a819cea454af19b6.jpg" xlink:type="simple" xlink:show="embed" xlink:actuate="onLoad"/></draw:frame>
<draw:frame draw:style-name="mediacenter" draw:name="17" text:anchor-type="paragraph" draw:z-index="17" svg:width="6.6145833333333cm" style:rel-width="100%" svg:height="11.024305555556cm" style:rel-height="scale"><draw:image xlink:href="Pictures/aaa62b8f7907318d284817ae9825287b.jpg" xlink:type="simple" xlink:show="embed" xlink:actuate="onLoad"/></draw:frame></text:p>
          </table:table-cell>
          <table:table-cell office:value-type="string" table:style-name="tablecell">
            <text:p text:style-name="tablealignleft">Le client, la ligne de la commande et le produit sont remplis automatiquement à la sélection. Il ne reste plus qu'à saisir les champs :</text:p>
            <text:list text:style-name="List_20_1" text:continue-numbering="false">
              <text:list-item>
                <text:p text:style-name="List_20_1_Content_First"> <text:span text:style-name=""><text:span text:style-name="Strong_20_Emphasis">Date</text:span></text:span> : <text:line-break/>Renseigner éventuellement la date du BL du client sous la forme « JJ-MM-AAAA » si celle-ci est différente de la date du jour qui est renseignée en automatique.</text:p>
              </text:list-item>
              <text:list-item>
                <text:p text:style-name="List_20_1_Content"> <text:span text:style-name=""><text:span text:style-name="Strong_20_Emphasis">Quantité</text:span></text:span> : <text:line-break/>Renseigner la <text:span text:style-name="Strong_20_Emphasis">quantité livrée</text:span> en unité de vente. Prérempli avec la quantité de la commande.</text:p>
              </text:list-item>
              <text:list-item>
                <text:p text:style-name="List_20_1_Content"> <text:span text:style-name=""><text:span text:style-name="Strong_20_Emphasis">Stock</text:span></text:span> : <text:line-break/>Facultatif<text:line-break/></text:p>
                <text:list text:style-name="List_20_1">
                  <text:list-item>
                    <text:p text:style-name="List_20_1_Content"> Passer la zone si une seule zone de stock sur le dépôt </text:p>
                  </text:list-item>
                  <text:list-item>
                    <text:p text:style-name="List_20_1_Content"> Ou scanner le code du stock sur la <text:a xlink:type="simple" xlink:href="https://wiki.atys.analys-informatique.com/doku.php?id=wiki:docs_en_cours:utilisation_cipher#impression_des_etiquettes_sites_de_productionstock" text:style-name="Internet_20_link" text:visited-style-name="Visited_20_Internet_20_Link">planche d'étiquettes</text:a> préalablement imprimée.</text:p>
                  </text:list-item>
                </text:list>
              </text:list-item>
              <text:list-item>
                <text:p text:style-name="List_20_1_Content"> <text:span text:style-name=""><text:span text:style-name="Strong_20_Emphasis">Lot/Date de fabrication</text:span></text:span> <text:span text:style-name="Emphasis">(si le produit est tracé)</text:span> : <text:line-break/></text:p>
                <text:list text:style-name="List_20_1">
                  <text:list-item>
                    <text:p text:style-name="List_20_1_Content"> Pour les lots ayant une <text:span text:style-name="Strong_20_Emphasis">étiquette datamatrix</text:span>, lot et date de fabrication auront déjà été stockés lors du scan sur la zone Pdt, </text:p>
                  </text:list-item>
                  <text:list-item>
                    <text:p text:style-name="List_20_1_Content"> Pour <text:span text:style-name="Strong_20_Emphasis"> tout autre étiquette</text:span>, saisir la <text:span text:style-name="Strong_20_Emphasis">référence du lot <text:span text:style-name="underline">et</text:span> sa date de fabrication</text:span>. </text:p>
                    <text:list text:style-name="List_20_1">
                      <text:list-item>
                        <text:p text:style-name="List_20_1_Content_Last"> Si le <text:span text:style-name="Emphasis">lot est inexistant</text:span>, il sera créé à l'importation dans ATYS. </text:p>
                      </text:list-item>
                    </text:list>
                  </text:list-item>
                </text:list>
              </text:list-item>
            </text:list>
            <text:p text:style-name="Text_20_body">A la <text:span text:style-name="Strong_20_Emphasis">validation</text:span>, un message apparait “Succès Requête envoyée”.<text:line-break/>Les <text:span text:style-name="Strong_20_Emphasis">lignes de livraison restantes</text:span> se présentent ensuite :</text:p>
            <text:list text:style-name="List_20_1" text:continue-numbering="false">
              <text:list-item>
                <text:p text:style-name="List_20_1_Content_First"> Cliquer sur la nouvelle ligne que vous voulez préparer.</text:p>
              </text:list-item>
              <text:list-item>
                <text:p text:style-name="List_20_1_Content_Last"> Ou Flèche retour pour quitter la commande en cours avec retour à la liste des commandes restant à préparer.<text:line-break/><text:line-break/></text:p>
              </text:list-item>
            </text:list>
            <text:p text:style-name="Text_20_body">Renouveler autant de fois que nécessaire.<text:line-break/></text:p>
          </table:table-cell>
        </table:table-row>
      </table:table>
      <table:table table:style-name="Table">
        <table:table-column table:style-name="odt_auto_style_table_column_11_1"/>
        <table:table-column table:style-name="odt_auto_style_table_column_11_2"/>
        <table:table-row>
          <table:table-cell office:value-type="string" table:style-name="tablecell">
            <text:p text:style-name="tablealignleft"><text:span text:style-name="Strong_20_Emphasis">Attention</text:span> <text:line-break/>
Lorsque vous sélectionnez la ligne d'une commande, vous bloquez l'accès de la commande aux autres utilisateurs. Autrement dit, il est impossible pour un autre terminal de préparer cette commande.
<text:line-break/><text:line-break/>
C'est pourquoi il y a un bouton qui permet de rendre accessible la commande aux autres terminaux. <text:line-break/>
Pour <text:span text:style-name="Strong_20_Emphasis"><text:span text:style-name="Emphasis">unlock</text:span></text:span> la commande, il faut cliquer sur le bouton en haut à gauche de la commande sélectionnée.
<text:line-break/><text:line-break/>
Comme indiqué plus haut, vous verrez toutes vos <text:span text:style-name="Strong_20_Emphasis">commandes lockées</text:span> en jaune.</text:p>
          </table:table-cell>
          <table:table-cell office:value-type="string" table:style-name="tablecell">
            <text:p text:style-name="tablealignleft"><draw:frame draw:style-name="mediacenter" draw:name="18" text:anchor-type="paragraph" draw:z-index="18" svg:width="6.6145833333333cm" style:rel-width="100%" svg:height="11.024305555556cm" style:rel-height="scale"><draw:image xlink:href="Pictures/2f6acb11d22e44c51d20eef6f9c2b0e3.jpg" xlink:type="simple" xlink:show="embed" xlink:actuate="onLoad"/></draw:frame></text:p>
          </table:table-cell>
        </table:table-row>
      </table:table>
      <text:p text:style-name="Text_20_body"><text:line-break/></text:p>
      <text:p text:style-name="Text_20_body">Il est aussi possible de préparer une livraison hors-commande. Pour cela il faut :</text:p>
      <text:list text:style-name="List_20_1" text:continue-numbering="false">
        <text:list-item>
          <text:p text:style-name="LastListParagraph_List_20_1_Content_First"> Cliquer sur le <text:span text:style-name="Strong_20_Emphasis">bouton</text:span> <text:span text:style-name="Strong_20_Emphasis"><text:span text:style-name="Emphasis">Hors commande</text:span></text:span> sur le menu du début.</text:p>
        </text:list-item>
      </text:list>
      <table:table table:style-name="Table">
        <table:table-column table:style-name="odt_auto_style_table_column_12_1"/>
        <table:table-column table:style-name="odt_auto_style_table_column_12_2"/>
        <table:table-row>
          <table:table-cell office:value-type="string" table:style-name="tablecell">
            <text:p text:style-name="tablealignleft"><draw:frame draw:style-name="mediacenter" draw:name="19" text:anchor-type="paragraph" draw:z-index="19" svg:width="6.6145833333333cm" style:rel-width="100%" svg:height="11.024305555556cm" style:rel-height="scale"><draw:image xlink:href="Pictures/358ece7b8fbc12aa95064d123011387c.jpg" xlink:type="simple" xlink:show="embed" xlink:actuate="onLoad"/></draw:frame>
<draw:frame draw:style-name="mediacenter" draw:name="20" text:anchor-type="paragraph" draw:z-index="20" svg:width="6.6145833333333cm" style:rel-width="100%" svg:height="11.024305555556cm" style:rel-height="scale"><draw:image xlink:href="Pictures/bfffb890b273ceca943e3bcb90630478.jpg" xlink:type="simple" xlink:show="embed" xlink:actuate="onLoad"/></draw:frame>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Client</text:span></text:span> : <text:line-break/>Saisir le code ou le nom du Client correspondant à la livraison.</text:p>
              </text:list-item>
              <text:list-item>
                <text:p text:style-name="List_20_1_Content_Last"> <text:span text:style-name=""><text:span text:style-name="Strong_20_Emphasis">Date</text:span></text:span> : <text:line-break/>Renseigner éventuellement la date du BL du client sous la forme « JJ-MM-AAAA » si celle-ci est différente de la date du jour qui est renseignée en automatique.</text:p>
              </text:list-item>
            </text:list>
            <text:p text:style-name="Text_20_body"><text:span text:style-name="Strong_20_Emphasis">Valider</text:span> afin de passe à la suite du formulaire. <text:line-break/><text:line-break/></text:p>
            <text:list text:style-name="List_20_1" text:continue-numbering="false">
              <text:list-item>
                <text:p text:style-name="List_20_1_Content_First"> <text:span text:style-name=""><text:span text:style-name="Strong_20_Emphasis">Produit</text:span></text:span> : <text:line-break/>Scanner ou taper le code barre ou le code article de l’article.</text:p>
              </text:list-item>
              <text:list-item>
                <text:p text:style-name="List_20_1_Content"> <text:span text:style-name=""><text:span text:style-name="Strong_20_Emphasis">Quantité</text:span></text:span> : <text:line-break/>Renseigner la <text:span text:style-name="Strong_20_Emphasis">quantité livrée</text:span> en unité de vente.</text:p>
              </text:list-item>
              <text:list-item>
                <text:p text:style-name="List_20_1_Content"> <text:span text:style-name=""><text:span text:style-name="Strong_20_Emphasis">Stock</text:span></text:span> : <text:line-break/>Facultatif<text:line-break/></text:p>
                <text:list text:style-name="List_20_1">
                  <text:list-item>
                    <text:p text:style-name="List_20_1_Content"> Passer la zone si une seule zone de stock sur le dépôt </text:p>
                  </text:list-item>
                  <text:list-item>
                    <text:p text:style-name="List_20_1_Content"> Ou scanner le code du stock sur la <text:a xlink:type="simple" xlink:href="https://wiki.atys.analys-informatique.com/doku.php?id=wiki:docs_en_cours:utilisation_cipher#impression_des_etiquettes_sites_de_productionstock" text:style-name="Internet_20_link" text:visited-style-name="Visited_20_Internet_20_Link">planche d'étiquettes</text:a> préalablement imprimée.</text:p>
                  </text:list-item>
                </text:list>
              </text:list-item>
              <text:list-item>
                <text:p text:style-name="List_20_1_Content"> <text:span text:style-name=""><text:span text:style-name="Strong_20_Emphasis">Lot/Date de fabrication</text:span></text:span> <text:span text:style-name="Emphasis">(si le produit est tracé)</text:span> : <text:line-break/></text:p>
                <text:list text:style-name="List_20_1">
                  <text:list-item>
                    <text:p text:style-name="List_20_1_Content"> Pour les lots ayant une <text:span text:style-name="Strong_20_Emphasis">étiquette datamatrix</text:span>, lot et date de fabrication auront déjà été stockés lors du scan sur la zone Pdt, </text:p>
                  </text:list-item>
                  <text:list-item>
                    <text:p text:style-name="List_20_1_Content"> Pour <text:span text:style-name="Strong_20_Emphasis"> tout autre étiquette</text:span>, saisir la <text:span text:style-name="Strong_20_Emphasis">référence du lot <text:span text:style-name="underline">et</text:span> sa date de fabrication</text:span>. </text:p>
                    <text:list text:style-name="List_20_1">
                      <text:list-item>
                        <text:p text:style-name="List_20_1_Content_Last"> Si le <text:span text:style-name="Emphasis">lot est inexistant</text:span>, il sera créé à l'importation dans ATYS.</text:p>
                      </text:list-item>
                    </text:list>
                  </text:list-item>
                </text:list>
              </text:list-item>
            </text:list>
            <text:p text:style-name="Text_20_body">A la <text:span text:style-name="Strong_20_Emphasis">validation</text:span>, un message apparait “Succès Requête envoyée”. <text:line-break/>
Renouveler autant de fois que nécessaire.</text:p>
          </table:table-cell>
        </table:table-row>
      </table:table>
      <text:h text:style-name="Heading_20_3" text:outline-level="3"><text:bookmark-start text:name="__RefHeading___expedition_12"/><text:bookmark-start text:name="expedition"/>Expédition<text:bookmark-end text:name="__RefHeading___expedition_12"/><text:bookmark-end text:name="expedition"/></text:h>
      <text:p text:style-name="Text_20_body">
<text:line-break/></text:p>
      <text:p text:style-name="Text_20_body">Pour faire une expédition via K-Atys, il est possible de faire appel à une commande client. Pour cela :</text:p>
      <text:list text:style-name="List_20_1" text:continue-numbering="false">
        <text:list-item>
          <text:p text:style-name="List_20_1_Content_First"> <text:span text:style-name="Strong_20_Emphasis">Cliquer sur l'expédition</text:span> à préparer.</text:p>
        </text:list-item>
        <text:list-item>
          <text:p text:style-name="List_20_1_Content_Last"> <text:span text:style-name="Strong_20_Emphasis">Cliquer sur la ligne</text:span> à préparer.</text:p>
        </text:list-item>
      </text:list>
      <text:list text:style-name="List_20_1" text:continue-numbering="false">
        <text:list-item>
          <text:p text:style-name="List_20_1_Content_First"> Les commandes affichées en vert sont celles <text:span text:style-name="Strong_20_Emphasis">terminées</text:span> sur le terminal.</text:p>
        </text:list-item>
        <text:list-item>
          <text:p text:style-name="List_20_1_Content_Last"> En jaune sont affichées les commandes <text:span text:style-name="Strong_20_Emphasis">en cours de préparation</text:span> par le terminal.</text:p>
        </text:list-item>
      </text:list>
      <table:table table:style-name="Table">
        <table:table-column table:style-name="odt_auto_style_table_column_13_1"/>
        <table:table-column table:style-name="odt_auto_style_table_column_13_2"/>
        <table:table-row>
          <table:table-cell office:value-type="string" table:style-name="tablecell">
            <text:p text:style-name="tablealignleft"><draw:frame draw:style-name="mediacenter" draw:name="21" text:anchor-type="paragraph" draw:z-index="21" svg:width="6.6145833333333cm" style:rel-width="100%" svg:height="11.024305555556cm" style:rel-height="scale"><draw:image xlink:href="Pictures/35c780236bddc471ee5b1ecfedaeb478.jpg" xlink:type="simple" xlink:show="embed" xlink:actuate="onLoad"/></draw:frame>
<draw:frame draw:style-name="mediacenter" draw:name="22" text:anchor-type="paragraph" draw:z-index="22" svg:width="6.6145833333333cm" style:rel-width="100%" svg:height="11.024305555556cm" style:rel-height="scale"><draw:image xlink:href="Pictures/659bee739246e196ff972a02fad400cd.jpg" xlink:type="simple" xlink:show="embed" xlink:actuate="onLoad"/></draw:frame></text:p>
          </table:table-cell>
          <table:table-cell office:value-type="string" table:style-name="tablecell">
            <text:p text:style-name="tablealignleft">La ligne de l'expédition est remplie automatiquement à la sélection. Il ne reste plus qu'à saisir les champs :</text:p>
            <text:list text:style-name="List_20_1" text:continue-numbering="false">
              <text:list-item>
                <text:p text:style-name="List_20_1_Content_First"> <text:span text:style-name=""><text:span text:style-name="Strong_20_Emphasis">Produit</text:span></text:span> : <text:line-break/>Scanner ou taper le code barre ou le code article de l’article.</text:p>
              </text:list-item>
              <text:list-item>
                <text:p text:style-name="List_20_1_Content"> <text:span text:style-name=""><text:span text:style-name="Strong_20_Emphasis">Quantité</text:span></text:span> : <text:line-break/>Renseigner la <text:span text:style-name="Strong_20_Emphasis">quantité livrée</text:span> en unité de vente. Prérempli avec la quantité de la commande.</text:p>
              </text:list-item>
              <text:list-item>
                <text:p text:style-name="List_20_1_Content"> <text:span text:style-name=""><text:span text:style-name="Strong_20_Emphasis">Stock</text:span></text:span> : <text:line-break/>Facultatif<text:line-break/></text:p>
                <text:list text:style-name="List_20_1">
                  <text:list-item>
                    <text:p text:style-name="List_20_1_Content"> Passer la zone si une seule zone de stock sur le dépôt </text:p>
                  </text:list-item>
                  <text:list-item>
                    <text:p text:style-name="List_20_1_Content"> Ou scanner le code du stock sur la <text:a xlink:type="simple" xlink:href="https://wiki.atys.analys-informatique.com/doku.php?id=wiki:docs_en_cours:utilisation_cipher#impression_des_etiquettes_sites_de_productionstock" text:style-name="Internet_20_link" text:visited-style-name="Visited_20_Internet_20_Link">planche d'étiquettes</text:a> préalablement imprimée.</text:p>
                  </text:list-item>
                </text:list>
              </text:list-item>
              <text:list-item>
                <text:p text:style-name="List_20_1_Content"> <text:span text:style-name=""><text:span text:style-name="Strong_20_Emphasis">Lot/Date de fabrication</text:span></text:span> <text:span text:style-name="Emphasis">(si la zone est tracée)</text:span> : <text:line-break/></text:p>
                <text:list text:style-name="List_20_1">
                  <text:list-item>
                    <text:p text:style-name="List_20_1_Content"> Pour les lots ayant une <text:span text:style-name="Strong_20_Emphasis">étiquette datamatrix</text:span>, lot et date de fabrication auront déjà été stockés lors du scan sur la zone Pdt, </text:p>
                  </text:list-item>
                  <text:list-item>
                    <text:p text:style-name="List_20_1_Content_Last"> Pour <text:span text:style-name="Strong_20_Emphasis"> tout autre étiquette</text:span>, saisir la <text:span text:style-name="Strong_20_Emphasis">référence du lot <text:span text:style-name="underline">et</text:span> sa date de fabrication</text:span>.</text:p>
                  </text:list-item>
                </text:list>
              </text:list-item>
            </text:list>
            <text:p text:style-name="Text_20_body">A la <text:span text:style-name="Strong_20_Emphasis">validation</text:span>, un message apparait “Succès Requête envoyée”.<text:line-break/>Les <text:span text:style-name="Strong_20_Emphasis">lignes de livraison restantes</text:span> se présentent ensuite :</text:p>
            <text:list text:style-name="List_20_1" text:continue-numbering="false">
              <text:list-item>
                <text:p text:style-name="List_20_1_Content_First"> Cliquer sur la nouvelle ligne que vous souhaitez préparer.</text:p>
              </text:list-item>
              <text:list-item>
                <text:p text:style-name="List_20_1_Content_Last"> Ou Flèche retour pour quitter l'expédition en cours avec retour à la liste des expéditions restantes à préparer.<text:line-break/></text:p>
              </text:list-item>
            </text:list>
          </table:table-cell>
        </table:table-row>
      </table:table>
      <table:table table:style-name="Table">
        <table:table-column table:style-name="odt_auto_style_table_column_14_1"/>
        <table:table-column table:style-name="odt_auto_style_table_column_14_2"/>
        <table:table-row>
          <table:table-cell office:value-type="string" table:style-name="tablecell">
            <text:p text:style-name="tablealignleft">Les lignes d'une expédition peuvent être affichées :</text:p>
            <text:list text:style-name="List_20_1" text:continue-numbering="false">
              <text:list-item>
                <text:p text:style-name="List_20_1_Content_First"> en <text:span text:style-name="Strong_20_Emphasis">vert</text:span> : la ligne est préparée correctement.</text:p>
              </text:list-item>
              <text:list-item>
                <text:p text:style-name="List_20_1_Content_Last"> en <text:span text:style-name="Strong_20_Emphasis">jaune</text:span> : il y a eu un écart entre ce que vous avez saisi et ce qui était attendu <text:span text:style-name="Emphasis">(quantité erronée, article non trouvé, …)</text:span></text:p>
              </text:list-item>
            </text:list>
            <text:p text:style-name="Text_20_body"><text:span text:style-name="Strong_20_Emphasis">Attention</text:span> <text:line-break/>
Lorsque vous sélectionnez une expédition, vous bloquez l'accès de l'expédition aux autres utilisateurs. Autrement dit, il est impossible pour un autre terminal de préparer cette expédition.
<text:line-break/><text:line-break/>
C'est pourquoi il y a un bouton qui permet de rendre accessible l'expédition aux autres terminaux. <text:line-break/>
Pour <text:span text:style-name="Strong_20_Emphasis"><text:span text:style-name="Emphasis">unlock</text:span></text:span> l'expédition, il faut cliquer sur le bouton en haut à gauche de l'expédition sélectionnée.
<text:line-break/><text:line-break/>
Comme indiqué plus haut, vous verrez toutes vos <text:span text:style-name="Strong_20_Emphasis">expéditions lockées</text:span> en jaune.</text:p>
          </table:table-cell>
          <table:table-cell office:value-type="string" table:style-name="tablecell">
            <text:p text:style-name="tablealignleft"><draw:frame draw:style-name="mediacenter" draw:name="23" text:anchor-type="paragraph" draw:z-index="23" svg:width="6.6145833333333cm" style:rel-width="100%" svg:height="11.024305555556cm" style:rel-height="scale"><draw:image xlink:href="Pictures/a74ded1ad589f1f8c3daf03a496c6f43.jpg" xlink:type="simple" xlink:show="embed" xlink:actuate="onLoad"/></draw:frame></text:p>
          </table:table-cell>
        </table:table-row>
      </table:table>
      <text:p text:style-name="Text_20_body">Si vous ne saisissez pas les données attendues de la ligne (affichées en bleu au dessus des champs), il faudra sélectionner la raison de l'écart avant de valider la saisie.
<draw:frame draw:style-name="mediacenter" draw:name="24" text:anchor-type="paragraph" draw:z-index="24" svg:width="6.6145833333333cm" style:rel-width="100%" svg:height="11.024305555556cm" style:rel-height="scale"><draw:image xlink:href="Pictures/dbd3689cd62897a1cfe1f165f34130d3.jpg" xlink:type="simple" xlink:show="embed" xlink:actuate="onLoad"/></draw:frame><text:line-break/></text:p>
      <text:h text:style-name="Heading_20_3" text:outline-level="3"><text:bookmark-start text:name="__RefHeading___commande_client_13"/><text:bookmark-start text:name="commande_client"/>Commande Client<text:bookmark-end text:name="__RefHeading___commande_client_13"/><text:bookmark-end text:name="commande_client"/></text:h>
      <text:p text:style-name="Text_20_body">
<text:line-break/></text:p>
      <table:table table:style-name="Table">
        <table:table-column table:style-name="odt_auto_style_table_column_15_1"/>
        <table:table-column table:style-name="odt_auto_style_table_column_15_2"/>
        <table:table-column table:style-name="odt_auto_style_table_column_15_3"/>
        <table:table-row>
          <table:table-cell office:value-type="string" table:style-name="tablecell">
            <text:p text:style-name="tablealignleft"><draw:frame draw:style-name="mediacenter" draw:name="25" text:anchor-type="paragraph" draw:z-index="25" svg:width="6.6145833333333cm" style:rel-width="100%" svg:height="11.024305555556cm" style:rel-height="scale"><draw:image xlink:href="Pictures/05debb7cb6f0ed1bc6c3b5cb05bcef4e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center" draw:name="26" text:anchor-type="paragraph" draw:z-index="26" svg:width="6.6145833333333cm" style:rel-width="100%" svg:height="11.024305555556cm" style:rel-height="scale"><draw:image xlink:href="Pictures/6051919532b591235575e9fd8f2f5c15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center" draw:name="27" text:anchor-type="paragraph" draw:z-index="27" svg:width="6.6145833333333cm" style:rel-width="100%" svg:height="11.024305555556cm" style:rel-height="scale"><draw:image xlink:href="Pictures/ff823a67bef297b3679a5f15fc42a0a0.jpg" xlink:type="simple" xlink:show="embed" xlink:actuate="onLoad"/></draw:frame></text:p>
          </table:table-cell>
        </table:table-row>
      </table:table>
      <table:table table:style-name="Table">
        <table:table-column table:style-name="odt_auto_style_table_column_16_1"/>
        <table:table-column table:style-name="odt_auto_style_table_column_16_2"/>
        <table:table-column table:style-name="odt_auto_style_table_column_16_3"/>
        <table:table-row>
          <table:table-cell office:value-type="string" table:style-name="tablecell">
            <text:p text:style-name="tablealignleft"> <text:line-break/>
</text:p>
            <text:list text:style-name="List_20_1" text:continue-numbering="false">
              <text:list-item>
                <text:p text:style-name="List_20_1_Content_First"> <text:span text:style-name=""><text:span text:style-name="Strong_20_Emphasis">Client</text:span></text:span> : <text:line-break/><text:span text:style-name="Strong_20_Emphasis">Saisir le code ou le nom du Client</text:span> correspondant à la commande.</text:p>
              </text:list-item>
              <text:list-item>
                <text:p text:style-name="List_20_1_Content_Last"> <text:span text:style-name=""><text:span text:style-name="Strong_20_Emphasis">Commentaire entête</text:span></text:span> <text:span text:style-name="Emphasis">(facultatif)</text:span> : <text:line-break/>Renseigner les informations supplémentaires qui pourraient être utiles.</text:p>
              </text:list-item>
            </text:list>
          </table:table-cell>
          <table:table-cell office:value-type="string" table:style-name="tablecell">
            <text:p text:style-name="tablealignleft"> <text:line-break/></text:p>
            <text:list text:style-name="List_20_1" text:continue-numbering="false">
              <text:list-item>
                <text:p text:style-name="List_20_1_Content_First"> <text:span text:style-name=""><text:span text:style-name="Strong_20_Emphasis">Adresse</text:span></text:span> : <text:line-break/>Sélectionner éventuellement l'adresse de livraison</text:p>
              </text:list-item>
              <text:list-item>
                <text:p text:style-name="List_20_1_Content"> <text:span text:style-name=""><text:span text:style-name="Strong_20_Emphasis">Transporteur</text:span></text:span> : <text:line-break/>Renseigner éventuellement le transporteur.</text:p>
              </text:list-item>
              <text:list-item>
                <text:p text:style-name="List_20_1_Content"> <text:span text:style-name=""><text:span text:style-name="Strong_20_Emphasis">Livraison prévue</text:span></text:span> <text:line-break/></text:p>
                <text:list text:style-name="List_20_1">
                  <text:list-item>
                    <text:p text:style-name="List_20_1_Content"> <text:span text:style-name=""><text:span text:style-name="Strong_20_Emphasis">Date de début</text:span></text:span> : <text:line-break/>Renseigner éventuellement la date de début de livraison.</text:p>
                  </text:list-item>
                  <text:list-item>
                    <text:p text:style-name="List_20_1_Content_Last"> <text:span text:style-name=""><text:span text:style-name="Strong_20_Emphasis">Date de fin</text:span></text:span> : <text:line-break/>Renseigner éventuellement la date de fin de livraison.</text:p>
                  </text:list-item>
                </text:list>
              </text:list-item>
            </text:list>
          </table:table-cell>
          <table:table-cell office:value-type="string" table:style-name="tablecell">
            <text:p text:style-name="tablealignleft"> <text:line-break/></text:p>
            <text:list text:style-name="List_20_1" text:continue-numbering="false">
              <text:list-item>
                <text:p text:style-name="List_20_1_Content_First"> <text:span text:style-name=""><text:span text:style-name="Strong_20_Emphasis">Règlement</text:span></text:span> : <text:line-break/>Sélectionner le règlement de la commande. Prérempli avec le règlement par défaut du client saisi.</text:p>
              </text:list-item>
              <text:list-item>
                <text:p text:style-name="List_20_1_Content_Last"> <text:span text:style-name=""><text:span text:style-name="Strong_20_Emphasis">Date d'échéance</text:span></text:span> : <text:line-break/>Renseigner éventuellement la date d'échéance.</text:p>
              </text:list-item>
            </text:list>
          </table:table-cell>
        </table:table-row>
      </table:table>
      <table:table table:style-name="Table">
        <table:table-column table:style-name="odt_auto_style_table_column_17_1"/>
        <table:table-column table:style-name="odt_auto_style_table_column_17_2"/>
        <table:table-row>
          <table:table-cell office:value-type="string" table:style-name="tablecell">
            <text:p text:style-name="tablealignleft"><draw:frame draw:style-name="mediacenter" draw:name="28" text:anchor-type="paragraph" draw:z-index="28" svg:width="6.6145833333333cm" style:rel-width="100%" svg:height="11.024305555556cm" style:rel-height="scale"><draw:image xlink:href="Pictures/ae4ee2558cb4321467d1d8e2da97acaa.jpg" xlink:type="simple" xlink:show="embed" xlink:actuate="onLoad"/></draw:frame>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Produit</text:span></text:span> : <text:line-break/><text:span text:style-name="Strong_20_Emphasis">Scanner ou taper le code barre ou le code article</text:span></text:p>
              </text:list-item>
              <text:list-item>
                <text:p text:style-name="List_20_1_Content"> <text:span text:style-name=""><text:span text:style-name="Strong_20_Emphasis">Quantité</text:span></text:span> : <text:line-break/><text:span text:style-name="Strong_20_Emphasis">Renseigner la quantité</text:span></text:p>
              </text:list-item>
              <text:list-item>
                <text:p text:style-name="List_20_1_Content"> <text:span text:style-name=""><text:span text:style-name="Strong_20_Emphasis">Prix</text:span></text:span> : <text:line-break/><text:span text:style-name="Strong_20_Emphasis">Renseigner le prix unitaire</text:span> du produit saisi. Prérempli par le prix de l'article saisi du client renseigné.</text:p>
              </text:list-item>
              <text:list-item>
                <text:p text:style-name="List_20_1_Content"> <text:span text:style-name=""><text:span text:style-name="Strong_20_Emphasis">Gratuit</text:span></text:span> : <text:line-break/>Indiquer si le produit saisi est gratuit. Si le bouton n'est pas éditable, cela veut dire que le produit saisi <text:span text:style-name="Strong_20_Emphasis">ne peut pas être gratuit</text:span>.</text:p>
              </text:list-item>
              <text:list-item>
                <text:p text:style-name="List_20_1_Content"> <text:span text:style-name=""><text:span text:style-name="Strong_20_Emphasis">Remise</text:span></text:span> : <text:line-break/><text:span text:style-name="Strong_20_Emphasis">Renseigner éventuellement la remise</text:span>, en euro ou en pourcentage.</text:p>
              </text:list-item>
              <text:list-item>
                <text:p text:style-name="List_20_1_Content_Last"> <text:span text:style-name=""><text:span text:style-name="Strong_20_Emphasis">Commentaire détail</text:span></text:span> : <text:line-break/>Renseigner éventuellement les informations supplémentaires à la commande.</text:p>
              </text:list-item>
            </text:list>
          </table:table-cell>
        </table:table-row>
      </table:table>
      <text:p text:style-name="Text_20_body"><text:line-break/><text:line-break/><text:line-break/><text:line-break/></text:p>
      <text:h text:style-name="Heading_20_3" text:outline-level="3"><text:bookmark-start text:name="__RefHeading___facture_directe_14"/><text:bookmark-start text:name="facture_directe"/>Facture Directe<text:bookmark-end text:name="__RefHeading___facture_directe_14"/><text:bookmark-end text:name="facture_directe"/></text:h>
      <text:p text:style-name="Text_20_body">
<text:line-break/></text:p>
      <text:p text:style-name="Text_20_body">Les commandes affichées seront celles dont les lignes concernent les articles paramétrés pour les factures directes. <text:line-break/>
Il est donc important de <text:a xlink:type="simple" xlink:href="https://wiki.atys.analys-informatique.com/doku.php?id=wiki:docs_en_cours:parametrage_k-atys#articles_factures_directes" text:style-name="Internet_20_link" text:visited-style-name="Visited_20_Internet_20_Link">paramétrer</text:a> les articles concernés afin de réaliser une facture directe.
Pour faire une facture directe via K-Atys, il est possible de faire appel à une commande client. Pour cela :</text:p>
      <text:list text:style-name="List_20_1" text:continue-numbering="false">
        <text:list-item>
          <text:p text:style-name="List_20_1_Content_First"> <text:span text:style-name="Strong_20_Emphasis">Cliquer sur la commande</text:span> à préparer.</text:p>
        </text:list-item>
        <text:list-item>
          <text:p text:style-name="List_20_1_Content_Last"> <text:span text:style-name="Strong_20_Emphasis">Cliquer sur la ligne</text:span> à préparer.</text:p>
        </text:list-item>
      </text:list>
      <text:p text:style-name="Text_20_body">Certains champs sont préremplis avec les données de la commande mais restent modifiables.<text:line-break/></text:p>
      <text:list text:style-name="List_20_1" text:continue-numbering="false">
        <text:list-item>
          <text:p text:style-name="List_20_1_Content_First"> Les commandes affichées en rouge sont celles <text:span text:style-name="Strong_20_Emphasis">terminées</text:span> sur le terminal.</text:p>
        </text:list-item>
        <text:list-item>
          <text:p text:style-name="List_20_1_Content_Last"> En jaune sont affichées les commandes <text:span text:style-name="Strong_20_Emphasis">en cours de préparation</text:span> par le terminal.</text:p>
        </text:list-item>
      </text:list>
      <text:p text:style-name="Text_20_body"><text:line-break/></text:p>
      <table:table table:style-name="Table">
        <table:table-column table:style-name="odt_auto_style_table_column_18_1"/>
        <table:table-column table:style-name="odt_auto_style_table_column_18_2"/>
        <table:table-row>
          <table:table-cell office:value-type="string" table:style-name="tablecell">
            <text:p text:style-name="tablealignleft"><draw:frame draw:style-name="mediacenter" draw:name="29" text:anchor-type="paragraph" draw:z-index="29" svg:width="6.6145833333333cm" style:rel-width="100%" svg:height="11.024305555556cm" style:rel-height="scale"><draw:image xlink:href="Pictures/6777ffa17c07e64dba7537db3783ea80.jpg" xlink:type="simple" xlink:show="embed" xlink:actuate="onLoad"/></draw:frame>
<draw:frame draw:style-name="mediacenter" draw:name="30" text:anchor-type="paragraph" draw:z-index="30" svg:width="6.6145833333333cm" style:rel-width="100%" svg:height="11.024305555556cm" style:rel-height="scale"><draw:image xlink:href="Pictures/fad542cc05292557929e2db6b98ee5f3.jpg" xlink:type="simple" xlink:show="embed" xlink:actuate="onLoad"/></draw:frame></text:p>
          </table:table-cell>
          <table:table-cell office:value-type="string" table:style-name="tablecell">
            <text:p text:style-name="tablealignleft">Le client, la ligne de la commande et le produit sont remplis automatiquement à la sélection. Il ne reste plus qu'à saisir les champs :</text:p>
            <text:list text:style-name="List_20_1" text:continue-numbering="false">
              <text:list-item>
                <text:p text:style-name="List_20_1_Content_First"> <text:span text:style-name=""><text:span text:style-name="Strong_20_Emphasis">Date</text:span></text:span> : <text:line-break/>Renseigner éventuellement la date du BL du client sous la forme « JJ-MM-AAAA » si celle-ci est différente de la date du jour qui est renseignée en automatique.</text:p>
              </text:list-item>
              <text:list-item>
                <text:p text:style-name="List_20_1_Content"> <text:span text:style-name=""><text:span text:style-name="Strong_20_Emphasis">Quantité</text:span></text:span> : <text:line-break/>Renseigner la <text:span text:style-name="Strong_20_Emphasis">quantité livrée</text:span> en unité de vente. Prérempli avec la quantité de la commande.</text:p>
              </text:list-item>
              <text:list-item>
                <text:p text:style-name="List_20_1_Content"> <text:span text:style-name=""><text:span text:style-name="Strong_20_Emphasis">Stock</text:span></text:span> : <text:line-break/>Facultatif<text:line-break/></text:p>
                <text:list text:style-name="List_20_1">
                  <text:list-item>
                    <text:p text:style-name="List_20_1_Content"> Passer la zone si une seule zone de stock sur le dépôt </text:p>
                  </text:list-item>
                  <text:list-item>
                    <text:p text:style-name="List_20_1_Content"> Ou scanner le code du stock sur la <text:a xlink:type="simple" xlink:href="https://wiki.atys.analys-informatique.com/doku.php?id=wiki:docs_en_cours:utilisation_cipher#impression_des_etiquettes_sites_de_productionstock" text:style-name="Internet_20_link" text:visited-style-name="Visited_20_Internet_20_Link">planche d'étiquettes</text:a> préalablement imprimée.</text:p>
                  </text:list-item>
                </text:list>
              </text:list-item>
              <text:list-item>
                <text:p text:style-name="List_20_1_Content"> <text:span text:style-name=""><text:span text:style-name="Strong_20_Emphasis">Lot/Date de fabrication</text:span></text:span> <text:span text:style-name="Emphasis">(si le produit est tracé)</text:span> : <text:line-break/></text:p>
                <text:list text:style-name="List_20_1">
                  <text:list-item>
                    <text:p text:style-name="List_20_1_Content"> Pour les lots ayant une <text:span text:style-name="Strong_20_Emphasis">étiquette datamatrix</text:span>, lot et date de fabrication auront déjà été stockés lors du scan sur la zone Pdt, </text:p>
                  </text:list-item>
                  <text:list-item>
                    <text:p text:style-name="List_20_1_Content"> Pour <text:span text:style-name="Strong_20_Emphasis"> tout autre étiquette</text:span>, saisir la <text:span text:style-name="Strong_20_Emphasis">référence du lot <text:span text:style-name="underline">et</text:span> sa date de fabrication</text:span>. </text:p>
                    <text:list text:style-name="List_20_1">
                      <text:list-item>
                        <text:p text:style-name="List_20_1_Content_Last"> Si le <text:span text:style-name="Emphasis">lot est inexistant</text:span>, il sera créé à l'importation dans ATYS. </text:p>
                      </text:list-item>
                    </text:list>
                  </text:list-item>
                </text:list>
              </text:list-item>
            </text:list>
            <text:p text:style-name="Text_20_body">A la <text:span text:style-name="Strong_20_Emphasis">validation</text:span>, un message apparait “Succès Requête envoyée”.<text:line-break/>Les <text:span text:style-name="Strong_20_Emphasis">lignes de livraison restantes</text:span> se présentent ensuite :</text:p>
            <text:list text:style-name="List_20_1" text:continue-numbering="false">
              <text:list-item>
                <text:p text:style-name="List_20_1_Content_First"> Cliquer sur la nouvelle ligne que vous souhaitez préparer.</text:p>
              </text:list-item>
              <text:list-item>
                <text:p text:style-name="List_20_1_Content_Last"> Ou Flèche retour pour quitter la commande en cours avec retour à la liste des commandes restant à préparer.<text:line-break/><text:line-break/></text:p>
              </text:list-item>
            </text:list>
            <text:p text:style-name="Text_20_body">Renouveler autant de fois que nécessaire.<text:line-break/></text:p>
          </table:table-cell>
        </table:table-row>
      </table:table>
      <table:table table:style-name="Table">
        <table:table-column table:style-name="odt_auto_style_table_column_19_1"/>
        <table:table-column table:style-name="odt_auto_style_table_column_19_2"/>
        <table:table-row>
          <table:table-cell office:value-type="string" table:style-name="tablecell">
            <text:p text:style-name="tablealignleft"><text:span text:style-name="Strong_20_Emphasis">Attention</text:span> <text:line-break/>
Lorsque vous sélectionnez la ligne d'une commande, vous bloquez l'accès de la commande aux autres utilisateurs. Autrement dit, il est impossible pour un autre terminal de préparer cette commande.
<text:line-break/><text:line-break/>
C'est pourquoi il y a un bouton qui permet de rendre accessible la commande aux autres terminaux. <text:line-break/>
Pour <text:span text:style-name="Strong_20_Emphasis"><text:span text:style-name="Emphasis">unlock</text:span></text:span> la commande, il faut cliquer sur le bouton en haut à gauche de la commande sélectionnée.
<text:line-break/><text:line-break/>
Comme indiqué plus haut, vous verrez toutes vos <text:span text:style-name="Strong_20_Emphasis">commandes lockées</text:span> en jaune.</text:p>
          </table:table-cell>
          <table:table-cell office:value-type="string" table:style-name="tablecell">
            <text:p text:style-name="tablealignleft"><draw:frame draw:style-name="mediacenter" draw:name="31" text:anchor-type="paragraph" draw:z-index="31" svg:width="6.6145833333333cm" style:rel-width="100%" svg:height="11.024305555556cm" style:rel-height="scale"><draw:image xlink:href="Pictures/0789d6731a09f8e9541f31345aed2859.jpg" xlink:type="simple" xlink:show="embed" xlink:actuate="onLoad"/></draw:frame></text:p>
          </table:table-cell>
        </table:table-row>
      </table:table>
      <text:p text:style-name="Text_20_body"><text:line-break/></text:p>
      <text:h text:style-name="Heading_20_1" text:outline-level="1"><text:bookmark-start text:name="__RefHeading___consultation_des_donnees_enregistrees_15"/><text:bookmark-start text:name="consultation_des_donnees_enregistrees"/>Consultation des données enregistrées<text:bookmark-end text:name="__RefHeading___consultation_des_donnees_enregistrees_15"/><text:bookmark-end text:name="consultation_des_donnees_enregistrees"/></text:h>
      <text:p text:style-name="Text_20_body">Les <text:span text:style-name="Strong_20_Emphasis">données enregistrées</text:span> lors de la validation des formulaires <text:span text:style-name="Strong_20_Emphasis">peuvent être consultées</text:span> par l'utilisateur. Cette fonctionnalité est pratique au cas où vous avez <text:span text:style-name="Strong_20_Emphasis">enregistré une erreur</text:span> lors de la validation des formulaires. Il est donc possible de <text:span text:style-name="Strong_20_Emphasis">supprimer ces données</text:span> en cas d'erreur en cliquant simplement sur l'enregistrement souhaité. Ces données sont enregistrées dans une base de données locale à l'appareil, elle nécessite aucune connexion à l'ordinateur.
</text:p>
      <text:p text:style-name="Text_20_body">Pour accéder aux données il suffit d'appuyer sur le bouton Données <draw:frame draw:style-name="media" draw:name="32" text:anchor-type="as-char" draw:z-index="32" svg:width="0.58208333333333cm" svg:height="0.63841397849462cm"><draw:image xlink:href="Pictures/4874ea83046ef21349dd90551251971c.png" xlink:type="simple" xlink:show="embed" xlink:actuate="onLoad"/></draw:frame> dans l'interface d'accueil.
<text:line-break/></text:p>
      <table:table table:style-name="Table">
        <table:table-column table:style-name="odt_auto_style_table_column_20_1"/>
        <table:table-column table:style-name="odt_auto_style_table_column_20_2"/>
        <table:table-row>
          <table:table-cell office:value-type="string" table:style-name="tablecell">
            <text:p text:style-name="Preformatted_20_Text">Accueil -&gt; Données</text:p>
            <text:p text:style-name="Text_20_body"><text:line-break/>
<draw:frame draw:style-name="mediacenter" draw:name="33" text:anchor-type="paragraph" draw:z-index="33" svg:width="6.6145833333333cm" style:rel-width="100%" svg:height="11.024305555556cm" style:rel-height="scale"><draw:image xlink:href="Pictures/6c7126834a92ea50c6a4b07944c81b45.jpg" xlink:type="simple" xlink:show="embed" xlink:actuate="onLoad"/></draw:frame></text:p>
            <text:p text:style-name="Text_20_body">Consultation des données enregistrées en fonction des formulaires validés par l'utilisateur.</text:p>
          </table:table-cell>
          <table:table-cell office:value-type="string" table:style-name="tablecell">
            <text:p text:style-name="Preformatted_20_Text">Accueil -&gt; Données -&gt; Commande Fournisseur</text:p>
            <text:p text:style-name="Text_20_body"><text:line-break/>
<draw:frame draw:style-name="mediacenter" draw:name="34" text:anchor-type="paragraph" draw:z-index="34" svg:width="6.6145833333333cm" style:rel-width="100%" svg:height="11.024305555556cm" style:rel-height="scale"><draw:image xlink:href="Pictures/2b9fa9aa36ffe7e9803f0f9b296c6aa9.jpg" xlink:type="simple" xlink:show="embed" xlink:actuate="onLoad"/></draw:frame></text:p>
            <text:p text:style-name="Text_20_body">Exemple de données enregistrées sur le formulaire Commande Fournisseur par l'utilisateur.
<text:line-break/><text:line-break/>
Pour <text:span text:style-name="Strong_20_Emphasis">supprimer la ligne d'enregistrement</text:span>, <text:span text:style-name="Strong_20_Emphasis">cliquer sur l'icône de suppression</text:span> de la ligne concernée et confirmez la suppression. <text:line-break/>
Pour <text:span text:style-name="Strong_20_Emphasis">modifier la ligne d'enregistrement</text:span>, <text:span text:style-name="Strong_20_Emphasis">cliquer sur l'icône d'édition</text:span> de la ligne concernée.</text:p>
          </table:table-cell>
        </table:table-row>
      </table:table>
      <text:p text:style-name="Text_20_body"><text:line-break/></text:p>
      <text:h text:style-name="Heading_20_1" text:outline-level="1"><text:bookmark-start text:name="__RefHeading___dechargement_des_donnees_16"/><text:bookmark-start text:name="dechargement_des_donnees"/>Déchargement des données<text:bookmark-end text:name="__RefHeading___dechargement_des_donnees_16"/><text:bookmark-end text:name="dechargement_des_donnees"/></text:h>
      <text:p text:style-name="Text_20_body">Cette fonctionnalité nécessite la connexion du terminal à l'ordinateur. Il est indispensable de <text:a xlink:type="simple" xlink:href="https://wiki.atys.analys-informatique.com/doku.php?id=wiki:docs_en_cours:parametrage_k-atys" text:style-name="Internet_20_link" text:visited-style-name="Visited_20_Internet_20_Link">paramétrer K-Atys</text:a> afin de permettre à l'appareil de communiquer avec l'ordinateur.
Le déchargement consiste à <text:span text:style-name="Strong_20_Emphasis">envoyer les données saisies</text:span> depuis le terminal, issues des différentes opérations réalisées, <text:span text:style-name="Strong_20_Emphasis">sur le serveur</text:span> dans le but d'<text:span text:style-name="Strong_20_Emphasis">importer ces données dans Atys</text:span>. Il faut décharger dès lors que vous avez terminé vos opérations et que vous souhaitez importer les données dans Atys. Tout se fait <text:span text:style-name="Strong_20_Emphasis">automatiquement</text:span> avec Atys.
</text:p>
      <table:table table:style-name="Table">
        <table:table-column table:style-name="odt_auto_style_table_column_21_1"/>
        <table:table-column table:style-name="odt_auto_style_table_column_21_2"/>
        <table:table-row>
          <table:table-cell office:value-type="string" table:style-name="tablecell">
            <text:p text:style-name="tablealignleft">Pour établir le déchargement il suffit d'appuyer sur le bouton de déchargement dans l'interface d'accueil.
</text:p>
          </table:table-cell>
          <table:table-cell office:value-type="string" table:style-name="tablecell">
            <text:p text:style-name="tablealignleft"><text:line-break/><text:line-break/>
<draw:frame draw:style-name="media" draw:name="35" text:anchor-type="as-char" draw:z-index="35" svg:width="4.7625cm" style:rel-width="100%" svg:height="1.7137029288703cm" style:rel-height="scale"><draw:image xlink:href="Pictures/eb81c9a57fa73c18b6f35353c664d556.jpg" xlink:type="simple" xlink:show="embed" xlink:actuate="onLoad"/></draw:frame></text:p>
          </table:table-cell>
        </table:table-row>
      </table:table>
      <text:p text:style-name="Text_20_body"><text:line-break/></text:p>
      <text:h text:style-name="Heading_20_1" text:outline-level="1"><text:bookmark-start text:name="__RefHeading___mise_a_jour_de_k-atys_17"/><text:bookmark-start text:name="mise_a_jour_de_k-atys"/>Mise à jour de K-Atys<text:bookmark-end text:name="__RefHeading___mise_a_jour_de_k-atys_17"/><text:bookmark-end text:name="mise_a_jour_de_k-atys"/></text:h>
      <text:p text:style-name="Text_20_body">Cette fonctionnalité nécessite la connexion du terminal à l'ordinateur. Il est indispensable de <text:a xlink:type="simple" xlink:href="https://wiki.atys.analys-informatique.com/doku.php?id=wiki:docs_en_cours:parametrage_k-atys" text:style-name="Internet_20_link" text:visited-style-name="Visited_20_Internet_20_Link">paramétrer K-Atys</text:a> afin de permettre à l'appareil de communiquer avec l'ordinateur.
L'application doit forcément <text:span text:style-name="Strong_20_Emphasis">évoluer</text:span> afin de <text:span text:style-name="Strong_20_Emphasis">répondre au mieux à vos attentes</text:span>. Les mises à jour sont souvent liées à la <text:span text:style-name="Strong_20_Emphasis">correction de bugs</text:span> ou à la <text:span text:style-name="Strong_20_Emphasis">gestion d'erreurs</text:span> générées. Elles sont aussi liées à l'<text:span text:style-name="Strong_20_Emphasis">ajout de nouvelles fonctionnalités</text:span>, et dans K-Atys il s'agit surtout de l'ajout de <text:span text:style-name="Strong_20_Emphasis">nouvelles fonctions</text:span>.
<text:line-break/><text:line-break/>
Il est donc possible de mettre à jour l'application depuis K-Atys même. Le procédé est simple : l'application s'occupe de <text:span text:style-name="Strong_20_Emphasis">récupérer la dernière version</text:span> dans le dossier de Syncro défini sur votre serveur :
</text:p>
      <text:p text:style-name="Preformatted_20_Text">(...)\Syncro\</text:p>
      <text:p text:style-name="Text_20_body">De ce fait, lorsqu'il y aura une mise à jour de l'application, notre équipe s'occupera de placer dans ce dossier les fichiers correspondants à la dernière version. Vous serez alors averti lorsqu'il y aura une mise à jour.</text:p>
      <text:p text:style-name="Text_20_body">Pour mettre à jour l'application il suffit de se rendre dans l'interface des <text:a xlink:type="simple" xlink:href="https://wiki.atys.analys-informatique.com/doku.php?id=wiki:docs_en_cours:parametrage_k-atys#parametres_generaux" text:style-name="Internet_20_link" text:visited-style-name="Visited_20_Internet_20_Link">Paramètres</text:a> <draw:frame draw:style-name="media" draw:name="36" text:anchor-type="as-char" draw:z-index="36" svg:width="0.635cm" svg:height="0.635cm"><draw:image xlink:href="Pictures/e92bafb0dc71946de2d11ac1a952ceec.png" xlink:type="simple" xlink:show="embed" xlink:actuate="onLoad"/></draw:frame> et d'appuyer sur le bouton bleu <text:span text:style-name="Strong_20_Emphasis"><text:span text:style-name="Emphasis">“Mettre à jour l'application”</text:span></text:span>.
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20::59:42</meta:creation-date>
    <dc:creator>Generated</dc:creator>
    <dc:date>2026-08-14T20::59:42</dc:date>
    <dc:language>en-US</dc:language>
    <meta:editing-cycles>1</meta:editing-cycles>
    <meta:editing-duration>PT0S</meta:editing-duration>
    <dc:title>wiki:docs_en_cours:application_k-atys</dc:title>
  </office:meta>
</office:document-meta>
</file>