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bdfc72692c407933f868a756410df2.png"/>
  <manifest:file-entry manifest:media-type="image/png" manifest:full-path="Pictures/cae6ed3bd2f7e52d229a5049de6cd3de.png"/>
  <manifest:file-entry manifest:media-type="image/png" manifest:full-path="Pictures/63686bec2e33053526fd408f91494db4.png"/>
  <manifest:file-entry manifest:media-type="image/png" manifest:full-path="Pictures/43f27f2e7cd73c23d06a48dc210a75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creation_de_baremes"/>Date de création : 17/03/20<text:line-break/>
Date de Mise à Jour : 21/07/25<text:line-break/>
Version v24<text:line-break/></text:span></text:p>
      <text:p text:style-name="Horizontal_20_Line"/>
      <text:h text:style-name="Heading_20_1" text:outline-level="1"><text:bookmark-start text:name="__RefHeading___creation_de_baremes_-_recapitulatif_general_1"/><text:bookmark-start text:name="creation_de_baremes_-_recapitulatif_general"/>Création de Barèmes - Récapitulatif général<text:bookmark-end text:name="__RefHeading___creation_de_baremes_-_recapitulatif_general_1"/><text:bookmark-end text:name="creation_de_baremes_-_recapitulatif_general"/></text:h>
      <text:p text:style-name="Text_20_body">Un barème a pour but d'appliquer une correction (poids ou prix) en fonction de certains critères pour des articles en activité céréale. Il associe, à chaque valeur d'échelle déterminée, une valeur de bonification / réfaction à appliquer.
<text:line-break/>- Le choix du type de barème est primordial en fonction de la bonifications / réfactions à obtenir (Poids où Prix). Une même caractéristique pourra être utilisée dans plusieurs barèmes (par exemple : Humidité pour correction poids et frais de séchage; il conviendra alors de créer dans ce cas deux barèmes).<text:line-break/><text:line-break/>
- Toute création et déclaration de barème doit <text:span text:style-name="Strong_20_Emphasis">subir un test approfondi</text:span> avant d’être utilisé en production à grande échelle. En effet, le calcul des pièces et les montants des bordereaux/factures futurs, en découlent. Pour fonctionner chaque barème doit ensuite être rattaché soit au niveau groupe(s) soit au niveau article(s) concernés. 
<text:line-break/><text:line-break/></text:p>
      <text:p text:style-name="Preformatted_20_Text">Pour accéder à la création d'un barème :<text:s text:c="6"/>Table de référence -&gt; Barème -&gt; Bouton ajout ⊕</text:p>
      <text:p text:style-name="Text_20_body"><text:line-break/><text:line-break/><text:line-break/></text:p>
      <text:h text:style-name="Heading_20_1" text:outline-level="1"><text:bookmark-start text:name="__RefHeading___identification_2"/><text:bookmark-start text:name="identification"/>Identification<text:bookmark-end text:name="__RefHeading___identification_2"/><text:bookmark-end text:name="identification"/></text:h>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Intitulé</text:span></text:span><text:line-break/>Intitulé du Barème.</text:p>
              </text:list-item>
              <text:list-item>
                <text:p text:style-name="List_20_1_Content"> <text:span text:style-name=""><text:span text:style-name="Strong_20_Emphasis">Symbole</text:span></text:span><text:line-break/>Code interne, ne pouvant pas dépasser 10 caractères.</text:p>
              </text:list-item>
              <text:list-item>
                <text:p text:style-name="List_20_1_Content"> <text:span text:style-name=""><text:span text:style-name="Strong_20_Emphasis">Activité</text:span></text:span><text:line-break/>Sélectionner l'activité <text:span text:style-name="Strong_20_Emphasis">Céréale</text:span>.</text:p>
              </text:list-item>
              <text:list-item>
                <text:p text:style-name="List_20_1_Content"> <text:span text:style-name=""><text:span text:style-name="Strong_20_Emphasis">Type Barème</text:span></text:span><text:line-break/>choix dans la liste :</text:p>
                <text:list text:style-name="List_20_1">
                  <text:list-item>
                    <text:p text:style-name="List_20_1_Content"> <text:span text:style-name="Strong_20_Emphasis">Barème correction poids</text:span> : barème utilisé pour ramener les quantités aux normes en activité céréale.</text:p>
                  </text:list-item>
                  <text:list-item>
                    <text:p text:style-name="List_20_1_Content"> <text:span text:style-name="Strong_20_Emphasis">Barème correction prix</text:span> : barème utilisé pour calculer des bonifications/réfactions financières sur les facturations Achats ou ventes.</text:p>
                  </text:list-item>
                  <text:list-item>
                    <text:p text:style-name="List_20_1_Content"> <text:span text:style-name="Strong_20_Emphasis">Barème correction prix MBM</text:span> : barème utilisé pour calculer des bonifications/réfactions financières de type Majoration Bi-mensuelle (donc valeur par quinzaine calendaire) sur facturations achats ou ventes.<text:line-break/>L’activité <text:span text:style-name="Emphasis">Céréale</text:span> doit impérativement être cochée avant de choisir le type de barème, sinon le menu déroulant est vide.</text:p>
                  </text:list-item>
                </text:list>
              </text:list-item>
              <text:list-item>
                <text:p text:style-name="List_20_1_Content_Last"> <text:span text:style-name=""><text:span text:style-name="Strong_20_Emphasis">Intitulé pour édition</text:span></text:span><text:line-break/>Intitulé affiché sur les documents imprimés.</text:p>
              </text:list-item>
            </text:list>
          </table:table-cell>
        </table:table-row>
      </table:table>
      <text:p text:style-name="Text_20_body"><text:line-break/></text:p>
      <text:h text:style-name="Heading_20_1" text:outline-level="1"><text:bookmark-start text:name="__RefHeading___caracteristique_3"/><text:bookmark-start text:name="caracteristique"/>Caractéristique<text:bookmark-end text:name="__RefHeading___caracteristique_3"/><text:bookmark-end text:name="caracteristique"/></text:h>
      <text:p text:style-name="Text_20_body"><text:span text:style-name="underline">Objectif</text:span> : Dans la plupart des cas, la formule caractéristique sert à <text:span text:style-name="Strong_20_Emphasis">déterminer l'échelle</text:span> de caractéristique dans les saisies (Bon de Réception, livraison, transfert, etc…).<text:line-break/><text:line-break/>

<text:line-break/><text:line-break/><text:line-break/></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Formule d'utilisation de ces caractéristiques</text:span></text:span><text:line-break/> Choix de la formule, dans la liste présente,  indiquant la caractéristique ou une combinaison de caractéristiques, ainsi que les variables associées, utilisées comme échelle par le barème.<text:line-break/></text:p>
                <text:list text:style-name="List_20_1">
                  <text:list-item>
                    <text:p text:style-name="List_20_1_Content"> Cliquer sur le bouton <draw:frame draw:style-name="media" draw:name="0" text:anchor-type="as-char" draw:z-index="0" svg:width="0.52916666666667cm" svg:height="0.56444444444444cm"><draw:image xlink:href="Pictures/9fbdfc72692c407933f868a756410df2.png" xlink:type="simple" xlink:show="embed" xlink:actuate="onLoad"/></draw:frame> du champ <text:span text:style-name="Emphasis">Formule d’utilisation de ces caractéristiques</text:span> pour atteindre la fenêtre <text:span text:style-name="Emphasis">Editeur de formule</text:span>, </text:p>
                  </text:list-item>
                  <text:list-item>
                    <text:p text:style-name="List_20_1_Content"> Dans le champ <text:span text:style-name="Emphasis">Nom de la Procédure</text:span>, cliquer sur la flèche noire pour afficher les formules proposées (voir ci-dessous), </text:p>
                  </text:list-item>
                  <text:list-item>
                    <text:p text:style-name="List_20_1_Content"> Sélectionner la formule souhaitée et valider. </text:p>
                  </text:list-item>
                  <text:list-item>
                    <text:p text:style-name="List_20_1_Content"> Cliquer de nouveau sur le bouton <draw:frame draw:style-name="media" draw:name="1" text:anchor-type="as-char" draw:z-index="1" svg:width="0.52916666666667cm" svg:height="0.56444444444444cm"><draw:image xlink:href="Pictures/9fbdfc72692c407933f868a756410df2.png" xlink:type="simple" xlink:show="embed" xlink:actuate="onLoad"/></draw:frame> du champ <text:span text:style-name="Emphasis">Formule d’utilisation de ces caractéristiques</text:span> pour atteindre les variables de la formule et saisir les valeurs à associer (<text:span text:style-name="Strong_20_Emphasis">valider chaque valeur saisie par touche ENTREE ou cliquer sur le champ suivant vide afin de bien enregistrer les valeurs</text:span>).</text:p>
                  </text:list-item>
                </text:list>
              </text:list-item>
              <text:list-item>
                <text:p text:style-name="List_20_1_Content_Last"> <text:span text:style-name=""><text:span text:style-name="Strong_20_Emphasis">Caractéristique</text:span></text:span><text:line-break/>Si le barème fait appel à une caractéristique, cliquer sur le bouton ajout <draw:frame draw:style-name="media" draw:name="2" text:anchor-type="as-char" draw:z-index="2" svg:width="0.52916666666667cm" svg:height="0.52916666666667cm"><draw:image xlink:href="Pictures/cae6ed3bd2f7e52d229a5049de6cd3de.png" xlink:type="simple" xlink:show="embed" xlink:actuate="onLoad"/></draw:frame> et sélectionner la caractéristique concernée.  Si votre barème fait appel à une caractéristique qui n'existe pas encore dans Atys, créer une nouvelle caractéristique via la <text:a xlink:type="simple" xlink:href="https://wiki.atys.analys-informatique.com/doku.php?id=wiki:docs_en_cours:table_caracteristique" text:style-name="Internet_20_link" text:visited-style-name="Visited_20_Internet_20_Link">table de référence des caractéristiques</text:a>.</text:p>
              </text:list-item>
            </text:list>
            <text:p text:style-name="Text_20_body"><text:line-break/><text:line-break/><text:line-break/></text:p>
          </table:table-cell>
        </table:table-row>
      </table:table>
      <table:table table:style-name="Table">
        <table:table-column table:style-name="odt_auto_style_table_column_3_1"/>
        <table:table-column table:style-name="odt_auto_style_table_column_3_2"/>
        <table:table-row>
          <table:table-cell office:value-type="string" table:style-name="tablecell">
            <text:p text:style-name="tablealignleft"> Différentes formules de procédures peuvent être utilisées. Elles permettent de <text:span text:style-name="Strong_20_Emphasis">définir le cadre du barème et ses conditions générales d'utilisation</text:span> (Une seconde formule pourra être utilisée plus loin pour définir le mode de calcul exact des valeurs par pallier) :<text:line-break/></text:p>
            <text:list text:style-name="List_20_1" text:continue-numbering="false">
              <text:list-item>
                <text:p text:style-name="List_20_1_Content_First"> <text:span text:style-name="Strong_20_Emphasis"><text:a xlink:type="simple" xlink:href="https://wiki.atys.analys-informatique.com/doku.php?id=wiki:docs_en_cours:formules_utilisation_caracteristiques#calcul_nb_quinzaine" text:style-name="Internet_20_link" text:visited-style-name="Visited_20_Internet_20_Link">Calcul_Nb_Quinzaine</text:a></text:span> : Utilisé en particulier pour le calcul des Majorations Bi-Mensuelles (MBM). La formule permet de définir le nombre de quinzaines (un mois contient 2 quinzaines : du 1er au 15 et du 16 au dernier jour du mois) à prendre en compte pour le calcul.</text:p>
              </text:list-item>
              <text:list-item>
                <text:p text:style-name="List_20_1_Content"> <text:span text:style-name="Strong_20_Emphasis"><text:a xlink:type="simple" xlink:href="https://wiki.atys.analys-informatique.com/doku.php?id=wiki:docs_en_cours:formules_utilisation_caracteristiques#recherche_1_carac" text:style-name="Internet_20_link" text:visited-style-name="Visited_20_Internet_20_Link">Recherche_1_carac</text:a></text:span> : Pour les barèmes utilisant une caractéristique. La formule permet de récupérer la valeur d'une caractéristique comme échelle et permettra l'application de la bonification ou  réfaction en fonction des valeurs par seuils définis plus bas.</text:p>
              </text:list-item>
              <text:list-item>
                <text:p text:style-name="List_20_1_Content"> <text:span text:style-name="Strong_20_Emphasis"><text:a xlink:type="simple" xlink:href="https://wiki.atys.analys-informatique.com/doku.php?id=wiki:docs_en_cours:formules_utilisation_caracteristiques#recherche_calibrage" text:style-name="Internet_20_link" text:visited-style-name="Visited_20_Internet_20_Link">Recherche_Calibrage</text:a></text:span> : Pour les barèmes appliquant des bonif/réfac en fonction du pourcentage de calibrage saisi sur la ligne article.</text:p>
              </text:list-item>
              <text:list-item>
                <text:p text:style-name="List_20_1_Content"> <text:span text:style-name="Strong_20_Emphasis"><text:a xlink:type="simple" xlink:href="https://wiki.atys.analys-informatique.com/doku.php?id=wiki:docs_en_cours:formules_utilisation_caracteristiques#recherche_combinaison_2_carac" text:style-name="Internet_20_link" text:visited-style-name="Visited_20_Internet_20_Link">Recherche_combinaison_2_carac</text:a></text:span> : La formule récupère la valeur de deux caractéristiques et les transforme en une échelle de type “nombre décimal” : la 1ère caractéristique correspond à la partie entière et la 2nde caractéristique correspond à la partie décimale.(ex: carac 1 = 12,35 et carac 2 = 1,6 alors Echelle = 1235,16) </text:p>
              </text:list-item>
              <text:list-item>
                <text:p text:style-name="List_20_1_Content"> <text:span text:style-name="Strong_20_Emphasis"><text:a xlink:type="simple" xlink:href="https://wiki.atys.analys-informatique.com/doku.php?id=wiki:docs_en_cours:formules_utilisation_caracteristiques#recherche_infoligneparent" text:style-name="Internet_20_link" text:visited-style-name="Visited_20_Internet_20_Link">Recherche_infoligneparent</text:a></text:span> : Pour des barèmes différenciés par types de Tiers, par Tiers, par type de Base Prix, etc.. Si les critères sont respectés (tous, si plusieurs filtre renseignés) alors la formule renvoie, comme échelle, la <text:span text:style-name="Emphasis">valeur retour</text:span> renseignée.</text:p>
              </text:list-item>
              <text:list-item>
                <text:p text:style-name="List_20_1_Content"> <text:span text:style-name="Strong_20_Emphasis"><text:a xlink:type="simple" xlink:href="https://wiki.atys.analys-informatique.com/doku.php?id=wiki:docs_en_cours:formules_utilisation_caracteristiques#recherche_moisjour_origine" text:style-name="Internet_20_link" text:visited-style-name="Visited_20_Internet_20_Link">Recherche_moisjour_origine</text:a></text:span> : Permet de faire un filtre en fonction de la date (mois.jour) du contrat qui devient l'échelle du barème.</text:p>
              </text:list-item>
              <text:list-item>
                <text:p text:style-name="List_20_1_Content_Last"> <text:span text:style-name="Strong_20_Emphasis"><text:a xlink:type="simple" xlink:href="https://wiki.atys.analys-informatique.com/doku.php?id=wiki:docs_en_cours:formules_utilisation_caracteristiques#recherche_somme_2_carac" text:style-name="Internet_20_link" text:visited-style-name="Visited_20_Internet_20_Link">Recherche_somme_2_carac</text:a></text:span> : Utilisée en particulier pour le barème de conversion Poids Oléo-protéagineux. La formule utilise comme échelle la somme de deux caractéristiques avec possibilité d'application de seuils.</text:p>
              </text:list-item>
            </text:list>
          </table:table-cell>
          <table:table-cell office:value-type="string" table:style-name="tablecell">
            <text:p text:style-name="tablealignleft"><text:line-break/><text:line-break/><text:line-break/></text:p>
          </table:table-cell>
        </table:table-row>
      </table:table>
      <text:p text:style-name="Text_20_body"> <text:line-break/><text:line-break/></text:p>
      <text:h text:style-name="Heading_20_1" text:outline-level="1"><text:bookmark-start text:name="__RefHeading___echelle_-_valeur_ou_formule_4"/><text:bookmark-start text:name="echelle_-_valeur_ou_formule"/>Echelle - Valeur ou Formule<text:bookmark-end text:name="__RefHeading___echelle_-_valeur_ou_formule_4"/><text:bookmark-end text:name="echelle_-_valeur_ou_formule"/></text:h>
      <text:p text:style-name="Text_20_body"><text:span text:style-name="underline">Objectif</text:span> : La formule Barème sert à <text:span text:style-name="Strong_20_Emphasis">déterminer la valeur</text:span> de Réfaction/Bonification par pallier, en fonction des échelles de caractéristique.<text:line-break/><text:line-break/></text:p>
      <text:h text:style-name="Heading_20_3" text:outline-level="3"><text:bookmark-start text:name="__RefHeading___parametres_lies_au_mode_de_calcul_du_bareme_5"/><text:bookmark-start text:name="parametres_lies_au_mode_de_calcul_du_bareme"/>Paramètres liés au MODE DE CALCUL du barème<text:bookmark-end text:name="__RefHeading___parametres_lies_au_mode_de_calcul_du_bareme_5"/><text:bookmark-end text:name="parametres_lies_au_mode_de_calcul_du_bareme"/></text:h>
      <table:table table:style-name="Table">
        <table:table-column table:style-name="odt_auto_style_table_column_4_1"/>
        <table:table-column table:style-name="odt_auto_style_table_column_4_2"/>
        <table:table-row>
          <table:table-cell office:value-type="string" table:style-name="tablecell">
            <text:list text:style-name="List_20_1" text:continue-numbering="false">
              <text:list-item>
                <text:p text:style-name="List_20_1_Content_First"> <text:span text:style-name=""><text:span text:style-name="Strong_20_Emphasis">Valeur en taux</text:span></text:span><text:line-break/> <text:span text:style-name="Strong_20_Emphasis">A cocher pour tous les barèmes de correction Poids</text:span>.</text:p>
                <text:list text:style-name="List_20_1">
                  <text:list-item>
                    <text:p text:style-name="List_20_1_Content"> Si <text:span text:style-name="Emphasis">coché</text:span> alors toute valeur saisie dans le champ <text:span text:style-name="Emphasis">Valeur</text:span> est multipliée par la quantité de la ligne et divisée par 100. </text:p>
                  </text:list-item>
                  <text:list-item>
                    <text:p text:style-name="List_20_1_Content"> Si <text:span text:style-name="Emphasis">décoché</text:span> alors toute valeur saisie dans le champ <text:span text:style-name="Emphasis">Valeur</text:span> est multipliée par la quantité de la ligne.</text:p>
                  </text:list-item>
                </text:list>
              </text:list-item>
              <text:list-item>
                <text:p text:style-name="List_20_1_Content"> <text:span text:style-name=""><text:span text:style-name="Strong_20_Emphasis">Calcul en cascade</text:span></text:span><text:line-break/>Ce champ a de l'intérêt dans le cas où plusieurs barèmes s'appliquent.</text:p>
                <text:list text:style-name="List_20_1">
                  <text:list-item>
                    <text:p text:style-name="List_20_1_Content"> Si <text:span text:style-name="Emphasis">coché</text:span> alors le barème s'appliquera au <text:span text:style-name="Strong_20_Emphasis">résultat issu du calcul du barème précédent</text:span> (paramétré en priorité précédente), dans la déclaration du barème dans le groupe article ou l’article.</text:p>
                  </text:list-item>
                </text:list>
              </text:list-item>
              <text:list-item>
                <text:p text:style-name="List_20_1_Content"> <text:span text:style-name=""><text:span text:style-name="Strong_20_Emphasis">Calcul Valeur Obligatoire</text:span></text:span> (laisser <text:span text:style-name="Emphasis">coché</text:span> dans un barème)</text:p>
                <text:list text:style-name="List_20_1">
                  <text:list-item>
                    <text:p text:style-name="List_20_1_Content"> Si <text:span text:style-name="Emphasis">coché</text:span> alors le barème fonctionnera même si le champ prix de la ligne article est à 0.</text:p>
                  </text:list-item>
                  <text:list-item>
                    <text:p text:style-name="List_20_1_Content"> Si <text:span text:style-name="Emphasis">décoché</text:span> alors pas de calcul si le champ prix de la ligne est à 0. <text:span text:style-name="Emphasis">(déconseillé)</text:span></text:p>
                  </text:list-item>
                </text:list>
              </text:list-item>
              <text:list-item>
                <text:p text:style-name="List_20_1_Content"> <text:span text:style-name=""><text:span text:style-name="Strong_20_Emphasis">Conservé si = 0</text:span></text:span> (Par sécurité laisser <text:span text:style-name="Emphasis">coché</text:span>)</text:p>
                <text:list text:style-name="List_20_1">
                  <text:list-item>
                    <text:p text:style-name="List_20_1_Content"> Si <text:span text:style-name="Emphasis">coché</text:span> alors la ligne de calcul du barème avec résultat = 0 est stockée dans la pièce.</text:p>
                  </text:list-item>
                  <text:list-item>
                    <text:p text:style-name="List_20_1_Content"> Si <text:span text:style-name="Emphasis">décoché</text:span> alors la ligne de calcul du barème avec résultat = 0 est ignorée. <text:span text:style-name="Emphasis">(déconseillé)</text:span></text:p>
                  </text:list-item>
                </text:list>
              </text:list-item>
              <text:list-item>
                <text:p text:style-name="List_20_1_Content"> <text:span text:style-name=""><text:span text:style-name="Strong_20_Emphasis">Quantité de référence</text:span></text:span> <text:span text:style-name="Emphasis">(présent uniquement pour les barèmes correction prix)</text:span> <text:line-break/> </text:p>
                <text:list text:style-name="List_20_1">
                  <text:list-item>
                    <text:p text:style-name="List_20_1_Content"> Brute : chargement + véhicule.</text:p>
                  </text:list-item>
                  <text:list-item>
                    <text:p text:style-name="List_20_1_Content"> Nette : chargement seul (brut – Tare).</text:p>
                  </text:list-item>
                  <text:list-item>
                    <text:p text:style-name="List_20_1_Content"> Norme : chargement ramené aux normes.</text:p>
                  </text:list-item>
                </text:list>
              </text:list-item>
              <text:list-item>
                <text:p text:style-name="List_20_1_Content"> <text:span text:style-name=""><text:span text:style-name="Strong_20_Emphasis">Forfait</text:span></text:span><text:line-break/> <text:span text:style-name="Emphasis">(présent uniquement pour les barèmes correction prix)</text:span></text:p>
                <text:list text:style-name="List_20_1">
                  <text:list-item>
                    <text:p text:style-name="List_20_1_Content"> Si <text:span text:style-name="Emphasis">coché</text:span> la valeur est toujours multipliée par 1 quelle que soit la quantité de la ligne, si décoché la valeur est multipliée par la quantité de la ligne.</text:p>
                  </text:list-item>
                  <text:list-item>
                    <text:p text:style-name="List_20_1_Content"> Si <text:span text:style-name="Emphasis">décoché</text:span> la valeur est multipliée par la quantité de la ligne.</text:p>
                  </text:list-item>
                </text:list>
              </text:list-item>
              <text:list-item>
                <text:p text:style-name="List_20_1_Content"> <text:span text:style-name=""><text:span text:style-name="Strong_20_Emphasis">Achat / Vente / Transfert Entrée / Transfert Sortie / OD Entrée / OD Sortie</text:span></text:span><text:line-break/> </text:p>
                <text:list text:style-name="List_20_1">
                  <text:list-item>
                    <text:p text:style-name="List_20_1_Content"> Cocher le ou les types d’Opération(s) (mouvements) pour lesquelles le barème est utilisé.</text:p>
                  </text:list-item>
                </text:list>
              </text:list-item>
              <text:list-item>
                <text:p text:style-name="List_20_1_Content"> <text:span text:style-name=""><text:span text:style-name="Strong_20_Emphasis">Applicable sur Facture</text:span></text:span><text:line-break/> </text:p>
                <text:list text:style-name="List_20_1">
                  <text:list-item>
                    <text:p text:style-name="List_20_1_Content"> Si <text:span text:style-name="Emphasis">coché noir</text:span> (grisé inutilisé) alors la valeur de bonification/réfaction est applicable sur factures Achat (Facture et Avoir) et/ou Vente (Facture et Avoir) en fonction du type d’opération.</text:p>
                  </text:list-item>
                  <text:list-item>
                    <text:p text:style-name="List_20_1_Content"> Si <text:span text:style-name="Emphasis">décoché</text:span> alors les barèmes de correction de prix ne s'appliqueront pas.</text:p>
                  </text:list-item>
                </text:list>
              </text:list-item>
              <text:list-item>
                <text:p text:style-name="List_20_1_Content"> <text:span text:style-name=""><text:span text:style-name="Strong_20_Emphasis">Applicable sur pièce de régularisation</text:span></text:span><text:line-break/> </text:p>
                <text:list text:style-name="List_20_1">
                  <text:list-item>
                    <text:p text:style-name="List_20_1_Content_Last"> Si <text:span text:style-name="Emphasis">coché noir</text:span> (grisé inutilisé) la valeur de bonification/réfaction est applicable sur la pièce de compléments de Prix.<text:line-break/><text:line-break/><text:line-break/></text:p>
                  </text:list-item>
                </text:list>
              </text:list-item>
            </text:list>
          </table:table-cell>
          <table:table-cell office:value-type="string" table:style-name="tablecell">
            <text:p text:style-name="tablealignleft"><text:line-break/><text:line-break/><text:line-break/></text:p>
          </table:table-cell>
        </table:table-row>
      </table:table>
      <text:h text:style-name="Heading_20_3" text:outline-level="3"><text:bookmark-start text:name="__RefHeading___echelles_et_valeurscollection_6"/><text:bookmark-start text:name="echelles_et_valeurscollection"/>Echelles et Valeurs : (Collection)<text:bookmark-end text:name="__RefHeading___echelles_et_valeurscollection_6"/><text:bookmark-end text:name="echelles_et_valeurscollection"/></text:h>
      <text:list text:style-name="List_20_1" text:continue-numbering="false">
        <text:list-item>
          <text:p text:style-name="List_20_1_Content_First"> Utiliser les boutons ajout, duplication, validation, annulation, suppression. </text:p>
        </text:list-item>
        <text:list-item>
          <text:p text:style-name="List_20_1_Content_Last"> VALIDER impérativement la ligne de collection avant de créer une Nouvelle ligne. Ne jamais remplacer les valeurs de calculs existantes si elles ont été utilisées dans des pièces, <text:line-break/>
Dans ce cas, pour les lignes existantes, paramétrer une <text:span text:style-name="Strong_20_Emphasis">date de fin pour les valeurs en cours</text:span> et créer des nouvelles lignes de valeurs <text:span text:style-name="Strong_20_Emphasis">démarrant au lendemain de la date de fin précédente</text:span>. <text:line-break/><text:line-break/></text:p>
        </text:list-item>
      </text:list>
      <table:table table:style-name="Table">
        <table:table-column table:style-name="odt_auto_style_table_column_5_1"/>
        <table:table-column table:style-name="odt_auto_style_table_column_5_2"/>
        <table:table-row>
          <table:table-cell office:value-type="string" table:style-name="tablecell">
            <text:list text:style-name="List_20_1" text:continue-numbering="false">
              <text:list-item>
                <text:p text:style-name="List_20_1_Content_First"> <text:span text:style-name=""><text:span text:style-name="Strong_20_Emphasis">Date début / Fin</text:span></text:span><text:line-break/>date début/fin de validité des échelles/valeurs ou formule paramétrées dans la ligne. Il s’agit ici de la <text:span text:style-name="Strong_20_Emphasis"><text:span text:style-name="Emphasis">Date Pièce</text:span></text:span> du type de pièce concerné :<text:line-break/>
- <text:span text:style-name="Strong_20_Emphasis">Bon d’apport</text:span> pour les barèmes Correction poids, <text:line-break/>
- <text:span text:style-name="Strong_20_Emphasis">Bordereau d’apport</text:span> et/ou <text:span text:style-name="Strong_20_Emphasis">Bordereau de Complément de prix</text:span> pour les barèmes Correction prix et Correction prix MBM</text:p>
              </text:list-item>
              <text:list-item>
                <text:p text:style-name="List_20_1_Content"> <text:span text:style-name=""><text:span text:style-name="Strong_20_Emphasis">Modifier ttes les lgs (Période identique)</text:span></text:span><text:line-break/>Utilisé pour les barèmes par campagne (ex : MBM).<text:line-break/>Si <text:span text:style-name="Emphasis">coché</text:span>, alors lors d'un changement de date début/fin sur une ligne, toutes les lignes possédant les anciennes dates début/fin seront modifiées pour les nouvelles paramétrées.</text:p>
              </text:list-item>
              <text:list-item>
                <text:p text:style-name="List_20_1_Content"> <text:span text:style-name=""><text:span text:style-name="Strong_20_Emphasis">Entité / Type Base Prix / Type de Tiers / Tiers</text:span></text:span><text:line-break/>Renseigner (si nécessaire) pour réduire le champ d'application du barème (mono-sélection).</text:p>
              </text:list-item>
              <text:list-item>
                <text:p text:style-name="List_20_1_Content"> <text:span text:style-name=""><text:span text:style-name="Strong_20_Emphasis">Echelle</text:span></text:span><text:line-break/>Valeur de la caractéristique ou de la combinaison de caractéristiques.</text:p>
              </text:list-item>
              <text:list-item>
                <text:p text:style-name="List_20_1_Content"> <text:span text:style-name=""><text:span text:style-name="Strong_20_Emphasis">Valeur</text:span></text:span><text:line-break/>Valeur de la bonification (sans signe) ou réfaction (précédée du signe moins) pour l’échelle de caractéristique ou combinaison de caractéristique.</text:p>
              </text:list-item>
              <text:list-item>
                <text:p text:style-name="List_20_1_Content"> <text:span text:style-name=""><text:span text:style-name="Strong_20_Emphasis">ou formule</text:span></text:span><text:line-break/><text:span text:style-name="Emphasis">A cocher</text:span> pour appliquer une formule. </text:p>
                <text:list text:style-name="List_20_1">
                  <text:list-item>
                    <text:p text:style-name="List_20_1_Content"> Ouvrir alors l'éditeur de formule en cliquant sur le bouton Σ</text:p>
                  </text:list-item>
                  <text:list-item>
                    <text:p text:style-name="List_20_1_Content"> Sélectionner la formule nécessaire (voir ci dessous) </text:p>
                  </text:list-item>
                  <text:list-item>
                    <text:p text:style-name="List_20_1_Content"> Puis Valider. </text:p>
                  </text:list-item>
                  <text:list-item>
                    <text:p text:style-name="List_20_1_Content_Last"> Cliquer à nouveau sur le bouton Σ pour paramétrer les variables de la formule.</text:p>
                  </text:list-item>
                </text:list>
              </text:list-item>
            </text:list>
          </table:table-cell>
          <table:table-cell office:value-type="string" table:style-name="tablecell">
            <text:p text:style-name="tablealignleft"> <text:line-break/></text:p>
          </table:table-cell>
        </table:table-row>
      </table:table>
      <text:p text:style-name="Text_20_body">Les <text:span text:style-name="Strong_20_Emphasis">échelles et valeurs du barème</text:span> peuvent être <text:span text:style-name="Strong_20_Emphasis">paramétrées en linéaire ou au travers d'une formule existante</text:span>. Chaque corps de formule est prévu en fonction des spécificités de la profession.<text:line-break/><text:line-break/>Différentes formules de barèmes peuvent être utilisées. Elles permettent de <text:span text:style-name="Strong_20_Emphasis">définir le calcul du barème précisément</text:span>  : <text:line-break/></text:p>
      <table:table table:style-name="Table">
        <table:table-column table:style-name="odt_auto_style_table_column_6_1"/>
        <table:table-column table:style-name="odt_auto_style_table_column_6_2"/>
        <table:table-row>
          <table:table-cell office:value-type="string" table:style-name="tablecell">
            <text:p text:style-name="tablealignleft"> <text:line-break/><text:line-break/></text:p>
            <text:h text:style-name="Heading_20_4" text:outline-level="4"><text:bookmark-start text:name="__RefHeading___bareme_1_carac_ax3_bx2_cx_d_7"/><text:bookmark-start text:name="bareme_1_carac_ax3_bx2_cx_d"/>Bareme_1_carac_AX3_BX2_CX_D<text:bookmark-end text:name="__RefHeading___bareme_1_carac_ax3_bx2_cx_d_7"/><text:bookmark-end text:name="bareme_1_carac_ax3_bx2_cx_d"/></text:h>
            <text:p text:style-name="Text_20_body">Utilisé pour des <text:a xlink:type="simple" xlink:href="https://wiki.atys.analys-informatique.com/doku.php?id=wiki:docs_en_cours:baremes_specifiques_oleagineux-poids" text:style-name="Internet_20_link" text:visited-style-name="Visited_20_Internet_20_Link">barèmes de ramener aux normes des oléagineux</text:a> (<text:span text:style-name="Strong_20_Emphasis">Correction Poids</text:span>, somme des deux caractéristiques Humidité + Impureté) lors de la réception des cultures (Colza et Tournesol).<text:line-break/><text:span text:style-name="Emphasis">Barème fourni de base par Analys.</text:span></text:p>
          </table:table-cell>
          <table:table-cell office:value-type="string" table:style-name="tablecell"/>
        </table:table-row>
      </table:table>
      <text:p text:style-name="Text_20_body"><text:line-break/><text:line-break/></text:p>
      <table:table table:style-name="Table">
        <table:table-column table:style-name="odt_auto_style_table_column_7_1"/>
        <table:table-column table:style-name="odt_auto_style_table_column_7_2"/>
        <table:table-row>
          <table:table-cell office:value-type="string" table:style-name="tablecell">
            <text:h text:style-name="Heading_20_4" text:outline-level="4"><text:bookmark-start text:name="__RefHeading___bareme_acidite_8"/><text:bookmark-start text:name="bareme_acidite"/>Bareme_acidité<text:bookmark-end text:name="__RefHeading___bareme_acidite_8"/><text:bookmark-end text:name="bareme_acidite"/></text:h>
            <text:p text:style-name="Text_20_body">Exclusivement prévu pour la facturation finale client (avec l'huile).<text:line-break/><text:span text:style-name="Strong_20_Emphasis">Barème correction Prix</text:span> pour le calcul de la bonification/réfaction de la caractéristique <text:a xlink:type="simple" xlink:href="https://wiki.atys.analys-informatique.com/doku.php?id=wiki:docs_en_cours:baremes_specifiques_oleagineux-prix" text:style-name="Internet_20_link" text:visited-style-name="Visited_20_Internet_20_Link">acidité pour la **Vente** des Tournesols ou Colza</text:a>.<text:line-break/><text:line-break/>Le barème utilise le principe Seuil - Réfaction pour calculer la valeur de réfaction liée à la caractéristique Acidité (en ajoutant les valeurs calculées pour chaque seuil).<text:line-break/><text:line-break/>A titre informatif, les valeurs à renseigner, pour appliquer la réglementation en vigueur en avril 2020 (valeurs à vérifier au moment de la mise en place du barème), sont les suivantes :<text:line-break/>Valeur initiale = 0, Seuil 1 = 2, Valeur 1 = 2, Seuil 2 = 3, Valeur 2 = 2,5, Seuil 3 = 5, Valeur 3 = 3, Seuil 4 = 7, Valeur 4 = 4.5</text:p>
          </table:table-cell>
          <table:table-cell office:value-type="string" table:style-name="tablecell">
            <text:p text:style-name="tablealignleft"><text:line-break/></text:p>
          </table:table-cell>
        </table:table-row>
      </table:table>
      <text:p text:style-name="Text_20_body"><text:line-break/><text:line-break/></text:p>
      <table:table table:style-name="Table">
        <table:table-column table:style-name="odt_auto_style_table_column_8_1"/>
        <table:table-column table:style-name="odt_auto_style_table_column_8_2"/>
        <table:table-row>
          <table:table-cell office:value-type="string" table:style-name="tablecell">
            <text:h text:style-name="Heading_20_4" text:outline-level="4"><text:bookmark-start text:name="__RefHeading___bareme_a_9_seuils_9"/><text:bookmark-start text:name="bareme_a_9_seuils"/>Bareme_a_9_seuils<text:bookmark-end text:name="__RefHeading___bareme_a_9_seuils_9"/><text:bookmark-end text:name="bareme_a_9_seuils"/></text:h>
            <text:p text:style-name="Text_20_body">Utilisé pour les barèmes associés à une caractéristique (correction poids ou prix) et fonctionnant avec une valeur de bonification/réfaction par pas entre deux seuils. Voir la simulation en fin de page.</text:p>
            <text:list text:style-name="List_20_1" text:continue-numbering="false">
              <text:list-item>
                <text:p text:style-name="List_20_1_Content_First"> <text:span text:style-name="Strong_20_Emphasis">Valeur Initiale</text:span> : Montant de la bonification/Réfaction hors seuil. </text:p>
              </text:list-item>
              <text:list-item>
                <text:p text:style-name="List_20_1_Content"> <text:span text:style-name="Strong_20_Emphasis">Seuil</text:span> : Echelle de carac (exclus) à partir de laquelle il faudra appliquer la valeur de Boni (valeur positive) / Réfac (valeur négative) définie juste après.</text:p>
              </text:list-item>
              <text:list-item>
                <text:p text:style-name="List_20_1_Content"> <text:span text:style-name="Strong_20_Emphasis">Pas</text:span> : les 3 valeurs les plus couramment utilisées sont : 1 (par point) ; 0,5 (par demi-point) ou 0,1 (par dixième de point). Mais toute autre valeur de Pas peut être envisagée.</text:p>
              </text:list-item>
              <text:list-item>
                <text:p text:style-name="List_20_1_Content_Last"> <text:span text:style-name="Strong_20_Emphasis">Refac</text:span> : Montant de la bonification (valeur positive)/Réfaction (valeur négative) valable jusqu'au seuil suivant inclus.</text:p>
              </text:list-item>
            </text:list>
          </table:table-cell>
          <table:table-cell office:value-type="string" table:style-name="tablecell"/>
        </table:table-row>
      </table:table>
      <text:p text:style-name="Text_20_body"><text:line-break/><text:line-break/></text:p>
      <table:table table:style-name="Table">
        <table:table-column table:style-name="odt_auto_style_table_column_9_1"/>
        <table:table-column table:style-name="odt_auto_style_table_column_9_2"/>
        <table:table-row>
          <table:table-cell office:value-type="string" table:style-name="tablecell">
            <text:h text:style-name="Heading_20_4" text:outline-level="4"><text:bookmark-start text:name="__RefHeading___bareme_a_9_seuils_sur_carac_10"/><text:bookmark-start text:name="bareme_a_9_seuils_sur_carac"/>Bareme_a_9_seuils_sur_carac<text:bookmark-end text:name="__RefHeading___bareme_a_9_seuils_sur_carac_10"/><text:bookmark-end text:name="bareme_a_9_seuils_sur_carac"/></text:h>
            <text:p text:style-name="Text_20_body">Barème permettant de récupérer la valeur de la caractéristique mentionnée avec le Code_carac_seuil et de lui attribuer la valeur de Boni/Réfac correspondante grâce à un système Seuil - Valeur.<text:line-break/><text:line-break/></text:p>
            <text:list text:style-name="List_20_1" text:continue-numbering="false">
              <text:list-item>
                <text:p text:style-name="List_20_1_Content_First"> <text:span text:style-name="Strong_20_Emphasis">Code_carac_seuil</text:span> : Renseigner l'ID de la caractéristique concernée</text:p>
              </text:list-item>
              <text:list-item>
                <text:p text:style-name="List_20_1_Content"> <text:span text:style-name="Strong_20_Emphasis">Valeur_Initiale</text:span> : Renseigner la valeur hors-seuil.</text:p>
              </text:list-item>
              <text:list-item>
                <text:p text:style-name="List_20_1_Content"> <text:span text:style-name="Strong_20_Emphasis">Seuil</text:span> : Echelle de carac (exclus) à partir de laquelle il faudra appliquer la valeur de Boni (valeur positive) / Réfac (valeur négative) définie juste après.</text:p>
              </text:list-item>
              <text:list-item>
                <text:p text:style-name="List_20_1_Content_Last"> <text:span text:style-name="Strong_20_Emphasis">Valeur</text:span> : Boni / Réfac à appliquer</text:p>
              </text:list-item>
            </text:list>
          </table:table-cell>
          <table:table-cell office:value-type="string" table:style-name="tablecell"/>
        </table:table-row>
      </table:table>
      <text:p text:style-name="Text_20_body"><text:line-break/><text:line-break/></text:p>
      <table:table table:style-name="Table">
        <table:table-column table:style-name="odt_auto_style_table_column_10_1"/>
        <table:table-column table:style-name="odt_auto_style_table_column_10_2"/>
        <table:table-row>
          <table:table-cell office:value-type="string" table:style-name="tablecell">
            <text:p text:style-name="tablealignleft"><text:line-break/></text:p>
            <text:h text:style-name="Heading_20_4" text:outline-level="4"><text:bookmark-start text:name="__RefHeading___bareme_a_freinte_11"/><text:bookmark-start text:name="bareme_a_freinte"/>Bareme_a_freinte<text:bookmark-end text:name="__RefHeading___bareme_a_freinte_11"/><text:bookmark-end text:name="bareme_a_freinte"/></text:h>
            <text:p text:style-name="Text_20_body">Le barème est utilisé pour le calcul officiel du ramener aux normes (<text:span text:style-name="Strong_20_Emphasis">Correction Poids</text:span>) pour les réceptions des cultures des <text:a xlink:type="simple" xlink:href="https://wiki.atys.analys-informatique.com/doku.php?id=wiki:docs_en_cours:baremes_specifiques_proteagineux-poids" text:style-name="Internet_20_link" text:visited-style-name="Visited_20_Internet_20_Link">protéagineux</text:a> (<text:span text:style-name="Strong_20_Emphasis">POIS, FEVEROLE, LUPIN</text:span>) .<text:line-break/>Ce calcul s'effectue au travers de la somme des deux caractéristiques <text:span text:style-name="Strong_20_Emphasis">Humidité + Impureté</text:span>, avec l'utilisation, exclusive, de la caractéristique Humidité pour la partie freinte.<text:line-break/><text:line-break/><text:span text:style-name="Emphasis">Barème fourni de base par Analys.</text:span></text:p>
          </table:table-cell>
          <table:table-cell office:value-type="string" table:style-name="tablecell">
            <text:p text:style-name="tablealignleft"><text:line-break/><text:line-break/></text:p>
          </table:table-cell>
        </table:table-row>
      </table:table>
      <text:p text:style-name="Text_20_body"><text:line-break/><text:line-break/><text:line-break/></text:p>
      <table:table table:style-name="Table">
        <table:table-column table:style-name="odt_auto_style_table_column_11_1"/>
        <table:table-column table:style-name="odt_auto_style_table_column_11_2"/>
        <table:table-row>
          <table:table-cell office:value-type="string" table:style-name="tablecell">
            <text:p text:style-name="tablealignleft"><text:line-break/></text:p>
            <text:h text:style-name="Heading_20_4" text:outline-level="4"><text:bookmark-start text:name="__RefHeading___bareme_complement_acompte_12"/><text:bookmark-start text:name="bareme_complement_acompte"/>Bareme_complement_acompte<text:bookmark-end text:name="__RefHeading___bareme_complement_acompte_12"/><text:bookmark-end text:name="bareme_complement_acompte"/></text:h>
            <text:p text:style-name="Text_20_body">Barème <text:span text:style-name="Strong_20_Emphasis">correction Prix</text:span>, ayant pour but d'annuler une réfaction. Il suffit de renseigner l'ID du barème à complémenter, aucune valeur précise n'est à renseigner. Ce barème reprend la valeur de réfaction qui avait été appliquée, en inversant la valeur.</text:p>
          </table:table-cell>
          <table:table-cell office:value-type="string" table:style-name="tablecell"/>
        </table:table-row>
      </table:table>
      <text:p text:style-name="Text_20_body"><text:line-break/><text:line-break/></text:p>
      <table:table table:style-name="Table">
        <table:table-column table:style-name="odt_auto_style_table_column_12_1"/>
        <table:table-column table:style-name="odt_auto_style_table_column_12_2"/>
        <table:table-row>
          <table:table-cell office:value-type="string" table:style-name="tablecell">
            <text:h text:style-name="Heading_20_4" text:outline-level="4"><text:bookmark-start text:name="__RefHeading___bareme_frais_approche_13"/><text:bookmark-start text:name="bareme_frais_approche"/>Bareme_frais_approche<text:bookmark-end text:name="__RefHeading___bareme_frais_approche_13"/><text:bookmark-end text:name="bareme_frais_approche"/></text:h>
            <text:p text:style-name="Text_20_body">Barème <text:span text:style-name="Strong_20_Emphasis">Correction Prix</text:span> pour le <text:a xlink:type="simple" xlink:href="https://wiki.atys.analys-informatique.com/doku.php?id=wiki:docs_en_cours:creation_de_baremes_de_prestation_de_stockage_et_transport" text:style-name="Internet_20_link" text:visited-style-name="Visited_20_Internet_20_Link">calcul des frais de transport</text:a> (ne fait appel à aucune caractéristique), calculé sur les Bordereaux d'apport.</text:p>
            <text:list text:style-name="List_20_1" text:continue-numbering="false">
              <text:list-item>
                <text:p text:style-name="List_20_1_Content_First"> <text:span text:style-name="Strong_20_Emphasis">Valeur initiale</text:span> : Montant de la réfaction à appliquer en fonction des critères sélectionnés.</text:p>
              </text:list-item>
              <text:list-item>
                <text:p text:style-name="List_20_1_Content"> <text:span text:style-name="Strong_20_Emphasis">Id_Transporteurs_externe / interne</text:span> : Paramétrer les Id pour lesquels le barème doit fonctionner :</text:p>
                <text:list text:style-name="List_20_1">
                  <text:list-item>
                    <text:p text:style-name="List_20_1_Content"> <text:span text:style-name="Strong_20_Emphasis"/>* : Tous les Types autorisés</text:p>
                  </text:list-item>
                  <text:list-item>
                    <text:p text:style-name="List_20_1_Content"> <text:span text:style-name="Strong_20_Emphasis">*,-ID</text:span> : Pour exclure certains Types</text:p>
                  </text:list-item>
                  <text:list-item>
                    <text:p text:style-name="List_20_1_Content"> <text:span text:style-name="Strong_20_Emphasis">ID</text:span> : Pour n'autoriser que certains Types (en indiquant le numéro d'ID de ces derniers, séparées par des virgules)</text:p>
                  </text:list-item>
                </text:list>
              </text:list-item>
              <text:list-item>
                <text:p text:style-name="List_20_1_Content"> <text:span text:style-name="Strong_20_Emphasis">Meme_si_pas_de_transporteur</text:span> : </text:p>
                <text:list text:style-name="List_20_1">
                  <text:list-item>
                    <text:p text:style-name="List_20_1_Content"> <text:span text:style-name="Strong_20_Emphasis">1</text:span> : Application du barème même si aucun transporteur n'est renseigné dans la pièce.</text:p>
                  </text:list-item>
                  <text:list-item>
                    <text:p text:style-name="List_20_1_Content"> <text:span text:style-name="Strong_20_Emphasis">0</text:span> : Application du barème uniquement si un transporteur est renseigné.</text:p>
                  </text:list-item>
                </text:list>
              </text:list-item>
              <text:list-item>
                <text:p text:style-name="List_20_1_Content"> <text:span text:style-name="Strong_20_Emphasis">Seuil_Qte_Mini / maxi</text:span> : Renseigner les quantités minimum et maximum (valeurs incluses) pour lesquelles le barème doit fonctionner.</text:p>
              </text:list-item>
              <text:list-item>
                <text:p text:style-name="List_20_1_Content"> <text:span text:style-name="Strong_20_Emphasis">Type_Qte</text:span> : </text:p>
                <text:list text:style-name="List_20_1">
                  <text:list-item>
                    <text:p text:style-name="List_20_1_Content"> <text:span text:style-name="Strong_20_Emphasis">0</text:span> : Quantité <text:span text:style-name="Strong_20_Emphasis">Normes</text:span> dans le <text:span text:style-name="Strong_20_Emphasis">Bordereaux d'apport</text:span>.</text:p>
                  </text:list-item>
                  <text:list-item>
                    <text:p text:style-name="List_20_1_Content"> <text:span text:style-name="Strong_20_Emphasis">1</text:span> : Quantité <text:span text:style-name="Strong_20_Emphasis">Brute</text:span> dans le bon d'apport.</text:p>
                  </text:list-item>
                  <text:list-item>
                    <text:p text:style-name="List_20_1_Content"> <text:span text:style-name="Strong_20_Emphasis">2</text:span> : Quantité <text:span text:style-name="Strong_20_Emphasis">Nette</text:span> dans le bon d'apport.</text:p>
                  </text:list-item>
                  <text:list-item>
                    <text:p text:style-name="List_20_1_Content"> <text:span text:style-name="Strong_20_Emphasis">3</text:span> : Quantité <text:span text:style-name="Strong_20_Emphasis">Norme</text:span> dans le bon d'apport.</text:p>
                  </text:list-item>
                </text:list>
              </text:list-item>
              <text:list-item>
                <text:p text:style-name="List_20_1_Content"> <text:span text:style-name="Strong_20_Emphasis">Type_Prix</text:span> : Renseigner le type de prix autorisé pour le calcul du barème ( <text:span text:style-name="Strong_20_Emphasis"/>*  (tous les types de prix),  <text:span text:style-name="Strong_20_Emphasis">Départ</text:span>,  <text:span text:style-name="Strong_20_Emphasis">Rendu</text:span>  ou  <text:span text:style-name="Strong_20_Emphasis">FOB</text:span>).</text:p>
              </text:list-item>
              <text:list-item>
                <text:p text:style-name="List_20_1_Content"> <text:span text:style-name="Strong_20_Emphasis">Id_Types_Base_Prix / Id_Types_Tiers </text:span> : Paramétrer les Id pour lesquels le barème doit fonctionner :</text:p>
                <text:list text:style-name="List_20_1">
                  <text:list-item>
                    <text:p text:style-name="List_20_1_Content"> <text:span text:style-name="Strong_20_Emphasis"/>* : Tous les Types autorisés</text:p>
                  </text:list-item>
                  <text:list-item>
                    <text:p text:style-name="List_20_1_Content"> <text:span text:style-name="Strong_20_Emphasis">*,-ID</text:span> : Pour exclure certains Types</text:p>
                  </text:list-item>
                  <text:list-item>
                    <text:p text:style-name="List_20_1_Content_Last"> <text:span text:style-name="Strong_20_Emphasis">ID</text:span> : Pour n'autoriser que certains Types (en indiquant le numéro d'ID de ces derniers, séparées par des virgules)</text:p>
                  </text:list-item>
                </text:list>
              </text:list-item>
            </text:list>
          </table:table-cell>
          <table:table-cell office:value-type="string" table:style-name="tablecell">
            <text:p text:style-name="tablealignleft"><text:line-break/><text:line-break/></text:p>
            <text:h text:style-name="Heading_20_5" text:outline-level="5"><text:bookmark-start text:name="__RefHeading___formule_bareme_frais_d_approche_14"/><text:bookmark-start text:name="formule_bareme_frais_d_approche"/>Formule Barème frais d'approche<text:bookmark-end text:name="__RefHeading___formule_bareme_frais_d_approche_14"/><text:bookmark-end text:name="formule_bareme_frais_d_approche"/></text:h>
          </table:table-cell>
        </table:table-row>
      </table:table>
      <table:table table:style-name="Table">
        <table:table-column table:style-name="odt_auto_style_table_column_13_1"/>
        <table:table-column table:style-name="odt_auto_style_table_column_13_2"/>
        <table:table-row>
          <table:table-cell office:value-type="string" table:style-name="tablecell">
            <text:p text:style-name="tablealignleft"><text:line-break/></text:p>
            <text:h text:style-name="Heading_20_4" text:outline-level="4"><text:bookmark-start text:name="__RefHeading___bareme_frais_stockage_15"/><text:bookmark-start text:name="bareme_frais_stockage"/>Bareme_frais_Stockage<text:bookmark-end text:name="__RefHeading___bareme_frais_stockage_15"/><text:bookmark-end text:name="bareme_frais_stockage"/></text:h>
            <text:p text:style-name="Text_20_body">Barème <text:span text:style-name="Strong_20_Emphasis">Correction Prix</text:span> pour le <text:a xlink:type="simple" xlink:href="https://wiki.atys.analys-informatique.com/doku.php?id=wiki:docs_en_cours:creation_de_baremes_de_prestation_de_stockage_et_transport" text:style-name="Internet_20_link" text:visited-style-name="Visited_20_Internet_20_Link">calcul des frais de Stockage</text:a> (ne fait appel à aucune caractéristique). Le but est de calculer une période entre la date de mise en dépôt et la date du rachat de la céréale. <text:line-break/>Le barème est appliqué, à l'achat, sur un <text:span text:style-name="Strong_20_Emphasis">bordereau d'apport</text:span>.</text:p>
            <text:list text:style-name="List_20_1" text:continue-numbering="false">
              <text:list-item>
                <text:p text:style-name="List_20_1_Content_First"> <text:span text:style-name="Strong_20_Emphasis">Mode_Calcul_Periode</text:span> :  </text:p>
                <text:list text:style-name="List_20_1">
                  <text:list-item>
                    <text:p text:style-name="List_20_1_Content"> 0 = Jour. </text:p>
                  </text:list-item>
                  <text:list-item>
                    <text:p text:style-name="List_20_1_Content"> 1 = Quinzaine avec calcul <text:span text:style-name="Strong_20_Emphasis">depuis la date exacte</text:span> du dépôt d’origine, 1 quinzaine = 15 jours calendaires. Par exemple, dépôt le 05/03 et rachat le 20/03 → 1 quinzaine = 15 jours.</text:p>
                  </text:list-item>
                  <text:list-item>
                    <text:p text:style-name="List_20_1_Content"> 2 = Mois, avec calcul par rapport au mois calendaire (janvier, février, etc…). Si le rachat a lieu le même mois que le dépôt, alors aucune période comptabilisée. <text:line-break/>D'une façon générale, par ex : Dépôt en mars et rachat en mai, on comptabilise 2 périodes.</text:p>
                  </text:list-item>
                  <text:list-item>
                    <text:p text:style-name="List_20_1_Content"> 3 = Quinzaine avec calcul <text:span text:style-name="Strong_20_Emphasis">depuis le début de la période quinzaine</text:span> comprenant la date exacte du dépôt d’origine. Donc, pour un dépôt compris entre le 01 et le 15 du mois, on comptabilisera à partir du 01, et pour un dépôt compris entre le 16 et le 31 du mois, on comptabilisera à partir du 16.</text:p>
                  </text:list-item>
                </text:list>
              </text:list-item>
              <text:list-item>
                <text:p text:style-name="List_20_1_Content"> <text:span text:style-name="Strong_20_Emphasis">JJMM_Debut_Calcul_Frais</text:span> : Renseigner, si nécessaire, la date de début du calcul des frais de stockage si différents de la date de mise en dépôt.</text:p>
              </text:list-item>
              <text:list-item>
                <text:p text:style-name="List_20_1_Content"> <text:span text:style-name="Strong_20_Emphasis">Mois_Report_Campagne</text:span> : Renseigner, par ex, 7 pour juillet. Correspond au mois de basculement de la campagne. </text:p>
              </text:list-item>
              <text:list-item>
                <text:p text:style-name="List_20_1_Content"> <text:span text:style-name="Strong_20_Emphasis">Nb_Jours_Gratuit / Nb_Périodes_Gratuite </text:span> : Franchise, en nombre de jours ou périodes, à déduire du nombre de jours/périodes de stockage pour le calcul des frais.</text:p>
              </text:list-item>
              <text:list-item>
                <text:p text:style-name="List_20_1_Content"> <text:span text:style-name="Strong_20_Emphasis">Calcul_Si_Periode_Commencee</text:span> : Calcul des frais de stockage pour une période commencée, mais non complète : 0 = Faux    1 = Vrai.        </text:p>
              </text:list-item>
              <text:list-item>
                <text:p text:style-name="List_20_1_Content"> <text:span text:style-name="Strong_20_Emphasis">Valeur_Periode</text:span> : Valeur en €/Unité des frais de stockage par nombre de période calculée.</text:p>
              </text:list-item>
              <text:list-item>
                <text:p text:style-name="List_20_1_Content"> <text:span text:style-name="Strong_20_Emphasis">Frais_fixe</text:span> : Valeur fixe en €/Unité ajouté à la valeur période.</text:p>
              </text:list-item>
              <text:list-item>
                <text:p text:style-name="List_20_1_Content"> <text:span text:style-name="Strong_20_Emphasis">Prise_En_Compte_Normal / Dépot / Rachat / Reprise</text:span> : Type de stockage des lignes pris en compte pour le calcul : 0 = Faux    1 = Vrai.</text:p>
              </text:list-item>
              <text:list-item>
                <text:p text:style-name="List_20_1_Content"> <text:span text:style-name="Strong_20_Emphasis">Id_Types_Base_Prix</text:span> : Paramétrer les Id pour lesquels le barème doit fonctionner :</text:p>
                <text:list text:style-name="List_20_1">
                  <text:list-item>
                    <text:p text:style-name="List_20_1_Content"> <text:span text:style-name="Strong_20_Emphasis"/>* : Tous les Types autorisés</text:p>
                  </text:list-item>
                  <text:list-item>
                    <text:p text:style-name="List_20_1_Content"> <text:span text:style-name="Strong_20_Emphasis">*,-ID</text:span> : Pour exclure certains Types</text:p>
                  </text:list-item>
                  <text:list-item>
                    <text:p text:style-name="List_20_1_Content_Last"> <text:span text:style-name="Strong_20_Emphasis">ID</text:span> : Pour n'autoriser que certains Types (en indiquant le numéro d'ID de ces derniers, séparées par des virgules)</text:p>
                  </text:list-item>
                </text:list>
              </text:list-item>
            </text:list>
          </table:table-cell>
          <table:table-cell office:value-type="string" table:style-name="tablecell">
            <text:p text:style-name="tablealignleft"><text:line-break/><text:line-break/></text:p>
            <text:h text:style-name="Heading_20_5" text:outline-level="5"><text:bookmark-start text:name="__RefHeading___formule_bareme_frais_de_stockage_16"/><text:bookmark-start text:name="formule_bareme_frais_de_stockage"/>Formule Barème frais de stockage<text:bookmark-end text:name="__RefHeading___formule_bareme_frais_de_stockage_16"/><text:bookmark-end text:name="formule_bareme_frais_de_stockage"/></text:h>
          </table:table-cell>
        </table:table-row>
      </table:table>
      <text:p text:style-name="Text_20_body"><text:line-break/><text:line-break/></text:p>
      <table:table table:style-name="Table">
        <table:table-column table:style-name="odt_auto_style_table_column_14_1"/>
        <table:table-column table:style-name="odt_auto_style_table_column_14_2"/>
        <table:table-row>
          <table:table-cell office:value-type="string" table:style-name="tablecell">
            <text:h text:style-name="Heading_20_4" text:outline-level="4"><text:bookmark-start text:name="__RefHeading___bareme_point_huile_17"/><text:bookmark-start text:name="bareme_point_huile"/>Bareme_point_huile<text:bookmark-end text:name="__RefHeading___bareme_point_huile_17"/><text:bookmark-end text:name="bareme_point_huile"/></text:h>
            <text:p text:style-name="Text_20_body">Barème <text:span text:style-name="Strong_20_Emphasis">correction Prix</text:span> pour le calcul officiel de la boni/refac de la caractéristique <text:a xlink:type="simple" xlink:href="https://wiki.atys.analys-informatique.com/doku.php?id=wiki:docs_en_cours:baremes_specifiques_oleagineux-prix" text:style-name="Internet_20_link" text:visited-style-name="Visited_20_Internet_20_Link">Huile pour la **Vente** des Colza et Tournesols</text:a>. Chaque point d'huile au delà de la Norme Huile, renseignée dans les variables, est rémunéré par l'acheteur au <text:span text:style-name="Strong_20_Emphasis">prix d'achat x coef d'huile</text:span> renseigné.</text:p>
            <text:list text:style-name="List_20_1" text:continue-numbering="false">
              <text:list-item>
                <text:p text:style-name="List_20_1_Content_First"> <text:span text:style-name="Strong_20_Emphasis">Valeur_initiale</text:span> : renseigner <text:span text:style-name="Strong_20_Emphasis">0</text:span></text:p>
              </text:list-item>
              <text:list-item>
                <text:p text:style-name="List_20_1_Content"> <text:span text:style-name="Strong_20_Emphasis">Norme_Poids</text:span> : Calculé de la façon suivante : 100 - (H + I)normes</text:p>
              </text:list-item>
              <text:list-item>
                <text:p text:style-name="List_20_1_Content"> <text:span text:style-name="Strong_20_Emphasis">Norme_Huile</text:span> : Valeur officielle de la Norme pour l'oléagineux concerné.</text:p>
              </text:list-item>
              <text:list-item>
                <text:p text:style-name="List_20_1_Content"> <text:span text:style-name="Strong_20_Emphasis">Coef_Huile</text:span> : Valeur officielle du coefficient à appliquer.</text:p>
              </text:list-item>
              <text:list-item>
                <text:p text:style-name="List_20_1_Content_Last"> <text:span text:style-name="Strong_20_Emphasis">Code_Carac_Humidite / Impureté</text:span> : Renseigner les code des caractéristiques à prendre en compte pour la formule.<text:line-break/><text:span text:style-name="Emphasis">Barème fourni de base par Analys.</text:span></text:p>
              </text:list-item>
            </text:list>
          </table:table-cell>
          <table:table-cell office:value-type="string" table:style-name="tablecell">
            <text:p text:style-name="tablealignleft"><text:line-break/></text:p>
          </table:table-cell>
        </table:table-row>
      </table:table>
      <text:p text:style-name="Text_20_body"><text:line-break/><text:line-break/></text:p>
      <table:table table:style-name="Table">
        <table:table-column table:style-name="odt_auto_style_table_column_15_1"/>
        <table:table-column table:style-name="odt_auto_style_table_column_15_2"/>
        <table:table-row>
          <table:table-cell office:value-type="string" table:style-name="tablecell">
            <text:p text:style-name="tablealignleft"><text:line-break/></text:p>
            <text:h text:style-name="Heading_20_4" text:outline-level="4"><text:bookmark-start text:name="__RefHeading___bareme_pourc_prixbrutplusmbm_18"/><text:bookmark-start text:name="bareme_pourc_prixbrutplusmbm"/>Bareme_pourc_prixbrutplusMBM<text:bookmark-end text:name="__RefHeading___bareme_pourc_prixbrutplusmbm_18"/><text:bookmark-end text:name="bareme_pourc_prixbrutplusmbm"/></text:h>
            <text:p text:style-name="Text_20_body">Barème <text:span text:style-name="Strong_20_Emphasis">correction Prix</text:span>, ayant pour but de calculer un pourcentage de réfaction (valeur négative) / bonification (valeur positive) sur un <text:a xlink:type="simple" xlink:href="https://wiki.atys.analys-informatique.com/doku.php?id=wiki:docs_en_cours:bareme_mbm" text:style-name="Internet_20_link" text:visited-style-name="Visited_20_Internet_20_Link">prix Brut + MBM</text:a> et non sur un prix Net. Renseigner uniquement la valeur du pourcentage à appliquer et son signe (Valeur initiale à ne pas remplir).</text:p>
            <text:p text:style-name="Text_20_body">Ne pas oublier de cocher <text:span text:style-name="Emphasis">Valeur en taux</text:span> dans le bloc <text:span text:style-name="Emphasis">Mode de Calcul</text:span>.</text:p>
          </table:table-cell>
          <table:table-cell office:value-type="string" table:style-name="tablecell">
            <text:p text:style-name="tablealignleft"><text:line-break/><text:line-break/><text:line-break/></text:p>
          </table:table-cell>
        </table:table-row>
      </table:table>
      <text:p text:style-name="Text_20_body"><text:line-break/><text:line-break/></text:p>
      <table:table table:style-name="Table">
        <table:table-column table:style-name="odt_auto_style_table_column_16_1"/>
        <table:table-column table:style-name="odt_auto_style_table_column_16_2"/>
        <table:table-row>
          <table:table-cell office:value-type="string" table:style-name="tablecell">
            <text:p text:style-name="tablealignleft"><text:line-break/></text:p>
            <text:h text:style-name="Heading_20_4" text:outline-level="4"><text:bookmark-start text:name="__RefHeading___bareme_proteine_19"/><text:bookmark-start text:name="bareme_proteine"/>Bareme_proteine<text:bookmark-end text:name="__RefHeading___bareme_proteine_19"/><text:bookmark-end text:name="bareme_proteine"/></text:h>
            <text:p text:style-name="Text_20_body">Barème <text:span text:style-name="Strong_20_Emphasis">Correction Prix</text:span>, ayant pour but d'indexer le calcul de la caractéristique Protéine à une fourchette de caractéristique sur le Poids Spécifique (PS), avec un filtre éventuel sur la caractéristique Humidité. Cette formule pourrait également être utilisée pour d'autres combinaisons de critères de caractéristique. <text:line-break/></text:p>
            <text:list text:style-name="List_20_1" text:continue-numbering="false">
              <text:list-item>
                <text:p text:style-name="List_20_1_Content_First"> <text:span text:style-name="Strong_20_Emphasis">Valeur_initiale</text:span> : Valeur initiale de bonification ou réfaction pour la Caractéristique Protéine hors conditions</text:p>
              </text:list-item>
              <text:list-item>
                <text:p text:style-name="List_20_1_Content"> <text:span text:style-name="Emphasis">Variables des conditions d’application du calcul. Le calcul des bonifications/réfactions s’effectue lorsque les 2 conditions sont réunies</text:span> :</text:p>
              </text:list-item>
              <text:list-item>
                <text:p text:style-name="List_20_1_Content"> <text:span text:style-name="Strong_20_Emphasis">Code_Carac_Humidite</text:span> : Renseigner le Code de la caractéristique Humidité ou de toute autre Caractéristique à prendre en compte.</text:p>
              </text:list-item>
              <text:list-item>
                <text:p text:style-name="List_20_1_Content"> <text:span text:style-name="Strong_20_Emphasis">Seuil_Maxi_Humidite</text:span> : Renseigner la valeur maximale de la caractéristique permettant le calcul du barème</text:p>
              </text:list-item>
              <text:list-item>
                <text:p text:style-name="List_20_1_Content"> <text:span text:style-name="Strong_20_Emphasis">Code_Carac_PS</text:span> : Renseigner le Code de la caractéristique PS ou de toute autre Caractéristique à prendre en compte.</text:p>
              </text:list-item>
              <text:list-item>
                <text:p text:style-name="List_20_1_Content"> <text:span text:style-name="Strong_20_Emphasis">Seuil_Mini_PS / Seuil_Maxi_PS</text:span> : Renseigner les valeurs minimale et maximale de la caractéristique permettant le calcul du barème.</text:p>
              </text:list-item>
              <text:list-item>
                <text:p text:style-name="List_20_1_Content"> <text:span text:style-name="Emphasis">Variables de calcul de bonification/réfaction en fonction des conditions</text:span> :</text:p>
              </text:list-item>
              <text:list-item>
                <text:p text:style-name="List_20_1_Content"> <text:span text:style-name="Strong_20_Emphasis">Seuil_1</text:span> : Valeur de protéine minimale (exclus) pour lequel la Refac_1 est calculée.</text:p>
              </text:list-item>
              <text:list-item>
                <text:p text:style-name="List_20_1_Content"> <text:span text:style-name="Strong_20_Emphasis">Pas_1</text:span> : Pas d'incrémentation pour le calcul de la Refac_1.</text:p>
              </text:list-item>
              <text:list-item>
                <text:p text:style-name="List_20_1_Content"> <text:span text:style-name="Strong_20_Emphasis">Refac_1</text:span> : Valeur de la réfac_1</text:p>
              </text:list-item>
              <text:list-item>
                <text:p text:style-name="List_20_1_Content_Last"> <text:span text:style-name="Strong_20_Emphasis">etc…</text:span></text:p>
              </text:list-item>
            </text:list>
          </table:table-cell>
          <table:table-cell office:value-type="string" table:style-name="tablecell">
            <text:p text:style-name="tablealignleft"><text:line-break/></text:p>
          </table:table-cell>
        </table:table-row>
      </table:table>
      <text:p text:style-name="Text_20_body"><text:line-break/><text:line-break/></text:p>
      <table:table table:style-name="Table">
        <table:table-column table:style-name="odt_auto_style_table_column_17_1"/>
        <table:table-column table:style-name="odt_auto_style_table_column_17_2"/>
        <table:table-row>
          <table:table-cell office:value-type="string" table:style-name="tablecell">
            <text:p text:style-name="tablealignleft"><text:line-break/></text:p>
            <text:h text:style-name="Heading_20_4" text:outline-level="4"><text:bookmark-start text:name="__RefHeading___bareme_px_si_declassement_20"/><text:bookmark-start text:name="bareme_px_si_declassement"/>Bareme_px_si_declassement<text:bookmark-end text:name="__RefHeading___bareme_px_si_declassement_20"/><text:bookmark-end text:name="bareme_px_si_declassement"/></text:h>
            <text:p text:style-name="Text_20_body">Barème correction Prix permettant d'appliquer une réfaction (valeur négative) uniquement si un déclassement est appliqué sur le Bon d'apport (article sur contrat). La Valeur_initiale à renseigner correspond à la valeur de la réfaction (précédée d'un signe négatif) à appliquer.</text:p>
          </table:table-cell>
          <table:table-cell office:value-type="string" table:style-name="tablecell">
            <text:p text:style-name="tablealignleft"><text:line-break/></text:p>
          </table:table-cell>
        </table:table-row>
      </table:table>
      <text:p text:style-name="Text_20_body"><text:line-break/><text:line-break/></text:p>
      <table:table table:style-name="Table">
        <table:table-column table:style-name="odt_auto_style_table_column_18_1"/>
        <table:table-column table:style-name="odt_auto_style_table_column_18_2"/>
        <table:table-row>
          <table:table-cell office:value-type="string" table:style-name="tablecell">
            <text:h text:style-name="Heading_20_4" text:outline-level="4"><text:bookmark-start text:name="__RefHeading___bareme_r3_oleagineux_21"/><text:bookmark-start text:name="bareme_r3_oleagineux"/>Bareme_R3_oleagineux<text:bookmark-end text:name="__RefHeading___bareme_r3_oleagineux_21"/><text:bookmark-end text:name="bareme_r3_oleagineux"/></text:h>
            <text:p text:style-name="Text_20_body">Utilisé pour des barèmes de <text:a xlink:type="simple" xlink:href="https://wiki.atys.analys-informatique.com/doku.php?id=wiki:docs_en_cours:baremes_specifiques_oleagineux-poids" text:style-name="Internet_20_link" text:visited-style-name="Visited_20_Internet_20_Link">ramené aux normes (**Conversion Poids** H+I) des oléagineux</text:a> (Colza et Tournesol). Il ne sert qu'au calcul dans des barèmes, en opération <text:span text:style-name="Strong_20_Emphasis">Vente</text:span>, utilisés pour la facturation définitive. <text:line-break/>Les valeurs par défaut renseignées dans le barème correspondent aux valeurs standards en vigueur en avril 2020, valeurs à vérifier au moment de la mise en place du barème).</text:p>
            <text:list text:style-name="List_20_1" text:continue-numbering="false">
              <text:list-item>
                <text:p text:style-name="List_20_1_Content_First"> <text:span text:style-name="Strong_20_Emphasis">Valeur_initiale</text:span> : Renseigner <text:span text:style-name="Strong_20_Emphasis">0</text:span></text:p>
              </text:list-item>
              <text:list-item>
                <text:p text:style-name="List_20_1_Content"> <text:span text:style-name="Strong_20_Emphasis">Norme_Poids</text:span> : Calculé de la façon suivante : 100 - (H + I)normes</text:p>
              </text:list-item>
              <text:list-item>
                <text:p text:style-name="List_20_1_Content_Last"> <text:span text:style-name="Strong_20_Emphasis">Code_Carac_Humidite / Impureté</text:span> : Renseigner les code des caractéristiques à prendre en compte pour la formule.Ne pas oublier de cocher <text:span text:style-name="Emphasis">Valeur en taux</text:span> dans le bloc <text:span text:style-name="Emphasis">Mode de Calcul</text:span>.</text:p>
              </text:list-item>
            </text:list>
          </table:table-cell>
          <table:table-cell office:value-type="string" table:style-name="tablecell">
            <text:p text:style-name="tablealignleft"><text:line-break/></text:p>
          </table:table-cell>
        </table:table-row>
      </table:table>
      <text:p text:style-name="Text_20_body"><text:line-break/><text:line-break/></text:p>
      <table:table table:style-name="Table">
        <table:table-column table:style-name="odt_auto_style_table_column_19_1"/>
        <table:table-column table:style-name="odt_auto_style_table_column_19_2"/>
        <table:table-row>
          <table:table-cell office:value-type="string" table:style-name="tablecell">
            <text:p text:style-name="tablealignleft"> <text:line-break/><text:line-break/></text:p>
            <text:h text:style-name="Heading_20_4" text:outline-level="4"><text:bookmark-start text:name="__RefHeading___bareme_refac_directe_22"/><text:bookmark-start text:name="bareme_refac_directe"/>Bareme_refac_directe<text:bookmark-end text:name="__RefHeading___bareme_refac_directe_22"/><text:bookmark-end text:name="bareme_refac_directe"/></text:h>
            <text:p text:style-name="Text_20_body">Barème <text:span text:style-name="Strong_20_Emphasis">Correction poids</text:span>, utilisé en général pour la caractéristique impureté. Aucune variable n'est à renseigner car le barème génère une réfaction de la valeur de l'échelle de la caractéristique.<text:line-break/>Par exemple pour une impureté de 2%, il y aura une réfaction de 2% sur le poids net. Ici, pas besoin de mettre un signe négatif car obligatoirement une réfaction, pas de bonification.</text:p>
            <text:p text:style-name="Text_20_body">Ne pas oublier de cocher <text:span text:style-name="Emphasis">Valeur en taux</text:span> dans le bloc <text:span text:style-name="Emphasis">Mode de Calcul</text:span>.</text:p>
          </table:table-cell>
          <table:table-cell office:value-type="string" table:style-name="tablecell">
            <text:p text:style-name="tablealignleft"><text:line-break/><text:line-break/></text:p>
          </table:table-cell>
        </table:table-row>
      </table:table>
      <text:p text:style-name="Text_20_body"><text:line-break/><text:line-break/></text:p>
      <text:h text:style-name="Heading_20_1" text:outline-level="1"><text:bookmark-start text:name="__RefHeading___comptabilite_23"/><text:bookmark-start text:name="comptabilite"/>Comptabilité<text:bookmark-end text:name="__RefHeading___comptabilite_23"/><text:bookmark-end text:name="comptabilite"/></text:h>
      <text:p text:style-name="Text_20_body">Dans le cas d'un <text:span text:style-name="Strong_20_Emphasis">barème correction prix</text:span>, sélectionner (si nécessaire) le modèle d'écriture à appliquer et permettant de ventiler l'écriture comptable sur le compte approprié.<text:line-break/><text:line-break/></text:p>
      <text:h text:style-name="Heading_20_1" text:outline-level="1"><text:bookmark-start text:name="__RefHeading___simulation_du_bareme_24"/><text:bookmark-start text:name="simulation_du_bareme"/>Simulation du barème<text:bookmark-end text:name="__RefHeading___simulation_du_bareme_24"/><text:bookmark-end text:name="simulation_du_bareme"/></text:h>
      <text:p text:style-name="Text_20_body">Il est possible d'<text:span text:style-name="Strong_20_Emphasis">imprimer le calcul des variables d'un barème</text:span> en utilisant le mode simulation.<text:line-break/>
Pour cela, cliquer sur le bouton <draw:frame draw:style-name="media" draw:name="3" text:anchor-type="as-char" draw:z-index="3" svg:width="0.52916666666667cm" svg:height="0.53975cm"><draw:image xlink:href="Pictures/63686bec2e33053526fd408f91494db4.png" xlink:type="simple" xlink:show="embed" xlink:actuate="onLoad"/></draw:frame><text:line-break/>Puis sélectionner la <text:span text:style-name="Emphasis">simulation du Barème</text:span> :<text:line-break/><draw:frame draw:style-name="mediacenter" draw:name="4" text:anchor-type="paragraph" draw:z-index="4" svg:width="6.6145833333333cm" style:rel-width="100%" svg:height="1.8000809935205cm" style:rel-height="scale"><draw:image xlink:href="Pictures/43f27f2e7cd73c23d06a48dc210a75f3.png" xlink:type="simple" xlink:show="embed" xlink:actuate="onLoad"/></draw:frame><text:line-break/><text:line-break/><text:line-break/></text:p>
      <table:table table:style-name="Table">
        <table:table-column table:style-name="odt_auto_style_table_column_20_1"/>
        <table:table-column table:style-name="odt_auto_style_table_column_20_2"/>
        <table:table-row>
          <table:table-cell office:value-type="string" table:style-name="tablecell">
            <text:p text:style-name="tablealignleft"><text:line-break/><text:line-break/><text:line-break/></text:p>
          </table:table-cell>
          <table:table-cell office:value-type="string" table:style-name="tablecell">
            <text:p text:style-name="tablealignleft"> <text:line-break/></text:p>
            <text:list text:style-name="List_20_1" text:continue-numbering="false">
              <text:list-item>
                <text:p text:style-name="List_20_1_Content_First"> <text:span text:style-name=""><text:span text:style-name="Strong_20_Emphasis">Date de la simulation</text:span></text:span><text:line-break/> La date indiquée permet la sélection du barème concerné si plusieurs barèmes à des périodes différentes.</text:p>
              </text:list-item>
              <text:list-item>
                <text:p text:style-name="List_20_1_Content"> <text:span text:style-name=""><text:span text:style-name="Strong_20_Emphasis">Echelle début / fin</text:span>*</text:span><text:line-break/>Renseigner l'échelle de début et de fin de simulation.</text:p>
              </text:list-item>
              <text:list-item>
                <text:p text:style-name="List_20_1_Content"> <text:span text:style-name=""><text:span text:style-name="Strong_20_Emphasis">Pas d'incrémentation</text:span>*</text:span><text:line-break/>Renseigner le pas d'incrémentation de la boni/réfac.</text:p>
              </text:list-item>
              <text:list-item>
                <text:p text:style-name="List_20_1_Content"> <text:span text:style-name=""><text:span text:style-name="Strong_20_Emphasis">Type Base Prix / Type de Tiers / Tiers</text:span></text:span><text:line-break/>Permet d'affiner, si nécessaire, en fonction des paramètres contenus dans le barème.</text:p>
              </text:list-item>
              <text:list-item>
                <text:p text:style-name="List_20_1_Content_Last"> <text:span text:style-name=""><text:span text:style-name="Strong_20_Emphasis">Initialisation de variables supplémentaires</text:span></text:span><text:line-break/></text:p>
              </text:list-item>
            </text:list>
            <text:p text:style-name="Text_20_body"><text:line-break/><text:line-break/><text:line-break/></text:p>
          </table:table-cell>
        </table:table-row>
      </table:table>
      <text:p text:style-name="Text_20_body"><text:line-break/><text:line-break/></text:p>
      <text:p text:style-name="Text_20_body"><text:span text:style-name=""><text:span text:style-name="Strong_20_Emphasis">Exemple d'utilisation d'un barème à 9 seuils et sa simulation :</text:span></text:span><text:line-break/><text:line-break/></text:p>
      <text:p text:style-name="Text_20_body"><text:span text:style-name="underline">Simulation d'un Barème Correction Poids Humidité traduisant les contraintes suivantes :</text:span><text:line-break/><text:span text:style-name="Strong_20_Emphasis">Etape 1 : Problématique</text:span><text:line-break/></text:p>
      <text:list text:style-name="List_20_1" text:continue-numbering="false">
        <text:list-item>
          <text:p text:style-name="List_20_1_Content_First"> &lt; ou = à 15% : Pas de réfaction<text:line-break/></text:p>
        </text:list-item>
        <text:list-item>
          <text:p text:style-name="List_20_1_Content"> De 15% exclus à 25% inclus : 0,7% de réfaction par pas de 0,5%<text:line-break/></text:p>
        </text:list-item>
        <text:list-item>
          <text:p text:style-name="List_20_1_Content"> De 25% exclus à 30% inclus : 0,725% de réfaction par pas de 0,5%<text:line-break/></text:p>
        </text:list-item>
        <text:list-item>
          <text:p text:style-name="List_20_1_Content_Last"> De 30% exclus à 35% inclus : 0,75% de réfaction par pas de 0,5%</text:p>
        </text:list-item>
      </text:list>
      <text:line-break/>
      <text:p text:style-name="Text_20_body"><text:span text:style-name="Strong_20_Emphasis">Etape 2 : Variables de la formule</text:span> <text:line-break/><text:span text:style-name="Strong_20_Emphasis">Etape 3 : Fenêtre de simulation</text:span> <text:line-break/><text:span text:style-name="Strong_20_Emphasis">Etape 4 : Simulation du barème</text:span><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0::59:22</meta:creation-date>
    <dc:creator>Generated</dc:creator>
    <dc:date>2026-08-14T20::59:22</dc:date>
    <dc:language>en-US</dc:language>
    <meta:editing-cycles>1</meta:editing-cycles>
    <meta:editing-duration>PT0S</meta:editing-duration>
    <dc:title>wiki:docs_en_cours:creation_de_baremes</dc:title>
  </office:meta>
</office:document-meta>
</file>