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bf942fab2b1dcabfc5c3ae9aa2d58b.png"/>
  <manifest:file-entry manifest:media-type="image/jpeg" manifest:full-path="Pictures/0d023f26ccead1563a99bfbc8a65484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declaration_annuelle_rpd"/>Date de création : 19/02/21<text:line-break/>
Date de Mise à Jour : 25/02/25<text:line-break/>
Version v24.1<text:line-break/></text:span></text:p>
      <text:p text:style-name="Horizontal_20_Line"/>
      <text:h text:style-name="Heading_20_1" text:outline-level="1"><text:bookmark-start text:name="__RefHeading___declaration_annuelle_de_rpd_1"/><text:bookmark-start text:name="declaration_annuelle_de_rpd"/>Déclaration annuelle de RPD<text:bookmark-end text:name="__RefHeading___declaration_annuelle_de_rpd_1"/><text:bookmark-end text:name="declaration_annuelle_de_rpd"/></text:h>
      <text:p text:style-name="Text_20_body"><text:span text:style-name="Strong_20_Emphasis">Déclaration annuelle, à faire auprès des agences de l'eau</text:span>, des quantités vendues auprès des utilisateurs finaux pour les produits phytosanitaires ayant un numéro AMM.
<text:line-break/><text:line-break/></text:p>
      <text:line-break/>
      <text:p text:style-name="Text_20_body"><text:span text:style-name="Emphasis">Nous vous détaillons ci-dessous les <text:span text:style-name="Strong_20_Emphasis">bonnes pratiques pour préparer votre déclaration annuelles</text:span> de redevance pollution diffuse. Nous avons également pris soin de vous proposer des piste de réflexion pour la recherche d'éventuelles erreurs.</text:span><text:line-break/><text:line-break/><text:line-break/>
Si vous travaillez avec le champ <text:span text:style-name="Strong_20_Emphasis">“information sur facture” décoché</text:span> dans la taxe (valeur de la taxe non comprise dans le prix de vente et donc calculée sur une ligne de facturation spécifique)<text:line-break/><text:line-break/></text:p>
      <text:list text:style-name="Numbering_20_1" text:continue-numbering="false">
        <text:list-item>
          <text:p text:style-name="Numbering_20_1_Content_First"> <text:span text:style-name="Strong_20_Emphasis">Edition du registre des redevances</text:span> : donne la valeur estimée de la déclaration à comparer avec la valeur calculée sur le portail déclaratif pour le fichier positif et le fichier négatif.</text:p>
        </text:list-item>
        <text:list-item>
          <text:p text:style-name="Numbering_20_1_Content"> <text:span text:style-name="Strong_20_Emphasis">Edition du bilan</text:span> : reprend les quantités présentes dans le registre des redevances.</text:p>
        </text:list-item>
        <text:list-item>
          <text:p text:style-name="Numbering_20_1_Content"> <text:span text:style-name="Strong_20_Emphasis">Edition du rapport d'audit “Taxes diverses”</text:span> : donne la valeur facturée par les taxes de nature redevance pollution diffuse (tel que sélectionné dans le rapport d'audit).</text:p>
        </text:list-item>
        <text:list-item>
          <text:p text:style-name="Numbering_20_1_Content_Last"> <text:span text:style-name="Strong_20_Emphasis">Dans SAGE, consultation du compte comptable qui accueille les montants de RPD</text:span> : Filtrer les écritures des journaux de vente en provenance d'Atys. Le solde affiché doit correspondre au montant du rapport d'audit.</text:p>
        </text:list-item>
      </text:list>
      <text:p text:style-name="Text_20_body"><text:line-break/></text:p>
      <text:p text:style-name="Text_20_body">Si vous travaillez avec le champ <text:span text:style-name="Strong_20_Emphasis">“information sur facture” coché</text:span> dans la taxe (valeur de la taxe comprise dans le prix de vente)<text:line-break/><text:line-break/></text:p>
      <text:list text:style-name="Numbering_20_1" text:continue-numbering="false">
        <text:list-item>
          <text:p text:style-name="Numbering_20_1_Content_First"> <text:span text:style-name="Strong_20_Emphasis">Edition du registre des redevances</text:span> : donne la valeur estimée de la déclaration à comparer avec la valeur calculée sur le portail déclaratif pour le fichier positif et le fichier négatif.</text:p>
        </text:list-item>
        <text:list-item>
          <text:p text:style-name="Numbering_20_1_Content_Last"> <text:span text:style-name="Strong_20_Emphasis">Edition du bilan</text:span> : reprend les quantités présentes dans le registre des redevances.</text:p>
        </text:list-item>
      </text:list>
      <text:p text:style-name="Text_20_body"><text:line-break/><text:line-break/></text:p>
      <text:h text:style-name="Heading_20_1" text:outline-level="1"><text:bookmark-start text:name="__RefHeading___editions_de_controle_prealable_a_la_declaration_annuelle_2"/><text:bookmark-start text:name="editions_de_controle_prealable_a_la_declaration_annuelle"/>Editions de contrôle préalable à la déclaration annuelle<text:bookmark-end text:name="__RefHeading___editions_de_controle_prealable_a_la_declaration_annuelle_2"/><text:bookmark-end text:name="editions_de_controle_prealable_a_la_declaration_annuelle"/></text:h>
      <text:p text:style-name="Text_20_body">Se positionner sur l'<text:span text:style-name="Strong_20_Emphasis">entité administrative</text:span> afin d'avoir les quantités vendues, par AMM, sur l'ensemble des magasins.<text:line-break/><text:line-break/><text:line-break/></text:p>
      <text:h text:style-name="Heading_20_3" text:outline-level="3"><text:bookmark-start text:name="__RefHeading___bilan_des_ventes_3"/><text:bookmark-start text:name="bilan_des_ventes"/>Bilan des ventes<text:bookmark-end text:name="__RefHeading___bilan_des_ventes_3"/><text:bookmark-end text:name="bilan_des_ventes"/></text:h>
      <text:p text:style-name="Text_20_body">Le <text:a xlink:type="simple" xlink:href="https://wiki.atys.analys-informatique.com/doku.php?id=wiki:editions:catalog:redevancepollution_bilandesventes" text:style-name="Internet_20_link" text:visited-style-name="Visited_20_Internet_20_Link">Bilan des Ventes</text:a> ne présente que les articles qui ont le champ AMM rempli (vérifier le format). <text:span text:style-name="Strong_20_Emphasis">Un article sans AMM n'est pas présenté.</text:span><text:line-break/>Il répertorie la quantité vendue par numéro AMM. Il ne prend en compte que les AMM pour lesquels le <text:span text:style-name="Strong_20_Emphasis">total annuel est positif (factures + avoirs)</text:span>.</text:p>
      <text:p text:style-name="Preformatted_20_Text">Index -&gt;<text:s text:c="2"/>Redevance pollution -&gt;<text:s text:c="2"/>Bilan des Ventes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u…au…</text:span></text:span> :<text:line-break/>Renseigner l'année civile entière du 01/01/xx au 31/12/xx</text:p>
              </text:list-item>
              <text:list-item>
                <text:p text:style-name="List_20_1_Content"> <text:span text:style-name=""><text:span text:style-name="Strong_20_Emphasis">Niveau de détail</text:span></text:span> :<text:line-break/>Sélectionner <text:span text:style-name="Emphasis">2</text:span> pour avoir le détail des ventes par AMM si besoin.</text:p>
              </text:list-item>
              <text:list-item>
                <text:p text:style-name="List_20_1_Content"> <text:span text:style-name=""><text:span text:style-name="Strong_20_Emphasis">Article</text:span></text:span> :<text:line-break/>Filtre de sélection</text:p>
              </text:list-item>
              <text:list-item>
                <text:p text:style-name="List_20_1_Content"> <text:span text:style-name=""><text:span text:style-name="Strong_20_Emphasis">Type de Tiers</text:span></text:span> :<text:line-break/>Filtre permettant de sélectionner <text:span text:style-name="Strong_20_Emphasis">uniquement les clients utilisateurs</text:span> (Ex : ne pas sélectionner les collègues)</text:p>
              </text:list-item>
              <text:list-item>
                <text:p text:style-name="List_20_1_Content_Last"> <text:span text:style-name=""><text:span text:style-name="Strong_20_Emphasis">Régimes de taxe</text:span></text:span> :<text:line-break/>Sélectionner uniquement les régimes de taxe paramétrés dans les taxes de RPD et servant au calcul de ces dernières dans les pièces de facture.</text:p>
              </text:list-item>
            </text:list>
          </table:table-cell>
        </table:table-row>
      </table:table>
      <text:p text:style-name="Text_20_body"><text:line-break/></text:p>
      <text:p text:style-name="Text_20_body"><text:line-break/><text:line-break/><text:line-break/></text:p>
      <text:h text:style-name="Heading_20_3" text:outline-level="3"><text:bookmark-start text:name="__RefHeading___registre_de_rpd_4"/><text:bookmark-start text:name="registre_de_rpd"/>Registre de RPD<text:bookmark-end text:name="__RefHeading___registre_de_rpd_4"/><text:bookmark-end text:name="registre_de_rpd"/></text:h>
      <text:p text:style-name="Text_20_body">Le <text:a xlink:type="simple" xlink:href="https://wiki.atys.analys-informatique.com/doku.php?id=wiki:editions:catalog:redevancepollution_registre" text:style-name="Internet_20_link" text:visited-style-name="Visited_20_Internet_20_Link">Registre</text:a>  présente les quantités vendues par produit ainsi que la valeur de la taxe associée, regroupées par numéro d'AMM. <text:line-break/></text:p>
      <text:p text:style-name="Text_20_body">Le Registre Redevance Pollution Diffuse prend en compte tous les AMM  (<text:span text:style-name="Strong_20_Emphasis">quantités annuelles totales positives et négatives</text:span>).<text:line-break/>Il est donc possible qu'il y ait un écart entre le total du bilan des ventes (juste les valeurs annuelles positives) et le total du registre.
<text:line-break/><text:line-break/></text:p>
      <text:p text:style-name="Preformatted_20_Text">Index -&gt;<text:s text:c="2"/>Redevance pollution -&gt;<text:s text:c="2"/>Registre</text:p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u…au…</text:span></text:span> :<text:line-break/>Renseigner l'année civile entière du 01/01/xx au 31/12/xx</text:p>
              </text:list-item>
              <text:list-item>
                <text:p text:style-name="List_20_1_Content"> <text:span text:style-name=""><text:span text:style-name="Strong_20_Emphasis">Niveau de détail</text:span></text:span> :<text:line-break/><text:span text:style-name="Strong_20_Emphasis">Editer en niveau 1</text:span> pour obtenir un état condensé (seul le montant total est recherché).<text:line-break/>Sélectionner <text:span text:style-name="Strong_20_Emphasis">2</text:span> pour avoir le contrôle des articles par numéro AMM.<text:line-break/>L'utilisation du niveau <text:span text:style-name="Strong_20_Emphasis">4</text:span> permet de remonter jusqu'au détail des factures concernées (utile en cas de contrôle externe car présente quantité, valeur, certiphyto et numéro de lot).</text:p>
              </text:list-item>
              <text:list-item>
                <text:p text:style-name="List_20_1_Content"> <text:span text:style-name=""><text:span text:style-name="Strong_20_Emphasis">Article</text:span></text:span> :<text:line-break/>Filtre de sélection Il existe une liste requête intitulée <text:span text:style-name="Emphasis">Liste des articles par N° AMM</text:span> qui peut être utile pour filtrer sur certains N° AMM</text:p>
              </text:list-item>
              <text:list-item>
                <text:p text:style-name="List_20_1_Content"> <text:span text:style-name=""><text:span text:style-name="Strong_20_Emphasis">Type de Tiers</text:span></text:span> :<text:line-break/>Filtre permettant de sélectionner uniquement les clients utilisateurs (Ex : ne pas sélectionner les collègues)</text:p>
              </text:list-item>
              <text:list-item>
                <text:p text:style-name="List_20_1_Content"> <text:span text:style-name=""><text:span text:style-name="Strong_20_Emphasis">Régimes de taxe</text:span></text:span> :<text:line-break/>Sélectionner uniquement les régimes de taxe paramétrés dans les taxes de RPD et servant au calcul de ces dernières dans les pièces de facture.</text:p>
              </text:list-item>
              <text:list-item>
                <text:p text:style-name="List_20_1_Content"> <text:span text:style-name=""><text:span text:style-name="Strong_20_Emphasis">Natures taxe</text:span></text:span> :<text:line-break/>Sélectionner impérativement <text:span text:style-name="Emphasis">Régime pollution diffuse</text:span></text:p>
              </text:list-item>
              <text:list-item>
                <text:p text:style-name="List_20_1_Content"> <text:span text:style-name=""><text:span text:style-name="Strong_20_Emphasis">Avec produits LISA</text:span></text:span> :<text:line-break/>A cocher si besoin</text:p>
              </text:list-item>
              <text:list-item>
                <text:p text:style-name="List_20_1_Content_Last"> <text:span text:style-name=""><text:span text:style-name="Strong_20_Emphasis">Forcer le mode info sur facture</text:span></text:span> :<text:line-break/><text:span text:style-name="Emphasis">A cocher impérativement</text:span> pour que le registre affiche tous les éléments, même non facturés (composants des packs)</text:p>
              </text:list-item>
            </text:list>
          </table:table-cell>
        </table:table-row>
      </table:table>
      <text:p text:style-name="Text_20_body"><text:line-break/><text:line-break/>
<text:span text:style-name="Strong_20_Emphasis">Edition en niveau 1 :</text:span> <text:line-break/> </text:p>
      <text:p text:style-name="Text_20_body"><draw:frame draw:style-name="mediacenter" draw:name="  Legend" text:anchor-type="paragraph" draw:z-index="0" svg:width="18.520833333333cm" style:rel-width="100%"><draw:text-box><text:p text:style-name="legendcenter"><draw:frame draw:style-name="mediacenter" draw:name=" " text:anchor-type="paragraph" draw:z-index="0" svg:width="18.520833333333cm" style:rel-width="100%" svg:height="19.063200469993cm" style:rel-height="scale"><draw:image xlink:href="Pictures/8dbf942fab2b1dcabfc5c3ae9aa2d58b.png" xlink:type="simple" xlink:show="embed" xlink:actuate="onLoad"/></draw:frame> </text:p></draw:text-box></draw:frame></text:p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Cas d'une édition en <text:span text:style-name="Emphasis">niveau de détail 2 :</text:span><text:line-break/><text:line-break/> </text:p>
          </table:table-cell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ist_20_1_Content_First"> Encadré <text:span text:style-name="Strong_20_Emphasis">en bleu</text:span>, sont indiqués les AMM dont le total annuel des ventes est <text:span text:style-name="Strong_20_Emphasis">positif</text:span> et que l'on retrouvera dans le bilan des ventes ainsi que le registre xml qui sera transmis (valeurs positives)<text:line-break/><text:line-break/></text:p>
              </text:list-item>
              <text:list-item>
                <text:p text:style-name="List_20_1_Content_Last"> Encadré <text:span text:style-name="Strong_20_Emphasis">en rouge</text:span>, sont indiqués les AMM dont le total annuel des ventes est <text:span text:style-name="Strong_20_Emphasis">négatif</text:span> et que l'on retrouvera dans le registre xml demandé pour les valeurs négatives dans un but de contrôle (ou de demande de remboursement si besoin).</text:p>
              </text:list-item>
            </text:list>
          </table:table-cell>
        </table:table-row>
      </table:table>
      <text:p text:style-name="Text_20_body"><text:line-break/><text:line-break/><text:line-break/></text:p>
      <text:h text:style-name="Heading_20_3" text:outline-level="3"><text:bookmark-start text:name="__RefHeading___rapport_audit_taxes_diverses_5"/><text:bookmark-start text:name="rapport_audit_taxes_diverses"/>Rapport Audit Taxes diverses<text:bookmark-end text:name="__RefHeading___rapport_audit_taxes_diverses_5"/><text:bookmark-end text:name="rapport_audit_taxes_diverses"/></text:h>
      <text:p text:style-name="Text_20_body">Le <text:a xlink:type="simple" xlink:href="https://wiki.atys.analys-informatique.com/doku.php?id=wiki:editions:catalog:rapportsdaudit_audittaxesdiverses" text:style-name="Internet_20_link" text:visited-style-name="Visited_20_Internet_20_Link">Rapport audit des taxes diverses</text:a> donne la valeur facturée par les taxes de nature redevance pollution diffuse (tel que sélectionné dans le rapport d'audit).</text:p>
      <text:p text:style-name="Preformatted_20_Text">Index -&gt;<text:s text:c="2"/>Rapport d'audit -&gt;<text:s text:c="2"/>Audit Taxes diverses</text:p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Activité</text:span></text:span> :<text:line-break/>Sélectionner l'activité <text:span text:style-name="Emphasis">APPRO</text:span></text:p>
              </text:list-item>
              <text:list-item>
                <text:p text:style-name="List_20_1_Content"> <text:span text:style-name=""><text:span text:style-name="Strong_20_Emphasis">Tri par</text:span></text:span> :<text:line-break/>Sélectionner le tri par Taxe par exemple</text:p>
              </text:list-item>
              <text:list-item>
                <text:p text:style-name="List_20_1_Content"> <text:span text:style-name=""><text:span text:style-name="Strong_20_Emphasis">Date du…au…</text:span></text:span> :<text:line-break/>Renseigner l'année civile entière du 01/01/xx au 31/12/xx</text:p>
              </text:list-item>
              <text:list-item>
                <text:p text:style-name="List_20_1_Content"> <text:span text:style-name=""><text:span text:style-name="Strong_20_Emphasis">Niveau de détail</text:span></text:span> :<text:line-break/>Sélectionner <text:span text:style-name="Emphasis">1</text:span> pour avoir le total des ventes.</text:p>
              </text:list-item>
              <text:list-item>
                <text:p text:style-name="List_20_1_Content"> <text:span text:style-name=""><text:span text:style-name="Strong_20_Emphasis">Type opération</text:span></text:span> :<text:line-break/>Sélectionner <text:span text:style-name="Emphasis">VENTE</text:span></text:p>
              </text:list-item>
              <text:list-item>
                <text:p text:style-name="List_20_1_Content"> <text:span text:style-name=""><text:span text:style-name="Strong_20_Emphasis">Type base prix, Article, Type de tiers, Tiers, ATC, Type stockage</text:span></text:span> :<text:line-break/>Filtre de sélection</text:p>
              </text:list-item>
              <text:list-item>
                <text:p text:style-name="List_20_1_Content"> <text:span text:style-name=""><text:span text:style-name="Strong_20_Emphasis">Nature de taxe</text:span></text:span> :<text:line-break/>Sélectionner <text:span text:style-name="Emphasis">Redevance pollution diffuse</text:span></text:p>
              </text:list-item>
              <text:list-item>
                <text:p text:style-name="List_20_1_Content_Last"> <text:span text:style-name=""><text:span text:style-name="Strong_20_Emphasis">Type de pièce</text:span></text:span> :<text:line-break/>Sélectionner toutes les pièces de facture et d'avoir.</text:p>
              </text:list-item>
            </text:list>
          </table:table-cell>
        </table:table-row>
      </table:table>
      <text:p text:style-name="Text_20_body"><text:line-break/></text:p>
      <text:p text:style-name="Text_20_body"><text:line-break/><text:line-break/></text:p>
      <text:line-break/>
      <text:p text:style-name="Text_20_body">Voici quelques clés :<text:line-break/><text:line-break/></text:p>
      <text:list text:style-name="List_20_1" text:continue-numbering="false">
        <text:list-item>
          <text:p text:style-name="List_20_1_Content_First"> Le <text:span text:style-name="Strong_20_Emphasis">numéro AMM est présent dans la fiche article mais la taxe n'est pas calculée</text:span> (présente mais cochée information sur facture).<text:line-break/><text:line-break/></text:p>
        </text:list-item>
        <text:list-item>
          <text:p text:style-name="List_20_1_Content"> La <text:span text:style-name="Strong_20_Emphasis">nature de la taxe n'est pas correcte</text:span> : taxe de nature RPD mais rattachée à un article sans AMM ou inversement taxe de nature autre que RPD et rattaché à un article présentant un AMM.<text:line-break/> ⇒ Des recherches sur ces taxes sont accessibles depuis l'édition en bas de la fiche “Taxes diverses”, imprimante de droite : “Taxes/Natures Taxes”<text:line-break/><draw:frame draw:style-name="mediacenter" draw:name="1" text:anchor-type="paragraph" draw:z-index="1" svg:width="7.9375cm" style:rel-width="100%" svg:height="1.5837734741784cm" style:rel-height="scale"><draw:image xlink:href="Pictures/0d023f26ccead1563a99bfbc8a65484f.jpg" xlink:type="simple" xlink:show="embed" xlink:actuate="onLoad"/></draw:frame><text:line-break/><text:line-break/></text:p>
        </text:list-item>
        <text:list-item>
          <text:p text:style-name="List_20_1_Content_Last"> La <text:span text:style-name="Strong_20_Emphasis">taxe est mal paramétrée</text:span> : le champ “même sur composant non déstocké” n'est pas coché, or indispensable si l'article auquel est rattaché la taxe est paramétré en tant que composant non déstocké (ex : semence et pack)</text:p>
        </text:list-item>
      </text:list>
      <text:p text:style-name="Text_20_body"><text:line-break/><text:line-break/>
<text:line-break/><text:line-break/><text:line-break/></text:p>
      <text:h text:style-name="Heading_20_1" text:outline-level="1"><text:bookmark-start text:name="__RefHeading___registre_a_exporter_pour_la_declaration_annuelle_6"/><text:bookmark-start text:name="registre_a_exporter_pour_la_declaration_annuelle"/>Registre à exporter pour la déclaration annuelle<text:bookmark-end text:name="__RefHeading___registre_a_exporter_pour_la_declaration_annuelle_6"/><text:bookmark-end text:name="registre_a_exporter_pour_la_declaration_annuelle"/></text:h>
      <text:p text:style-name="Text_20_body">L' <text:a xlink:type="simple" xlink:href="https://wiki.atys.analys-informatique.com/doku.php?id=wiki:editions:catalog:redevancepollution_exportxmlregistre" text:style-name="Internet_20_link" text:visited-style-name="Visited_20_Internet_20_Link">Export XML Registre</text:a>  permet d'exporter le détail des quantités vendues par N° AMM, par code postal, sur l'année civile. <text:line-break/>
<text:span text:style-name="Strong_20_Emphasis">Ce fichier sert pour votre déclaration annuelle</text:span> et sera à charger sur le portail de l'agence de l'eau.</text:p>
      <text:p text:style-name="Preformatted_20_Text">Index -&gt;<text:s text:c="2"/>Redevance pollution -&gt;<text:s text:c="2"/>Export XML Registre</text:p>
      <text:p text:style-name="Text_20_body"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u…au…</text:span></text:span> :<text:line-break/>Renseigner l'année civile entière du 01/01/xx au 31/12/xx</text:p>
              </text:list-item>
              <text:list-item>
                <text:p text:style-name="List_20_1_Content"> <text:span text:style-name=""><text:span text:style-name="Strong_20_Emphasis">IdGroupe</text:span></text:span> :<text:line-break/>Par défaut <text:span text:style-name="Emphasis">202</text:span> : Appro</text:p>
              </text:list-item>
              <text:list-item>
                <text:p text:style-name="List_20_1_Content"> <text:span text:style-name=""><text:span text:style-name="Strong_20_Emphasis">Type de Tiers</text:span></text:span> :<text:line-break/>Filtre permettant de sélectionner uniquement les clients utilisateurs si le filtrage des tiers, utilisateurs ou non utilisateurs, est géré à travers le type de tiers.</text:p>
              </text:list-item>
              <text:list-item>
                <text:p text:style-name="List_20_1_Content"> <text:span text:style-name=""><text:span text:style-name="Strong_20_Emphasis">Régimes de taxes</text:span></text:span> :<text:line-break/>Sélectionner <text:span text:style-name="Strong_20_Emphasis">uniquement les régimes de taxe paramétrés dans les taxes de RPD</text:span> et servant au calcul de ces dernières dans les pièces de facture.</text:p>
              </text:list-item>
              <text:list-item>
                <text:p text:style-name="List_20_1_Content"> <text:span text:style-name=""><text:span text:style-name="Strong_20_Emphasis">Observation</text:span></text:span> :<text:line-break/>Permet de renseigner un commentaire si nécessaire.</text:p>
              </text:list-item>
              <text:list-item>
                <text:p text:style-name="List_20_1_Content"> <text:span text:style-name=""><text:span text:style-name="Strong_20_Emphasis">Nom, Fonction, Téléphone et courriel du contact</text:span></text:span> :<text:line-break/>Informations transmises à l'agence de l'eau lors de la déclaration sur internet.</text:p>
              </text:list-item>
              <text:list-item>
                <text:p text:style-name="List_20_1_Content"> <text:span text:style-name=""><text:span text:style-name="Strong_20_Emphasis">Quantité</text:span></text:span> :<text:line-break/></text:p>
                <text:list text:style-name="List_20_1">
                  <text:list-item>
                    <text:p text:style-name="List_20_1_Content"> <text:span text:style-name="Strong_20_Emphasis">Positive</text:span> : Correspond aux quantités pour lesquelles le total par code postal (facture+avoir) est positif au cours de l'année sélectionnée (fichier à transmettre)</text:p>
                  </text:list-item>
                  <text:list-item>
                    <text:p text:style-name="List_20_1_Content_Last"> <text:span text:style-name="Strong_20_Emphasis">Négative</text:span> : Correspond aux quantités pour lesquelles le total par code postal (facture+avoir) est négatif (Demande de remboursement si besoin)<text:line-break/>Demander dans un <text:span text:style-name="Strong_20_Emphasis">premier temps</text:span> le registre avec les <text:span text:style-name="Strong_20_Emphasis">quantités négatives</text:span> (penser à le renommer).<text:line-break/>Puis <text:span text:style-name="Strong_20_Emphasis">relancer</text:span> le même export pour les <text:span text:style-name="Strong_20_Emphasis">quantités positives</text:span> car le <text:span text:style-name="Plugin_Wrap_Span_Emphasised">fichier portera le même nom et écrasera l'ancien</text:span>.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p text:style-name="Text_20_body">Le fichier est alors téléchargé dans le dossier Analys/Atys/<text:span text:style-name="Strong_20_Emphasis">Interfaces</text:span> sous le nom :<text:line-break/>→ <text:span text:style-name="Strong_20_Emphasis">Registre IDEntitéAdmin_DateFin Période.XML</text:span> (ex : Registre 1001121_20201231.XML)<text:line-break/><text:line-break/>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span text:style-name="Strong_20_Emphasis"><text:span text:style-name="Emphasis">Export xml , valeurs négatives</text:span></text:span><text:line-break/></text:p>
          </table:table-cell>
          <table:table-cell office:value-type="string" table:style-name="tablecell">
            <text:p text:style-name="tablealignleft"><text:span text:style-name="Strong_20_Emphasis"><text:span text:style-name="Emphasis">Export xml , valeurs positives</text:span></text:span><text:line-break/></text:p>
          </table:table-cell>
        </table:table-row>
      </table:table>
      <text:p text:style-name="Text_20_body"><text:line-break/><text:line-break/></text:p>
      <text:p text:style-name="Text_20_body">Ce fichier (valeurs positives) sera à charger sur le portail de l'agence de l'eau : <text:a xlink:type="simple" xlink:href="https://redevancephyto.developpement-durable.gouv.fr/" text:style-name="Internet_20_link" text:visited-style-name="Visited_20_Internet_20_Link">https://redevancephyto.developpement-durable.gouv.fr/</text:a><text:line-break/><text:line-break/>
Après connexion à votre compte vous aurez une <text:span text:style-name="Strong_20_Emphasis">indication du montant</text:span> <text:span text:style-name="Plugin_Wrap_Span_Emphasised">estimé</text:span> de votre taxe de redevance pollution diffuse à payer, qui pourra être comparé à celui du registre d'Atys. 
<text:line-break/></text:p>
      <text:p text:style-name="Text_20_body">Voici quelques clés :<text:line-break/><text:line-break/></text:p>
      <text:list text:style-name="List_20_1" text:continue-numbering="false">
        <text:list-item>
          <text:p text:style-name="List_20_1_Content_First"> Soit le <text:span text:style-name="Strong_20_Emphasis">registre xml négatif</text:span> contient des informations<text:line-break/><text:line-break/></text:p>
        </text:list-item>
        <text:list-item>
          <text:p text:style-name="List_20_1_Content"> Soit, dans le registre d'Atys :</text:p>
          <text:list text:style-name="List_20_1">
            <text:list-item>
              <text:p text:style-name="List_20_1_Content"> le <text:span text:style-name="Strong_20_Emphasis">montant unitaire de la taxe est erroné ou inexistant</text:span></text:p>
            </text:list-item>
            <text:list-item>
              <text:p text:style-name="List_20_1_Content"> le <text:span text:style-name="Strong_20_Emphasis">numéro AMM est présent dans la fiche article mais la taxe n'est pas calculée</text:span><text:line-break/><text:line-break/></text:p>
            </text:list-item>
          </text:list>
        </text:list-item>
        <text:list-item>
          <text:p text:style-name="List_20_1_Content"> Soit, dans la fiche article, un <text:span text:style-name="Strong_20_Emphasis">coefficient (ratio UE en US) est erroné</text:span><text:line-break/><text:line-break/></text:p>
        </text:list-item>
        <text:list-item>
          <text:p text:style-name="List_20_1_Content_Last"> Soit la <text:span text:style-name="Strong_20_Emphasis">composition du pack est erronée ou bien a été modifiée</text:span> au cours de l'année</text:p>
        </text:list-item>
      </text:list>
      <text:p text:style-name="Text_20_body"><text:line-break/><text:line-break/></text:p>
      <text:line-break/>
      <text:p text:style-name="Text_20_body">
Une fois que vous avez détecté le n° d'<text:span text:style-name="Strong_20_Emphasis">AMM qui pose problème</text:span>, si cela concerne un <text:span text:style-name="Strong_20_Emphasis">pack ou un traitement de semence</text:span>, suivre la méthode suivante :<text:line-break/><text:line-break/></text:p>
      <text:list text:style-name="List_20_1" text:continue-numbering="false">
        <text:list-item>
          <text:p text:style-name="List_20_1_Content_First"> Comparez le <text:span text:style-name="Strong_20_Emphasis"><text:a xlink:type="simple" xlink:href="https://wiki.atys.analys-informatique.com/doku.php?id=wiki:editions:catalog:statistiquesappro_caventes" text:style-name="Internet_20_link" text:visited-style-name="Visited_20_Internet_20_Link">C.A. Vente</text:a></text:span> (sur la période) avec le <text:span text:style-name="Strong_20_Emphasis"><text:a xlink:type="simple" xlink:href="https://wiki.atys.analys-informatique.com/doku.php?id=wiki:editions:catalog:redevancepollution_registre" text:style-name="Internet_20_link" text:visited-style-name="Visited_20_Internet_20_Link">Registre</text:a> en niveau 4</text:span> (détail par facture).<text:line-break/><text:line-break/></text:p>
        </text:list-item>
        <text:list-item>
          <text:p text:style-name="List_20_1_Content"> Si une ligne du C.A. Vente n'est pas présente dans le Registre alors :</text:p>
          <text:list text:style-name="List_20_1">
            <text:list-item>
              <text:p text:style-name="List_20_1_Content"> Ouvrez la facture et vérifiez si les lignes de composition sont bien présentes. </text:p>
            </text:list-item>
            <text:list-item>
              <text:p text:style-name="List_20_1_Content"> Si tel n'est pas le cas, lancer le traitement : <text:a xlink:type="simple" xlink:href="https://wiki.atys.analys-informatique.com/doku.php?id=wiki:docs_en_cours:generation_composant_dans_pieces" text:style-name="Internet_20_link" text:visited-style-name="Visited_20_Internet_20_Link">Génération des composants Bien dans les pièces</text:a>.</text:p>
            </text:list-item>
            <text:list-item>
              <text:p text:style-name="List_20_1_Content_Last"> Revérifiez vos deux éditions.</text:p>
            </text:list-item>
          </text:list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6:57</meta:creation-date>
    <dc:creator>Generated</dc:creator>
    <dc:date>2026-08-13T19::16:57</dc:date>
    <dc:language>en-US</dc:language>
    <meta:editing-cycles>1</meta:editing-cycles>
    <meta:editing-duration>PT0S</meta:editing-duration>
    <dc:title>wiki:docs_en_cours:declaration_annuelle_rpd</dc:title>
  </office:meta>
</office:document-meta>
</file>