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cd70bc1d565237d74726c7bc53b676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demelage"/>Date de création : 01/07/22<text:line-break/>
Date de Mise à Jour : 01/07/22<text:line-break/>
Version v21.1<text:line-break/></text:span></text:p>
      <text:p text:style-name="Horizontal_20_Line"/>
      <text:h text:style-name="Heading_20_1" text:outline-level="1"><text:bookmark-start text:name="__RefHeading___gestion_du_demelage_1"/><text:bookmark-start text:name="gestion_du_demelage"/>Gestion du démêlage<text:bookmark-end text:name="__RefHeading___gestion_du_demelage_1"/><text:bookmark-end text:name="gestion_du_demelage"/></text:h>
      <text:p text:style-name="Text_20_body">Un bon d'apport peut concerner <text:span text:style-name="Strong_20_Emphasis">deux variétés qui ont été cultivées en même temps</text:span>, dans la même parcelle.<text:line-break/>Après calibrage, il y aura <text:span text:style-name="Strong_20_Emphasis">saisi du pourcentage de quantité répartie</text:span>, qui permettra de générer les deux lignes article, comme si elles avaient été saisies séparément, sans lien entre elles (gestion indépendante).
<text:line-break/>
<text:line-break/><text:line-break/></text:p>
      <text:h text:style-name="Heading_20_1" text:outline-level="1"><text:bookmark-start text:name="__RefHeading___gestion_des_articles_du_melange_2"/><text:bookmark-start text:name="gestion_des_articles_du_melange"/>Gestion des articles du mélange<text:bookmark-end text:name="__RefHeading___gestion_des_articles_du_melange_2"/><text:bookmark-end text:name="gestion_des_articles_du_melange"/></text:h>
      <text:p text:style-name="Text_20_body">Créer ou modifier les deux articles faisant partie du mélange :<text:line-break/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Dans l'article de mélange, on précise que c'est un <text:span text:style-name="Emphasis">article de mouture/mélange</text:span></text:span> :</text:p>
            <text:list text:style-name="List_20_1" text:continue-numbering="false">
              <text:list-item>
                <text:p text:style-name="List_20_1_Content_First"> <text:span text:style-name=""><text:span text:style-name="Strong_20_Emphasis">Céréale de mélange</text:span></text:span><text:line-break/><text:span text:style-name="Strong_20_Emphasis"><text:span text:style-name="Emphasis">A cocher</text:span></text:span></text:p>
              </text:list-item>
              <text:list-item>
                <text:p text:style-name="List_20_1_Content"> <text:span text:style-name=""><text:span text:style-name="Strong_20_Emphasis">Article de mouture/mélange</text:span></text:span><text:line-break/><text:span text:style-name="Strong_20_Emphasis">Laisser vide</text:span></text:p>
              </text:list-item>
              <text:list-item>
                <text:p text:style-name="List_20_1_Content"> <text:span text:style-name=""><text:span text:style-name="Strong_20_Emphasis">Tout en mouture/mélange si calibrage &lt; à</text:span></text:span><text:line-break/>Ne rien renseigner</text:p>
              </text:list-item>
              <text:list-item>
                <text:p text:style-name="List_20_1_Content_Last"> <text:span text:style-name=""><text:span text:style-name="Strong_20_Emphasis">Tout en brasserie/mélange si calibrage &gt; à</text:span></text:span><text:line-break/>Ne rien renseigner</text:p>
              </text:list-item>
            </text:list>
          </table:table-cell>
        </table:table-row>
      </table:table>
      <text:p text:style-name="Text_20_body"> 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Dans l'article “principal”, on précise qu'il contient un article de mélange</text:span> :</text:p>
            <text:list text:style-name="List_20_1" text:continue-numbering="false">
              <text:list-item>
                <text:p text:style-name="List_20_1_Content_First"> <text:span text:style-name=""><text:span text:style-name="Strong_20_Emphasis">Céréale de mélange</text:span></text:span><text:line-break/>Laissé <text:span text:style-name="Strong_20_Emphasis"><text:span text:style-name="Emphasis">décoché</text:span></text:span></text:p>
              </text:list-item>
              <text:list-item>
                <text:p text:style-name="List_20_1_Content"> <text:span text:style-name=""><text:span text:style-name="Strong_20_Emphasis">Article de mouture/mélange</text:span></text:span><text:line-break/><text:span text:style-name="Strong_20_Emphasis">Rattacher l’article de mélange</text:span></text:p>
              </text:list-item>
              <text:list-item>
                <text:p text:style-name="List_20_1_Content"> <text:span text:style-name=""><text:span text:style-name="Strong_20_Emphasis">Tout en mouture/mélange si calibrage &lt; à</text:span></text:span><text:line-break/>si le pourcentage de mouture/mélange est inférieur à la valeur paramétrée alors toute la ligne de saisie devient de l'article de mélange.</text:p>
              </text:list-item>
              <text:list-item>
                <text:p text:style-name="List_20_1_Content_Last"> <text:span text:style-name=""><text:span text:style-name="Strong_20_Emphasis">Tout en brasserie/mélange si calibrage &gt; à</text:span></text:span><text:line-break/>si le pourcentage de brasserie/mélange est supérieur à la valeur paramétrée alors toute la ligne de saisie devient de l'article principal.</text:p>
              </text:list-item>
            </text:list>
          </table:table-cell>
        </table:table-row>
      </table:table>
      <text:p text:style-name="Text_20_body"><text:line-break/><text:line-break/></text:p>
      <text:h text:style-name="Heading_20_1" text:outline-level="1"><text:bookmark-start text:name="__RefHeading___decoupage_des_bons_d_apport_3"/><text:bookmark-start text:name="decoupage_des_bons_d_apport"/>Découpage des bons d'apport<text:bookmark-end text:name="__RefHeading___decoupage_des_bons_d_apport_3"/><text:bookmark-end text:name="decoupage_des_bons_d_apport"/></text:h>
      <text:p text:style-name="Text_20_body">A la saisie de la ligne article pour l'article “principal”,<text:line-break/></text:p>
      <text:list text:style-name="List_20_1" text:continue-numbering="false">
        <text:list-item>
          <text:p text:style-name="LastListParagraph_List_20_1_Content_First"> Renseigner le <text:span text:style-name="Strong_20_Emphasis"><text:span text:style-name="Emphasis">calibrage</text:span></text:span> (intitulé <text:span text:style-name="Emphasis">“% brasserie”</text:span> dans la capture ci-dessous) de la céréale dans le mélange.<text:line-break/><text:line-break/></text:p>
        </text:list-item>
      </text:list>
      <text:p text:style-name="Text_20_body">A la validation de la ligne,</text:p>
      <text:list text:style-name="List_20_1" text:continue-numbering="false">
        <text:list-item>
          <text:p text:style-name="LastListParagraph_List_20_1_Content_First"> Le <text:span text:style-name="Strong_20_Emphasis">découpage est réalisé automatiquement</text:span> avec l'article de mélange paramétré dans la fiche article:<text:line-break/><text:line-break/></text:p>
        </text:list-item>
      </text:list>
      <text:p text:style-name="Text_20_body">
<text:line-break/><text:line-break/><text:line-break/></text:p>
      <text:h text:style-name="Heading_20_1" text:outline-level="1"><text:bookmark-start text:name="__RefHeading___gestion_de_frais_de_demelage_4"/><text:bookmark-start text:name="gestion_de_frais_de_demelage"/>Gestion de frais de démêlage<text:bookmark-end text:name="__RefHeading___gestion_de_frais_de_demelage_4"/><text:bookmark-end text:name="gestion_de_frais_de_demelage"/></text:h>
      <text:p text:style-name="Text_20_body">Pour appliquer des frais de démêlage, il est possible de créer un barème qui sera rattaché aux articles concernés<text:line-break/><text:line-break/></text:p>
      <text:h text:style-name="Heading_20_3" text:outline-level="3"><text:bookmark-start text:name="__RefHeading___creation_d_un_bareme_5"/><text:bookmark-start text:name="creation_d_un_bareme"/>Création d'un barème<text:bookmark-end text:name="__RefHeading___creation_d_un_bareme_5"/><text:bookmark-end text:name="creation_d_un_bareme"/></text:h>
      <text:p text:style-name="Text_20_body">Créer un barème, pour paramétrer les frais à appliquer en fonction des valeurs de calibrage :</text:p>
      <text:list text:style-name="List_20_1" text:continue-numbering="false">
        <text:list-item>
          <text:p text:style-name="List_20_1_Content_First"> <text:span text:style-name="Strong_20_Emphasis">Associer la formule de caractéristique <text:span text:style-name="Emphasis"><text:a xlink:type="simple" xlink:href="https://wiki.atys.analys-informatique.com/doku.php?id=wiki:docs_en_cours:formules_utilisation_caracteristiques#recherche_calibrage" text:style-name="Internet_20_link" text:visited-style-name="Visited_20_Internet_20_Link">Recherche Calibrage</text:a></text:span></text:span></text:p>
        </text:list-item>
        <text:list-item>
          <text:p text:style-name="List_20_1_Content"> <text:span text:style-name="Strong_20_Emphasis">Aucune caractéristique à renseigner</text:span> puisque la formule recherche sur le <text:span text:style-name="Strong_20_Emphasis"><text:span text:style-name="Emphasis">calibrage</text:span></text:span></text:p>
        </text:list-item>
        <text:list-item>
          <text:p text:style-name="List_20_1_Content"> Sélectionner le <text:span text:style-name="Strong_20_Emphasis">mode de calcul</text:span> et la <text:span text:style-name="Strong_20_Emphasis">formule ou les couples Echelle/Valeur</text:span> pour le calcul du barème</text:p>
        </text:list-item>
        <text:list-item>
          <text:p text:style-name="List_20_1_Content_Last"> Renseigner (si nécessaire) le <text:span text:style-name="Strong_20_Emphasis">modèle d'écriture</text:span></text:p>
        </text:list-item>
      </text:list>
      <text:p text:style-name="Text_20_body"><text:line-break/><text:line-break/><draw:frame draw:style-name="mediacenter" draw:name="0" text:anchor-type="paragraph" draw:z-index="0" svg:width="21.166666666667cm" style:rel-width="100%" svg:height="19.260446685879cm" style:rel-height="scale"><draw:image xlink:href="Pictures/4cd70bc1d565237d74726c7bc53b6766.jpg" xlink:type="simple" xlink:show="embed" xlink:actuate="onLoad"/></draw:frame>
<text:line-break/><text:line-break/><text:line-break/></text:p>
      <text:h text:style-name="Heading_20_3" text:outline-level="3"><text:bookmark-start text:name="__RefHeading___declaration_du_bareme_dans_l_article_ou_le_groupe_articles_6"/><text:bookmark-start text:name="declaration_du_bareme_dans_l_article_ou_le_groupe_articles"/>Déclaration du barème dans l'Article ou le Groupe articles<text:bookmark-end text:name="__RefHeading___declaration_du_bareme_dans_l_article_ou_le_groupe_articles_6"/><text:bookmark-end text:name="declaration_du_bareme_dans_l_article_ou_le_groupe_articles"/></text:h>
      <text:p text:style-name="Text_20_body"><text:span text:style-name="Strong_20_Emphasis">Déclarer enfin le barème</text:span> précédent dans l'<text:a xlink:type="simple" xlink:href="https://wiki.atys.analys-informatique.com/doku.php?id=wiki:docs_en_cours:fiche_article#bareme_collection" text:style-name="Internet_20_link" text:visited-style-name="Visited_20_Internet_20_Link">article</text:a> ou le <text:a xlink:type="simple" xlink:href="https://wiki.atys.analys-informatique.com/doku.php?id=wiki:docs_en_cours:creation_groupe-sous_groupe#bareme_collection" text:style-name="Internet_20_link" text:visited-style-name="Visited_20_Internet_20_Link">groupe article</text:a> concerné.<text:line-break/><text:line-break/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8::27:42</meta:creation-date>
    <dc:creator>Generated</dc:creator>
    <dc:date>2026-08-13T18::27:42</dc:date>
    <dc:language>en-US</dc:language>
    <meta:editing-cycles>1</meta:editing-cycles>
    <meta:editing-duration>PT0S</meta:editing-duration>
    <dc:title>wiki:docs_en_cours:demelage</dc:title>
  </office:meta>
</office:document-meta>
</file>