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ae6407f2314e04fdd2a18f6b8abdfdb.jpg"/>
  <manifest:file-entry manifest:media-type="image/jpeg" manifest:full-path="Pictures/990e55534da2a5b833c8fcfec7d76a49.jpg"/>
  <manifest:file-entry manifest:media-type="image/jpeg" manifest:full-path="Pictures/8c8ba9eb3c4f78aaf36493171606aea8.jpg"/>
  <manifest:file-entry manifest:media-type="image/jpeg" manifest:full-path="Pictures/c87865ae10991e787f7ce22f45724a62.jpg"/>
  <manifest:file-entry manifest:media-type="image/png" manifest:full-path="Pictures/4cee7bc17ff47941a34e011304ad40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etiquettes"/>Date de création : 10/08/20<text:line-break/>
Date de Mise à Jour : 02/05/25<text:line-break/>
Version v24.0<text:line-break/></text:span></text:p>
      <text:h text:style-name="Heading_20_1" text:outline-level="1"><text:bookmark-start text:name="__RefHeading___etiquettes_1"/><text:bookmark-start text:name="etiquettes"/>Etiquettes<text:bookmark-end text:name="__RefHeading___etiquettes_1"/><text:bookmark-end text:name="etiquettes"/></text:h>
      <text:p text:style-name="Text_20_body"><text:span text:style-name="Strong_20_Emphasis">Génération et impression d'étiquettes</text:span> .<text:line-break/>Différents types d'étiquettes disponibles :<text:line-break/></text:p>
      <text:list text:style-name="List_20_1" text:continue-numbering="false">
        <text:list-item>
          <text:p text:style-name="List_20_1_Content_First"> Article </text:p>
        </text:list-item>
        <text:list-item>
          <text:p text:style-name="List_20_1_Content"> Porte broche</text:p>
        </text:list-item>
        <text:list-item>
          <text:p text:style-name="List_20_1_Content"> Fond de broche</text:p>
        </text:list-item>
        <text:list-item>
          <text:p text:style-name="List_20_1_Content"> Tête de gondole</text:p>
        </text:list-item>
        <text:list-item>
          <text:p text:style-name="List_20_1_Content_Last"> promotion</text:p>
        </text:list-item>
      </text:list>
      <text:p text:style-name="Text_20_body"><text:line-break/><text:line-break/></text:p>
      <text:h text:style-name="Heading_20_1" text:outline-level="1"><text:bookmark-start text:name="__RefHeading___actions_preliminaires_2"/><text:bookmark-start text:name="actions_preliminaires"/>Actions préliminaires<text:bookmark-end text:name="__RefHeading___actions_preliminaires_2"/><text:bookmark-end text:name="actions_preliminaires"/></text:h>
      <text:h text:style-name="Heading_20_3" text:outline-level="3"><text:bookmark-start text:name="__RefHeading___verifier_le_modele_parametre_3"/><text:bookmark-start text:name="verifier_le_modele_parametre"/>Vérifier le modèle paramétré<text:bookmark-end text:name="__RefHeading___verifier_le_modele_parametre_3"/><text:bookmark-end text:name="verifier_le_modele_parametre"/></text:h>
      <text:p text:style-name="Text_20_body">
<text:span text:style-name="Strong_20_Emphasis"><text:a xlink:type="simple" xlink:href="https://wiki.atys.analys-informatique.com/doku.php?id=wiki:editions:catalog:parametrageseditionsetiquettesarticles" text:style-name="Internet_20_link" text:visited-style-name="Visited_20_Internet_20_Link">Paramétrage du modèle étiquette Article</text:a></text:span></text:p>
      <text:p text:style-name="Text_20_body">Dans la <text:span text:style-name="Emphasis">fiche Article</text:span> :</text:p>
      <text:list text:style-name="List_20_1" text:continue-numbering="false">
        <text:list-item>
          <text:p text:style-name="LastListParagraph_List_20_1_Content_First"> <text:span text:style-name="Strong_20_Emphasis">Sélectionner l'édition d'étiquettes</text:span> pour l'article concerné :    <text:span text:style-name="Emphasis">Appro → Etiquette</text:span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Avec Edition</text:span></text:span><text:line-break/>A <text:span text:style-name="Emphasis">cocher</text:span></text:p>
              </text:list-item>
              <text:list-item>
                <text:p text:style-name="List_20_1_Content_Last"> <text:span text:style-name=""><text:span text:style-name="Strong_20_Emphasis">Nb exemplaire</text:span></text:span><text:line-break/>Sélectionner le <text:span text:style-name="Strong_20_Emphasis">nombre d’étiquettes à imprimer par défaut</text:span>, dans le cas d'<text:span text:style-name="Strong_20_Emphasis">étiquettes porte-broche</text:span>, si on ne renseigne aucune valeur dans la fenêtre de sélection du traitement d’édition des étiquettes.  <text:line-break/><text:line-break/></text:p>
              </text:list-item>
            </text:list>
          </table:table-cell>
        </table:table-row>
      </table:table>
      <text:list text:style-name="List_20_1" text:continue-numbering="false">
        <text:list-item>
          <text:p text:style-name="LastListParagraph_List_20_1_Content_First"> Renseigner une <text:span text:style-name="Strong_20_Emphasis"><text:a xlink:type="simple" xlink:href="https://wiki.atys.analys-informatique.com/doku.php?id=wiki:docs_en_cours:fiche_article#unites_et_conditionnement" text:style-name="Internet_20_link" text:visited-style-name="Visited_20_Internet_20_Link">unité élémentaire (litre ou kilo) et un ratio</text:a></text:span> <text:span text:style-name="Emphasis">unité élémentaire en unité de stockage</text:span> correcte pour afficher un prix au litre ou au kilo.<text:line-break/></text:p>
        </text:list-item>
      </text:list>
      <text:list text:style-name="List_20_1" text:continue-numbering="false">
        <text:list-item>
          <text:p text:style-name="LastListParagraph_List_20_1_Content_First"> S'assurer que l'article possède bien un <text:span text:style-name="Strong_20_Emphasis"><text:a xlink:type="simple" xlink:href="https://wiki.atys.analys-informatique.com/doku.php?id=wiki:docs_en_cours:fiche_article#tarif_collection" text:style-name="Internet_20_link" text:visited-style-name="Visited_20_Internet_20_Link">tarif</text:a> en cours de validité</text:span> : <text:span text:style-name="Emphasis">Condition → Tarifs</text:span></text:p>
        </text:list-item>
      </text:list>
      <text:list text:style-name="List_20_1" text:continue-numbering="false">
        <text:list-item>
          <text:p text:style-name="LastListParagraph_List_20_1_Content_First"> S'assurer que l'article a bien un <text:span text:style-name="Strong_20_Emphasis">fournisseur déclaré</text:span> : <text:a xlink:type="simple" xlink:href="https://wiki.atys.analys-informatique.com/doku.php?id=wiki:docs_en_cours:fiche_article#fournisseur" text:style-name="Internet_20_link" text:visited-style-name="Visited_20_Internet_20_Link">Fournisseur (collection)</text:a></text:p>
        </text:list-item>
      </text:list>
      <text:p text:style-name="Text_20_body"><text:line-break/><text:line-break/></text:p>
      <text:h text:style-name="Heading_20_1" text:outline-level="1"><text:bookmark-start text:name="__RefHeading___ere_etapegeneration_des_etiquettes_4"/><text:bookmark-start text:name="ere_etapegeneration_des_etiquettes"/>1ère étape : Génération des étiquettes<text:bookmark-end text:name="__RefHeading___ere_etapegeneration_des_etiquettes_4"/><text:bookmark-end text:name="ere_etapegeneration_des_etiquettes"/></text:h>
      <text:p text:style-name="Preformatted_20_Text"> Traitement -&gt; Etiquettes -&gt; Génération d'étiquettes</text:p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 d'étiquettes</text:span></text:span><text:line-break/>Sélectionner le type d'étiquettes à générer parmi : Article, Porte broche, Fond de broche, Tête de gondole ou Promotion.</text:p>
              </text:list-item>
              <text:list-item>
                <text:p text:style-name="List_20_1_Content"> <text:span text:style-name=""><text:span text:style-name="Strong_20_Emphasis">Fournisseur / Uniquement fournisseur principal / Groupe Article / Articles</text:span></text:span><text:line-break/>Filtres de sélection pour le choix des articles concernés</text:p>
              </text:list-item>
              <text:list-item>
                <text:p text:style-name="List_20_1_Content"> <text:span text:style-name=""><text:span text:style-name="Strong_20_Emphasis">Entrée (Livraison ou Transfert)</text:span></text:span><text:line-break/>Permet de sélectionner une entrée pour <text:span text:style-name="Strong_20_Emphasis">n'imprimer que les étiquettes de cette entrée de marchandise</text:span>.</text:p>
              </text:list-item>
              <text:list-item>
                <text:p text:style-name="List_20_1_Content"> <text:span text:style-name=""><text:span text:style-name="Strong_20_Emphasis">Base prix</text:span></text:span><text:line-break/>Filtre de sélection par base prix. Champ <text:span text:style-name="Strong_20_Emphasis">obligatoire</text:span> dans le cas des <text:span text:style-name="Strong_20_Emphasis">étiquettes Promotion</text:span>.</text:p>
              </text:list-item>
              <text:list-item>
                <text:p text:style-name="List_20_1_Content"> <text:span text:style-name=""><text:span text:style-name="Strong_20_Emphasis">Prix modifié depuis le</text:span></text:span><text:line-break/>Filtre de sélection</text:p>
              </text:list-item>
              <text:list-item>
                <text:p text:style-name="List_20_1_Content"> <text:span text:style-name=""><text:span text:style-name="Strong_20_Emphasis">Code barre renseigné</text:span></text:span><text:line-break/>Si <text:span text:style-name="Emphasis">décoché</text:span>, alors permet de sélectionner des articles pour lesquels un <text:span text:style-name="Strong_20_Emphasis">fournisseur</text:span> a bien été déclaré mais <text:span text:style-name="Strong_20_Emphasis">sans code barre</text:span>.</text:p>
              </text:list-item>
              <text:list-item>
                <text:p text:style-name="List_20_1_Content"> <text:span text:style-name=""><text:span text:style-name="Strong_20_Emphasis">Fabricant</text:span></text:span><text:line-break/>Filtre de sélection.</text:p>
              </text:list-item>
              <text:list-item>
                <text:p text:style-name="List_20_1_Content"> <text:span text:style-name=""><text:span text:style-name="Strong_20_Emphasis">Date d'édition prévue</text:span></text:span><text:line-break/>Par défaut, date du jour.</text:p>
              </text:list-item>
              <text:list-item>
                <text:p text:style-name="List_20_1_Content_Last"> <text:span text:style-name=""><text:span text:style-name="Strong_20_Emphasis">Uniquement avec Stock positif</text:span></text:span><text:line-break/>A décocher si l'on veut imprimer des étiquettes pour des articles en stocks négatifs ou nuls.</text:p>
              </text:list-item>
            </text:list>
          </table:table-cell>
        </table:table-row>
      </table:table>
      <text:p text:style-name="Text_20_body"><text:line-break/><text:line-break/>
Sélectionner ensuite le(s) article(s) concernés par la génération d'étiquettes :<text:line-break/><text:line-break/> 
<text:line-break/><text:line-break/></text:p>
      <text:p text:style-name="Text_20_body">Les étiquettes générées peuvent être utilisées autant de fois que voulues, il n'est pas nécessaire de les générer à nouveau avant chaque édition. Toutes les générations sont conservées, il est ensuite possible de supprimer les générations que l’on ne souhaite pas conserver via le traitement de <text:a xlink:type="simple" xlink:href="#__RefHeading___purge_du_fichier_etiquettes_9" text:style-name="Local_20_link" text:visited-style-name="Visited_20_Local_20_Link">purge des étiquettes</text:a>.Il est également possible de <text:span text:style-name="Strong_20_Emphasis">générer des étiquettes grâce au <text:a xlink:type="simple" xlink:href="https://wiki.atys.analys-informatique.com/doku.php?id=wiki:docs_en_cours:utilisation_cipher" text:style-name="Internet_20_link" text:visited-style-name="Visited_20_Internet_20_Link">terminal mobile</text:a></text:span>. Une fois le fichier importé dans Atys, il est alors possible d'imprimer les étiquettes en suivant le processus décrit ci-après. <text:line-break/><text:line-break/><text:line-break/><text:line-break/></text:p>
      <text:h text:style-name="Heading_20_1" text:outline-level="1"><text:bookmark-start text:name="__RefHeading___eme_etapeimpression_des_etiquettes_5"/><text:bookmark-start text:name="eme_etapeimpression_des_etiquettes"/>2ème étape : Impression des étiquettes<text:bookmark-end text:name="__RefHeading___eme_etapeimpression_des_etiquettes_5"/><text:bookmark-end text:name="eme_etapeimpression_des_etiquettes"/></text:h>
      <text:h text:style-name="Heading_20_3" text:outline-level="3"><text:bookmark-start text:name="__RefHeading___traitement_d_impressionfenetre_de_selection_6"/><text:bookmark-start text:name="traitement_d_impressionfenetre_de_selection"/>Traitement d'impression : fenêtre de sélection<text:bookmark-end text:name="__RefHeading___traitement_d_impressionfenetre_de_selection_6"/><text:bookmark-end text:name="traitement_d_impressionfenetre_de_selection"/></text:h>
      <text:p text:style-name="Preformatted_20_Text"> Traitement -&gt; Etiquettes -&gt; Impression des étiquettes article ou porte-broche ou fond de broche ou tête de gondole ou Promotion</text:p>
      <text:p text:style-name="Text_20_body"><text:line-break/><text:line-break/>
La fenêtre de sélection est la même pour tous les modèles d'étiquettes :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Numéro de traitement de génération</text:span></text:span><text:line-break/>Renseigner le numéro de traitement de génération d'étiquette (facultatif)</text:p>
              </text:list-item>
              <text:list-item>
                <text:p text:style-name="List_20_1_Content"> <text:span text:style-name=""><text:span text:style-name="Strong_20_Emphasis">Étiquettes générées depuis le</text:span></text:span><text:line-break/>Filtres de sélection</text:p>
              </text:list-item>
              <text:list-item>
                <text:p text:style-name="List_20_1_Content"> <text:span text:style-name=""><text:span text:style-name="Strong_20_Emphasis">Nombre d'étiquettes par article</text:span></text:span><text:line-break/></text:p>
                <text:list text:style-name="List_20_1">
                  <text:list-item>
                    <text:p text:style-name="List_20_1_Content"> Si <text:span text:style-name="Emphasis">0 ou vide</text:span> alors imprime le nombre d'étiquettes correspondant au : </text:p>
                    <text:list text:style-name="List_20_1">
                      <text:list-item>
                        <text:p text:style-name="List_20_1_Content"> <text:span text:style-name="Strong_20_Emphasis">Stock de l'article ou de l'entrée de marchandise</text:span> si la génération d'étiquettes a été faite en filtrant une entrée.</text:p>
                      </text:list-item>
                      <text:list-item>
                        <text:p text:style-name="List_20_1_Content"> <text:span text:style-name="Strong_20_Emphasis">Nombre renseigné dans la fiche article</text:span>, dans la rubrique Appro → Etiquettes, dans le cas d'étiquettes <text:span text:style-name="Strong_20_Emphasis">porte-broche uniquement</text:span>.</text:p>
                      </text:list-item>
                    </text:list>
                  </text:list-item>
                  <text:list-item>
                    <text:p text:style-name="List_20_1_Content"> Sinon imprime le nombre d'étiquettes par article renseigné ici</text:p>
                  </text:list-item>
                </text:list>
              </text:list-item>
              <text:list-item>
                <text:p text:style-name="List_20_1_Content"> <text:span text:style-name=""><text:span text:style-name="Strong_20_Emphasis">Uniquement fournisseur principal</text:span></text:span><text:line-break/>Filtre de sélection par type de fournisseur.</text:p>
              </text:list-item>
              <text:list-item>
                <text:p text:style-name="List_20_1_Content"> <text:span text:style-name=""><text:span text:style-name="Strong_20_Emphasis">Visible</text:span></text:span><text:line-break/>Laisser <text:span text:style-name="Emphasis">coché</text:span></text:p>
              </text:list-item>
              <text:list-item>
                <text:p text:style-name="List_20_1_Content"> <text:span text:style-name=""><text:span text:style-name="Strong_20_Emphasis">Avec prix en Frs ou indication du % Promo</text:span></text:span><text:line-break/>Si <text:span text:style-name="Emphasis">coché</text:span>, alors permet d'imprimer des prix en Francs ou bien dans le cas d'étiquette Promotion, permet d'<text:span text:style-name="Strong_20_Emphasis">afficher le pourcentage de réduction</text:span> appliqué.</text:p>
              </text:list-item>
              <text:list-item>
                <text:p text:style-name="List_20_1_Content"> <text:span text:style-name=""><text:span text:style-name="Strong_20_Emphasis">Avec prix en euro</text:span></text:span><text:line-break/>A <text:span text:style-name="Emphasis">décocher</text:span> pour imprimer des <text:span text:style-name="Strong_20_Emphasis">étiquettes sans prix</text:span>.</text:p>
              </text:list-item>
              <text:list-item>
                <text:p text:style-name="List_20_1_Content"> <text:span text:style-name=""><text:span text:style-name="Strong_20_Emphasis">Pourcentage réduction</text:span></text:span><text:line-break/>Obligatoire dans le cas d'étiquette Promotion.</text:p>
              </text:list-item>
              <text:list-item>
                <text:p text:style-name="List_20_1_Content"> <text:span text:style-name=""><text:span text:style-name="Strong_20_Emphasis">Nom de la promotion</text:span></text:span><text:line-break/>Dans le cas d'étiquette Promotion, champs facultatif.</text:p>
              </text:list-item>
              <text:list-item>
                <text:p text:style-name="List_20_1_Content"> <text:span text:style-name=""><text:span text:style-name="Strong_20_Emphasis">Date d'édition prévue</text:span></text:span><text:line-break/>Sélectionner la date renseignée dans le même champs de la génération d'étiquete</text:p>
              </text:list-item>
              <text:list-item>
                <text:p text:style-name="List_20_1_Content_Last"> <text:span text:style-name=""><text:span text:style-name="Strong_20_Emphasis">Prix unitaire</text:span></text:span><text:line-break/>Sélectionner Unité élémentaire ou de conditionnement.</text:p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visualisation_de_l_impression_7"/><text:bookmark-start text:name="visualisation_de_l_impression"/>Visualisation de l'impression<text:bookmark-end text:name="__RefHeading___visualisation_de_l_impression_7"/><text:bookmark-end text:name="visualisation_de_l_impression"/></text:h>
      <text:p text:style-name="Text_20_body">
A la validation de la fenêtre de sélection précédente, une planche d'étiquettes est proposée :<text:line-break/><text:line-break/>
<text:span text:style-name="Strong_20_Emphasis">Exemple de visualisation</text:span> : <text:line-break/><text:line-break/>
<text:line-break/><text:line-break/></text:p>
      <text:p text:style-name="Text_20_body"><text:span text:style-name="Strong_20_Emphasis">Cas des étiquettes Promotions</text:span> : Présentation de l'affiche proposée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/text:p>
          </table:table-cell>
        </table:table-row>
      </table:table>
      <text:p text:style-name="Text_20_body"><text:line-break/><text:line-break/><text:line-break/></text:p>
      <text:p text:style-name="Text_20_body"><text:span text:style-name="Strong_20_Emphasis">Cliquer sur l'imprimante</text:span> pour demander une impression papier.
<text:line-break/><text:line-break/><text:line-break/>
<text:span text:style-name="Strong_20_Emphasis">Exemple de modèles d'étiquettes :</text:span></text:p>
      <text:p text:style-name="Text_20_body"><text:span text:style-name="Strong_20_Emphasis">Etiquettes Modèle Article</text:span>
<draw:frame draw:style-name="mediacenter" draw:name="0" text:anchor-type="paragraph" draw:z-index="0" svg:width="15.875cm" svg:height="3.4017857142857cm"><draw:image xlink:href="Pictures/0ae6407f2314e04fdd2a18f6b8abdfdb.jpg" xlink:type="simple" xlink:show="embed" xlink:actuate="onLoad"/></draw:frame>
<text:span text:style-name="Strong_20_Emphasis">Etiquettes Modèle porte broche</text:span>
<draw:frame draw:style-name="mediacenter" draw:name="1" text:anchor-type="paragraph" draw:z-index="1" svg:width="15.875cm" svg:height="7.2008169934641cm"><draw:image xlink:href="Pictures/990e55534da2a5b833c8fcfec7d76a49.jpg" xlink:type="simple" xlink:show="embed" xlink:actuate="onLoad"/></draw:frame>
<text:span text:style-name="Strong_20_Emphasis">Etiquettes Modèle Fond de broche</text:span>
<draw:frame draw:style-name="mediacenter" draw:name="2" text:anchor-type="paragraph" draw:z-index="2" svg:width="15.875cm" svg:height="10.80497382199cm"><draw:image xlink:href="Pictures/8c8ba9eb3c4f78aaf36493171606aea8.jpg" xlink:type="simple" xlink:show="embed" xlink:actuate="onLoad"/></draw:frame>
<text:span text:style-name="Strong_20_Emphasis">Etiquettes Modèle Tête de gondole</text:span>
<draw:frame draw:style-name="mediacenter" draw:name="3" text:anchor-type="paragraph" draw:z-index="3" svg:width="15.875cm" svg:height="7.587012987013cm"><draw:image xlink:href="Pictures/c87865ae10991e787f7ce22f45724a62.jpg" xlink:type="simple" xlink:show="embed" xlink:actuate="onLoad"/></draw:frame>
<text:span text:style-name="Strong_20_Emphasis">Etiquettes Modèle Promo</text:span>
<draw:frame draw:style-name="media" draw:name="4" text:anchor-type="as-char" draw:z-index="4" svg:width="10.583333333333cm" svg:height="7.2475738396624cm"><draw:image xlink:href="Pictures/4cee7bc17ff47941a34e011304ad40b8.png" xlink:type="simple" xlink:show="embed" xlink:actuate="onLoad"/></draw:frame>
<text:line-break/><text:line-break/><text:line-break/></text:p>
      <text:h text:style-name="Heading_20_3" text:outline-level="3"><text:bookmark-start text:name="__RefHeading___choix_pour_l_impression_8"/><text:bookmark-start text:name="choix_pour_l_impression"/>Choix pour l'impression<text:bookmark-end text:name="__RefHeading___choix_pour_l_impression_8"/><text:bookmark-end text:name="choix_pour_l_impression"/></text:h>
      <text:p text:style-name="Text_20_body">
Il s'affiche alors une fenêtre permettant de sélectionner à partir de quel endroit démarrer l'impression sur la planche d'étiquettes (cliquer sur le numéro à partir duquel l’impression doit démarrer). Cette fonctionnalité est utile lorsqu'on <text:span text:style-name="Strong_20_Emphasis">utilise une planche déjà en partie utilisée</text:span> !<text:line-break/><text:line-break/></text:p>
      <text:line-break/>
      <text:p text:style-name="Text_20_body"><text:span text:style-name="Strong_20_Emphasis">Étiquettes articles ou porte-broche</text:span> <text:line-break/><text:span text:style-name="Strong_20_Emphasis">Etiquettes Fond de broche</text:span><text:line-break/><text:line-break/></text:p>
      <text:p text:style-name="Text_20_body">Les <text:span text:style-name="Strong_20_Emphasis">étiquettes tête de gondole et Promotion</text:span> sont imprimées en <text:span text:style-name="Strong_20_Emphasis">format A4</text:span> et ne présentent donc pas ce choix.<text:line-break/><text:line-break/><text:line-break/></text:p>
      <text:h text:style-name="Heading_20_1" text:outline-level="1"><text:bookmark-start text:name="__RefHeading___purge_du_fichier_etiquettes_9"/><text:bookmark-start text:name="purge_du_fichier_etiquettes"/>Purge du fichier étiquettes<text:bookmark-end text:name="__RefHeading___purge_du_fichier_etiquettes_9"/><text:bookmark-end text:name="purge_du_fichier_etiquettes"/></text:h>
      <text:p text:style-name="Text_20_body">Ce traitement permet de supprimer les générations d'étiquettes dont on n'a plus l'utilité. <text:line-break/><text:line-break/></text:p>
      <text:p text:style-name="Preformatted_20_Text"> Traitement -&gt; Etiquettes -&gt; Purge du fichier étiquettes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Numéro de traitement à purger</text:span></text:span><text:line-break/>Renseigner le numéro de traitement de génération d'étiquette à purger si un seul traitement concerné (facultatif)</text:p>
              </text:list-item>
              <text:list-item>
                <text:p text:style-name="List_20_1_Content"> <text:span text:style-name=""><text:span text:style-name="Strong_20_Emphasis">Type d'étiquette à purger</text:span></text:span><text:line-break/>Filtres de sélection</text:p>
              </text:list-item>
              <text:list-item>
                <text:p text:style-name="List_20_1_Content_Last"> <text:span text:style-name=""><text:span text:style-name="Strong_20_Emphasis">Étiquettes générées avant le</text:span></text:span><text:line-break/>Sélectionner la date avant laquelle on désire supprimer les générations d'étiquette</text:p>
              </text:list-item>
            </text:list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8:43</meta:creation-date>
    <dc:creator>Generated</dc:creator>
    <dc:date>2026-08-13T19::58:43</dc:date>
    <dc:language>en-US</dc:language>
    <meta:editing-cycles>1</meta:editing-cycles>
    <meta:editing-duration>PT0S</meta:editing-duration>
    <dc:title>wiki:docs_en_cours:etiquettes</dc:title>
  </office:meta>
</office:document-meta>
</file>