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fbdfc72692c407933f868a756410df2.png"/>
  <manifest:file-entry manifest:media-type="image/png" manifest:full-path="Pictures/9484019e04e71f99f04a9d38c2264da8.png"/>
  <manifest:file-entry manifest:media-type="image/png" manifest:full-path="Pictures/eb20ac11ff85a3addfae9023cc5b982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facturation_de_frais_divers"/>Date de création : 25/03/20<text:line-break/>
Date de Mise à Jour : 02/02/23<text:line-break/>
Version v22.0<text:line-break/></text:span></text:p>
      <text:h text:style-name="Heading_20_1" text:outline-level="1"><text:bookmark-start text:name="__RefHeading___facturation_de_frais_divers_1"/><text:bookmark-start text:name="facturation_de_frais_divers"/>Facturation de Frais Divers<text:bookmark-end text:name="__RefHeading___facturation_de_frais_divers_1"/><text:bookmark-end text:name="facturation_de_frais_divers"/></text:h>
      <text:p text:style-name="Text_20_body">Ce traitement a pour but d’appliquer les frais divers de type (Stockage, Séchage, Transport, etc…) soit en achat en déduction, directement <text:span text:style-name="Strong_20_Emphasis">sur le Bordereau d'Apport</text:span>, soit à la vente sur une facture vente céréale via le <text:span text:style-name="Strong_20_Emphasis">traitement de facturation de frais divers</text:span>.
<text:line-break/><text:line-break/></text:p>
      <text:h text:style-name="Heading_20_1" text:outline-level="1"><text:bookmark-start text:name="__RefHeading___calcul_sur_le_bordereau_d_apport_2"/><text:bookmark-start text:name="calcul_sur_le_bordereau_d_apport"/>Calcul sur le Bordereau d'apport<text:bookmark-end text:name="__RefHeading___calcul_sur_le_bordereau_d_apport_2"/><text:bookmark-end text:name="calcul_sur_le_bordereau_d_apport"/></text:h>
      <text:p text:style-name="Text_20_body">Dans le cadre d'un <text:span text:style-name="Strong_20_Emphasis">rachat</text:span> par exemple, les prestations de frais divers peuvent être calculées directement sur le Bordereau d'Apport.<text:line-break/>
On utilise alors un <text:span text:style-name="Strong_20_Emphasis">barème de frais</text:span> déclaré dans le groupe article ou l'article directement.<text:line-break/>
Dans ce cas, le <text:span text:style-name="Strong_20_Emphasis">prix net</text:span> de la céréale <text:span text:style-name="Strong_20_Emphasis">prend en compte les frais divers</text:span>.
 <text:line-break/></text:p>
      <text:h text:style-name="Heading_20_3" text:outline-level="3"><text:bookmark-start text:name="__RefHeading___bareme_frais_divers_3"/><text:bookmark-start text:name="bareme_frais_divers"/>1. Barème Frais divers<text:bookmark-end text:name="__RefHeading___bareme_frais_divers_3"/><text:bookmark-end text:name="bareme_frais_divers"/></text:h>
      <text:p text:style-name="Text_20_body">Il est nécessaire de créer un barème de frais afin de définir le cadre d'application des frais et la valeur de la réfaction appliquée. Vous pourrez vous reporter à la documentation : <text:a xlink:type="simple" xlink:href="https://wiki.atys.analys-informatique.com/doku.php?id=wiki:docs_en_cours:creation_de_baremes_de_prestation_de_stockage_et_transport" text:style-name="Internet_20_link" text:visited-style-name="Visited_20_Internet_20_Link">Création de Barèmes de Prestation de Stockage, Transport</text:a> pour les <text:span text:style-name="Strong_20_Emphasis">barèmes ne faisant pas appel à une caractéristique</text:span> ou <text:a xlink:type="simple" xlink:href="https://wiki.atys.analys-informatique.com/doku.php?id=wiki:docs_en_cours:creation_de_baremes_de_frais_de_sechage" text:style-name="Internet_20_link" text:visited-style-name="Visited_20_Internet_20_Link">Création de barèmes de Prestation de frais de Séchage</text:a> pour les <text:span text:style-name="Strong_20_Emphasis">barèmes travaillant avec une caractéristique</text:span>.
<text:line-break/><text:line-break/><text:line-break/></text:p>
      <text:h text:style-name="Heading_20_3" text:outline-level="3"><text:bookmark-start text:name="__RefHeading___declaration_du_bareme_4"/><text:bookmark-start text:name="declaration_du_bareme"/>2. Déclaration du Barème<text:bookmark-end text:name="__RefHeading___declaration_du_bareme_4"/><text:bookmark-end text:name="declaration_du_bareme"/></text:h>
      <text:p text:style-name="Text_20_body">
Le barème peut être déclaré soit dans le <text:a xlink:type="simple" xlink:href="https://wiki.atys.analys-informatique.com/doku.php?id=wiki:docs_en_cours:creation_groupe-sous_groupe#bareme_collection" text:style-name="Internet_20_link" text:visited-style-name="Visited_20_Internet_20_Link">groupe ou sous-groupe d'articles</text:a> afin qu'il s'applique à l'ensemble des articles du groupe, ou bien directement dans la fiche article s'il n'en concerne qu'un en particulier.
<text:line-break/><text:line-break/><text:line-break/></text:p>
      <text:h text:style-name="Heading_20_3" text:outline-level="3"><text:bookmark-start text:name="__RefHeading___exemple_d_application_5"/><text:bookmark-start text:name="exemple_d_application"/>3. Exemple d'application<text:bookmark-end text:name="__RefHeading___exemple_d_application_5"/><text:bookmark-end text:name="exemple_d_application"/></text:h>
      <text:h text:style-name="Heading_20_4" text:outline-level="4"><text:bookmark-start text:name="__RefHeading___a._cas_des_frais_de_stockage_6"/><text:bookmark-start text:name="a._cas_des_frais_de_stockage"/>a. Cas des Frais de Stockage<text:bookmark-end text:name="__RefHeading___a._cas_des_frais_de_stockage_6"/><text:bookmark-end text:name="a._cas_des_frais_de_stockage"/></text:h>
      <text:p text:style-name="Text_20_body">
Dans ce cas la formule de barème la plus appropriée est alors : <text:a xlink:type="simple" xlink:href="https://wiki.atys.analys-informatique.com/doku.php?id=wiki:docs_en_cours:creation_de_baremes_de_prestation_de_stockage_et_transport#bareme_frais_de_stockage" text:style-name="Internet_20_link" text:visited-style-name="Visited_20_Internet_20_Link">Barème frais de stockage</text:a>.<text:line-break/>Le calcul s'effectue sur une période comprise entre la date du rachat et la date du dépôt.<text:line-break/>Un exemple de bordereau d'apport avec facturation de frais de stockage est présenté et détaillé ci-dessous.

<text:line-break/><text:line-break/><text:line-break/></text:p>
      <text:h text:style-name="Heading_20_4" text:outline-level="4"><text:bookmark-start text:name="__RefHeading___b._cas_des_frais_d_approche_7"/><text:bookmark-start text:name="b._cas_des_frais_d_approche"/>b. Cas des Frais d'Approche<text:bookmark-end text:name="__RefHeading___b._cas_des_frais_d_approche_7"/><text:bookmark-end text:name="b._cas_des_frais_d_approche"/></text:h>
      <text:p text:style-name="Text_20_body">
Dans ce cas la formule de barème la plus appropriée est alors : <text:a xlink:type="simple" xlink:href="https://wiki.atys.analys-informatique.com/doku.php?id=wiki:docs_en_cours:creation_de_baremes_de_prestation_de_stockage_et_transport#bareme_frais_d_approche" text:style-name="Internet_20_link" text:visited-style-name="Visited_20_Internet_20_Link">Barème Frais d'Approche</text:a>.<text:line-break/><text:line-break/>
Le prix net de l'article est alors calculé de la façon suivante : <text:line-break/>
<text:span text:style-name="Strong_20_Emphasis">Prix Net = Prix Brut - (Type Qté barème / Qté Norme) x Réfac </text:span><text:line-break/><text:line-break/>
<text:line-break/>Par exemple pour un paramétrage tel que suit :

<text:line-break/>Le bordereau d'apport sera le suivant :

<text:line-break/><text:line-break/><text:line-break/></text:p>
      <text:h text:style-name="Heading_20_4" text:outline-level="4"><text:bookmark-start text:name="__RefHeading___c._cas_des_frais_de_sechage_8"/><text:bookmark-start text:name="c._cas_des_frais_de_sechage"/>c. Cas des Frais de Séchage<text:bookmark-end text:name="__RefHeading___c._cas_des_frais_de_sechage_8"/><text:bookmark-end text:name="c._cas_des_frais_de_sechage"/></text:h>
      <text:p text:style-name="Text_20_body">
Dans ce cas la formule de barème la plus appropriée est alors : <text:a xlink:type="simple" xlink:href="https://wiki.atys.analys-informatique.com/doku.php?id=wiki:docs_en_cours:creation_de_baremes_de_frais_de_sechage#bareme_a_9_seuils" text:style-name="Internet_20_link" text:visited-style-name="Visited_20_Internet_20_Link">Barème à 9 seuils</text:a>.<text:line-break/>Un exemple de bordereau d'apport avec facturation de frais de séchage est présenté et détaillé ci-dessous.
<text:line-break/><text:line-break/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/>
        </table:table-row>
      </table:table>
      <text:p text:style-name="Text_20_body"><text:line-break/><text:line-break/>Le bordereau d'apport sera le suivant :<text:line-break/><text:line-break/>
<text:line-break/><text:line-break/></text:p>
      <text:p text:style-name="Text_20_body">Bien entendu, cette liste n'est pas exhaustive. D'autres montages de Barèmes sont possibles.<text:line-break/>Contactez Analys si ces propositions ne répondent pas complètement à vos besoins.
<text:line-break/><text:line-break/><text:line-break/><text:line-break/></text:p>
      <text:h text:style-name="Heading_20_1" text:outline-level="1"><text:bookmark-start text:name="__RefHeading___facturation_par_traitement_de_frais_divers_9"/><text:bookmark-start text:name="facturation_par_traitement_de_frais_divers"/>Facturation par traitement de frais divers<text:bookmark-end text:name="__RefHeading___facturation_par_traitement_de_frais_divers_9"/><text:bookmark-end text:name="facturation_par_traitement_de_frais_divers"/></text:h>
      <text:p text:style-name="Text_20_body">Dans le cadre d'une <text:span text:style-name="Strong_20_Emphasis">reprise</text:span> par exemple, les frais divers sont facturés, séparément, par un traitement de facturation des frais divers<text:line-break/>
On utilise alors un <text:span text:style-name="Strong_20_Emphasis">Article de frais</text:span> paramétré comme composant dans une composition de la fiche article céréale.<text:line-break/>
Dans ce cas, le <text:span text:style-name="Strong_20_Emphasis">prix net</text:span> de la céréale n'est <text:span text:style-name="Strong_20_Emphasis">pas impacté</text:span> par les frais.
 <text:line-break/></text:p>
      <text:h text:style-name="Heading_20_3" text:outline-level="3"><text:bookmark-start text:name="__RefHeading___article_de_frais_10"/><text:bookmark-start text:name="article_de_frais"/>1. Article de Frais<text:bookmark-end text:name="__RefHeading___article_de_frais_10"/><text:bookmark-end text:name="article_de_frais"/></text:h>
      <text:p text:style-name="Text_20_body">
Dans ce cas, il est nécessaire de créer un <text:a xlink:type="simple" xlink:href="https://wiki.atys.analys-informatique.com/doku.php?id=wiki:docs_en_cours:fiche_article" text:style-name="Internet_20_link" text:visited-style-name="Visited_20_Internet_20_Link">article de frais</text:a>, fonctionnant à la <text:span text:style-name="Strong_20_Emphasis">Vente</text:span> et de nature “<text:span text:style-name="Strong_20_Emphasis">Service</text:span>”.<text:line-break/>L'article n'a pas besoin d'être géré en stock.<text:line-break/>Renseigner essentiellement le taux de TVA et le tarif de la prestation.<text:line-break/></text:p>
      <text:p text:style-name="Text_20_body">Penser à relever l'ID de l'article de frais qui sera demandé dans la formule de la composition par la suite.<text:line-break/></text:p>
      <text:p text:style-name="Preformatted_20_Text">Clic droit sur le bandeau bleu "Identification" de la fiche article.</text:p>
      <text:p text:style-name="Text_20_body"><text:line-break/><text:line-break/></text:p>
      <text:h text:style-name="Heading_20_3" text:outline-level="3"><text:bookmark-start text:name="__RefHeading___composition_dans_l_article_cereale_11"/><text:bookmark-start text:name="composition_dans_l_article_cereale"/>2. Composition dans l'article céréale<text:bookmark-end text:name="__RefHeading___composition_dans_l_article_cereale_11"/><text:bookmark-end text:name="composition_dans_l_article_cereale"/></text:h>
      <text:p text:style-name="Text_20_body">L'article Céréale doit être déclaré comme article composé afin de pouvoir créer une <text:a xlink:type="simple" xlink:href="https://wiki.atys.analys-informatique.com/doku.php?id=wiki:docs_en_cours:fiche_article#composition" text:style-name="Internet_20_link" text:visited-style-name="Visited_20_Internet_20_Link">composition</text:a> dans laquelle l'article de Frais précédent interviendra comme composant.<text:line-break/><text:line-break/>
Après avoir renseigné l'article de frais grâce au menu déroulant, sélectionner par le bouton <draw:frame draw:style-name="media" draw:name="0" text:anchor-type="as-char" draw:z-index="0" svg:width="0.52916666666667cm" svg:height="0.56444444444444cm"><draw:image xlink:href="Pictures/9fbdfc72692c407933f868a756410df2.png" xlink:type="simple" xlink:show="embed" xlink:actuate="onLoad"/></draw:frame> et compléter la <text:a xlink:type="simple" xlink:href="https://wiki.atys.analys-informatique.com/doku.php?id=wiki:docs_en_cours:formule_de_composition#formules_de_composition" text:style-name="Internet_20_link" text:visited-style-name="Visited_20_Internet_20_Link">formule de composition</text:a>  <text:line-break/><text:line-break/>
<text:line-break/><text:line-break/></text:p>
      <text:h text:style-name="Heading_20_3" text:outline-level="3"><text:bookmark-start text:name="__RefHeading___traitement_de_facturation_des_frais_divers_12"/><text:bookmark-start text:name="traitement_de_facturation_des_frais_divers"/>3. Traitement de Facturation des Frais Divers<text:bookmark-end text:name="__RefHeading___traitement_de_facturation_des_frais_divers_12"/><text:bookmark-end text:name="traitement_de_facturation_des_frais_divers"/></text:h>
      <text:p text:style-name="Text_20_body"><text:span text:style-name="Strong_20_Emphasis">Le traitement de facturation a pour objectif de récupérer  tous les Bons d'apport selon des critères de sélection choisis, puis de générer, réviser et éditer les factures</text:span>.
<text:line-break/><text:line-break/></text:p>
      <text:h text:style-name="Heading_20_4" text:outline-level="4"><text:bookmark-start text:name="__RefHeading___action_preliminaire_13"/><text:bookmark-start text:name="action_preliminaire"/>1.  Action préliminaire<text:bookmark-end text:name="__RefHeading___action_preliminaire_13"/><text:bookmark-end text:name="action_preliminaire"/></text:h>
      <text:list text:style-name="List_20_1" text:continue-numbering="false">
        <text:list-item>
          <text:p text:style-name="LastListParagraph_List_20_1_Content_First"> Se positionner sur l'entité <text:span text:style-name="Strong_20_Emphasis">site de production</text:span> sur lequel doivent être générées les factures (et non sur une entité administrative).<text:line-break/><text:line-break/></text:p>
        </text:list-item>
      </text:list>
      <text:h text:style-name="Heading_20_4" text:outline-level="4"><text:bookmark-start text:name="__RefHeading___lancement_du_traitement_14"/><text:bookmark-start text:name="lancement_du_traitement"/>2.  Lancement du traitement<text:bookmark-end text:name="__RefHeading___lancement_du_traitement_14"/><text:bookmark-end text:name="lancement_du_traitement"/></text:h>
      <text:p text:style-name="Preformatted_20_Text">Traitement → Facturation → Facturation des Frais Divers</text:p>
      <text:p text:style-name="Text_20_body"><text:line-break/></text:p>
      <text:p text:style-name="Text_20_body">Le traitement analyse les <text:span text:style-name="Strong_20_Emphasis">bons d'apport aussi bien facturés que non facturés</text:span> (à partir de la V22.0).<text:line-break/>Jusqu'à la V21.1, il analysait uniquement les bons non facturés.<text:line-break/>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<text:line-break/><text:line-break/></text:p>
          </table:table-cell>
          <table:table-cell office:value-type="string" table:style-name="tablecell">
            <text:list text:style-name="List_20_1" text:continue-numbering="false">
              <text:list-item>
                <text:p text:style-name="List_20_1_Content_First"> <text:span text:style-name=""><text:span text:style-name="Strong_20_Emphasis">Date de Facturation</text:span></text:span><text:line-break/>Date de la pièce de Facture Vente Céréale générée par le traitement.<text:line-break/></text:p>
              </text:list-item>
              <text:list-item>
                <text:p text:style-name="List_20_1_Content"> <text:span text:style-name=""><text:span text:style-name="Strong_20_Emphasis">Echéance par défaut</text:span></text:span><text:line-break/>A renseigner pour les lignes de Bon d'Apport présentant les champs <text:span text:style-name="Emphasis">date d’échéance et type d’échéance</text:span> vides. Si ce champ n’est pas renseigné, la date d’échéance sera égale à la date de la facture.<text:line-break/></text:p>
              </text:list-item>
              <text:list-item>
                <text:p text:style-name="List_20_1_Content"> <text:span text:style-name=""><text:span text:style-name="Strong_20_Emphasis">Date de Livraison mini et maxi</text:span></text:span><text:line-break/>Pour facturer les Bons d'apport effectuées entre ces deux dates de livraisons.<text:line-break/></text:p>
              </text:list-item>
              <text:list-item>
                <text:p text:style-name="List_20_1_Content"> <text:span text:style-name=""><text:span text:style-name="Strong_20_Emphasis">Groupe article, Campagne, Article, Articles Frais, Types de tiers, Tiers, Base Prix</text:span></text:span><text:line-break/>Critères de filtres <text:span text:style-name="Strong_20_Emphasis">supplémentaires</text:span> pour affiner le traitement de facturation.<text:line-break/></text:p>
              </text:list-item>
              <text:list-item>
                <text:p text:style-name="List_20_1_Content"> <text:span text:style-name=""><text:span text:style-name="Strong_20_Emphasis">Ignorer les normaux, Ignorer les dépôts, … ,Ignorer les reprises</text:span></text:span><text:line-break/>Cocher les types de Stockage à exclure du traitement de facturation.</text:p>
              </text:list-item>
              <text:list-item>
                <text:p text:style-name="List_20_1_Content"> <text:span text:style-name=""><text:span text:style-name="Strong_20_Emphasis">Ignorer si contrat en origine</text:span></text:span><text:line-break/>si <text:span text:style-name="Emphasis">coché</text:span> alors tous les bons de réception, affectés à des contrats d’achats, seront ignorés.</text:p>
              </text:list-item>
              <text:list-item>
                <text:p text:style-name="List_20_1_Content"> <text:span text:style-name=""><text:span text:style-name="Strong_20_Emphasis">Complémenté</text:span></text:span><text:line-break/> Filtre sur les bons d'apport complémentés, non complémentés (facturés ou non) ou les deux. (A partir de V22.0)</text:p>
              </text:list-item>
              <text:list-item>
                <text:p text:style-name="List_20_1_Content"> <text:span text:style-name=""><text:span text:style-name="Strong_20_Emphasis">Commentaire préchargé</text:span></text:span><text:line-break/>Commentaires apparaissant dans l'édition de la facture à terme en dessous du “Code tiers - Date de pièce” et faisant appel à un commentaire créé dans la table des commentaires.<text:line-break/></text:p>
              </text:list-item>
              <text:list-item>
                <text:p text:style-name="List_20_1_Content_Last"> <text:span text:style-name=""><text:span text:style-name="Strong_20_Emphasis">Commentaire libre</text:span></text:span><text:line-break/>Commentaires apparaissant dans l'édition de la facture à terme en dessous du “Code tiers - Date de pièce”. Saisir dans ce champ le commentaire à afficher.<text:line-break/><text:line-break/></text:p>
              </text:list-item>
            </text:list>
          </table:table-cell>
        </table:table-row>
      </table:table>
      <text:p text:style-name="Text_20_body">A la validation des paramètres de sélection, <text:span text:style-name="Strong_20_Emphasis">toutes les lignes de Bon d'apport correspondantes aux paramètres de sélection sont présentées</text:span>. <text:line-break/>Elles sont sélectionnées dans leur totalité. L'utilisateur peut alors effectuer une sélection partielle s'il le souhaite.Il faudra relever le <text:span text:style-name="Strong_20_Emphasis">numéro de traitement</text:span> dans la fenêtre de traitement car celui-ci servira à valider ou supprimer un traitement en mode simulation ainsi que pour lancer l’édition des pièces en série, ou le traitement d’archivage et d’envoi des pièces PDF par mail..<text:line-break/><text:line-break/></text:p>
      <text:h text:style-name="Heading_20_4" text:outline-level="4"><text:bookmark-start text:name="__RefHeading___verification_des_factures_15"/><text:bookmark-start text:name="verification_des_factures"/>3.  Vérification des factures<text:bookmark-end text:name="__RefHeading___verification_des_factures_15"/><text:bookmark-end text:name="verification_des_factures"/></text:h>
      <text:p text:style-name="Text_20_body">
Possibilité de vérifier et modifier les factures simulées avant validation finale.</text:p>
      <text:p text:style-name="Text_20_body">Les pièces en simulation apparaissent avec un “$” en début de numéro et sont donc provisoires (modifiables et supprimables) tant qu'elles n'ont pas été validées (révisées).<text:line-break/><text:line-break/></text:p>
      <text:h text:style-name="Heading_20_4" text:outline-level="4"><text:bookmark-start text:name="__RefHeading___validationsuppression_des_factures_simulees_16"/><text:bookmark-start text:name="validationsuppression_des_factures_simulees"/>4.  Validation/Suppression des factures simulées<text:bookmark-end text:name="__RefHeading___validationsuppression_des_factures_simulees_16"/><text:bookmark-end text:name="validationsuppression_des_factures_simulees"/></text:h>
      <text:p text:style-name="Text_20_body">Il est possible de réviser les Factures générées, par :</text:p>
      <text:list text:style-name="List_20_1" text:continue-numbering="false">
        <text:list-item>
          <text:p text:style-name="List_20_1_Content_First"> <text:span text:style-name="Strong_20_Emphasis">Validation manuelle</text:span>  via l'Index → <draw:frame draw:style-name="media" draw:name="1" text:anchor-type="as-char" draw:z-index="1" svg:width="2.6458333333333cm" style:rel-width="100%" svg:height="0.94737903225806cm" style:rel-height="scale"><draw:image xlink:href="Pictures/9484019e04e71f99f04a9d38c2264da8.png" xlink:type="simple" xlink:show="embed" xlink:actuate="onLoad"/></draw:frame> ou suppression de la pièce par le bouton <draw:frame draw:style-name="media" draw:name="2" text:anchor-type="as-char" draw:z-index="2" svg:width="0.52916666666667cm" svg:height="0.72025462962963cm"><draw:image xlink:href="Pictures/eb20ac11ff85a3addfae9023cc5b982f.png" xlink:type="simple" xlink:show="embed" xlink:actuate="onLoad"/></draw:frame></text:p>
        </text:list-item>
        <text:list-item>
          <text:p text:style-name="List_20_1_Content_Last"> <text:span text:style-name="Strong_20_Emphasis">Traitement</text:span> :  Traitement → Sans catégorie → Traitement des pièces simulées</text:p>
        </text:list-item>
      </text:list>
      <text:p text:style-name="Text_20_body"><text:line-break/><text:line-break/></text:p>
      <text:h text:style-name="Heading_20_3" text:outline-level="3"><text:bookmark-start text:name="__RefHeading___exemple_d_application_17"/><text:bookmark-start text:name="exemple_d_application1"/>4. Exemple d'application<text:bookmark-end text:name="__RefHeading___exemple_d_application_17"/><text:bookmark-end text:name="exemple_d_application1"/></text:h>
      <text:h text:style-name="Heading_20_4" text:outline-level="4"><text:bookmark-start text:name="__RefHeading___a._cas_des_frais_de_stockage_18"/><text:bookmark-start text:name="a._cas_des_frais_de_stockage1"/>a. Cas des Frais de Stockage<text:bookmark-end text:name="__RefHeading___a._cas_des_frais_de_stockage_18"/><text:bookmark-end text:name="a._cas_des_frais_de_stockage1"/></text:h>
      <text:p text:style-name="Text_20_body">
Dans ce cas la formule de composition la plus appropriée est alors : <text:a xlink:type="simple" xlink:href="https://wiki.atys.analys-informatique.com/doku.php?id=wiki:docs_en_cours:formule_de_composition#facturation_frais_stockage" text:style-name="Internet_20_link" text:visited-style-name="Visited_20_Internet_20_Link">Facturation_frais_stockage</text:a>.<text:line-break/>
Le composant doit être paramétré de la façon suivante pour les paramètres indispensables, entourés :<text:line-break/>

<text:line-break/>Un exemple de Facture Vente Céréale avec facturation de frais de stockage est présenté et détaillé ci-dessous.  Les frais prennent en compte la période comprise entre la date de reprise et la date de dépôt ou de facturation précédente dans le cas d'une facturation périodique.<text:line-break/><text:line-break/>
<text:line-break/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text:span text:style-name="Strong_20_Emphasis">Exemple d'utilisation :</text:span><text:line-break/>
Le 10/07/2019 : Dépôt de 30T  de Mais Grain <text:line-break/>
Le 15/08/2019 : Reprise de 10T de Mais grain<text:line-break/>
Le 05/09/2019 : Reprise de 10T de Mais grain<text:line-break/>
Le 30/09/2019 : Facturation des Frais de stockage par Traitement de facturation des frais divers.<text:line-break/><text:line-break/>
<text:span text:style-name="Emphasis">Tarif de Frais (renseigné dans la fiche Article Frais) = 1€HT /T/période</text:span></text:p>
          </table:table-cell>
          <table:table-cell office:value-type="string" table:style-name="tablecell"/>
        </table:table-row>
      </table:table>
      <text:p text:style-name="Text_20_body"><text:line-break/><text:line-break/>La Facture de Vente sera la suivante :<text:line-break/><text:line-break/>
<text:line-break/><text:line-break/>
<text:line-break/><text:line-break/></text:p>
      <text:h text:style-name="Heading_20_4" text:outline-level="4"><text:bookmark-start text:name="__RefHeading___b._cas_des_frais_d_approche_19"/><text:bookmark-start text:name="b._cas_des_frais_d_approche1"/>b. Cas des Frais d'Approche<text:bookmark-end text:name="__RefHeading___b._cas_des_frais_d_approche_19"/><text:bookmark-end text:name="b._cas_des_frais_d_approche1"/></text:h>
      <text:p text:style-name="Text_20_body">
Dans ce cas, la formule de composition la plus appropriée est alors : <text:a xlink:type="simple" xlink:href="https://wiki.atys.analys-informatique.com/doku.php?id=wiki:docs_en_cours:formule_de_composition#composition_transport" text:style-name="Internet_20_link" text:visited-style-name="Visited_20_Internet_20_Link">Composition_transport</text:a>
<text:line-break/><text:line-break/></text:p>
      <text:h text:style-name="Heading_20_4" text:outline-level="4"><text:bookmark-start text:name="__RefHeading___b._cas_des_frais_de_sechage_20"/><text:bookmark-start text:name="b._cas_des_frais_de_sechage"/>b. Cas des Frais de séchage<text:bookmark-end text:name="__RefHeading___b._cas_des_frais_de_sechage_20"/><text:bookmark-end text:name="b._cas_des_frais_de_sechage"/></text:h>
      <text:p text:style-name="Text_20_body">
Dans ce cas, la formule de composition la plus appropriée est alors : <text:a xlink:type="simple" xlink:href="https://wiki.atys.analys-informatique.com/doku.php?id=wiki:docs_en_cours:formule_de_composition#facturation_frais_sur_carac" text:style-name="Internet_20_link" text:visited-style-name="Visited_20_Internet_20_Link">Facturation_frais_sur_carac</text:a><text:line-break/>
Le composant doit être paramétré de la façon suivante pour les paramètres indispensables, entourés :<text:line-break/>

<text:line-break/><text:line-break/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16:57</meta:creation-date>
    <dc:creator>Generated</dc:creator>
    <dc:date>2026-08-13T19::16:57</dc:date>
    <dc:language>en-US</dc:language>
    <meta:editing-cycles>1</meta:editing-cycles>
    <meta:editing-duration>PT0S</meta:editing-duration>
    <dc:title>wiki:docs_en_cours:facturation_de_frais_divers</dc:title>
  </office:meta>
</office:document-meta>
</file>