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07f0cbebc8edf246f3aa56b070c0ed.png"/>
  <manifest:file-entry manifest:media-type="image/png" manifest:full-path="Pictures/cae6ed3bd2f7e52d229a5049de6cd3de.png"/>
  <manifest:file-entry manifest:media-type="image/png" manifest:full-path="Pictures/c25e0f85ed1d9b9799126161bd922559.png"/>
  <manifest:file-entry manifest:media-type="image/png" manifest:full-path="Pictures/7875a7c6c64c4d96861df6edf46b35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iche_tiers"/>Date de création : 10/01/20<text:line-break/>
Date de Mise à Jour : 27/11/25<text:line-break/>
Version v25.0<text:line-break/></text:span></text:p>
      <text:p text:style-name="Horizontal_20_Line"/>
      <text:h text:style-name="Heading_20_1" text:outline-level="1"><text:bookmark-start text:name="__RefHeading___fiche_tiers_1"/><text:bookmark-start text:name="fiche_tiers"/>Fiche Tiers<text:bookmark-end text:name="__RefHeading___fiche_tiers_1"/><text:bookmark-end text:name="fiche_tiers"/></text:h>
      <text:p text:style-name="Text_20_body"><text:span text:style-name="Strong_20_Emphasis"><text:span text:style-name=""><text:span text:style-name="">Création du tiers (sécurisation de la fiche) :</text:span></text:span></text:span></text:p>
      <text:list text:style-name="List_20_1" text:continue-numbering="false">
        <text:list-item>
          <text:p text:style-name="List_20_1_Content_First"> Paramétrer le champ <text:span text:style-name="Emphasis"><text:span text:style-name="Strong_20_Emphasis">nom</text:span></text:span> (un code s'ajoute automatiquement)</text:p>
        </text:list-item>
        <text:list-item>
          <text:p text:style-name="List_20_1_Content"> Cocher la(les) <text:span text:style-name="Emphasis"><text:span text:style-name="Strong_20_Emphasis">activité(s)</text:span></text:span> : Céréale/Appro</text:p>
        </text:list-item>
        <text:list-item>
          <text:p text:style-name="List_20_1_Content"> Dans index → <text:span text:style-name="Strong_20_Emphasis">Appro</text:span> → Généralité : paramétrer le <text:span text:style-name="Emphasis"><text:span text:style-name="Strong_20_Emphasis">type de tiers</text:span></text:span></text:p>
        </text:list-item>
        <text:list-item>
          <text:p text:style-name="List_20_1_Content"> Dans index → <text:span text:style-name="Strong_20_Emphasis">Céréale</text:span> → Généralité : paramétrer le <text:span text:style-name="Emphasis"><text:span text:style-name="Strong_20_Emphasis">type de tiers</text:span></text:span></text:p>
        </text:list-item>
        <text:list-item>
          <text:p text:style-name="List_20_1_Content_Last"> <text:span text:style-name="Emphasis"><text:span text:style-name="Strong_20_Emphasis">Valider</text:span></text:span> pour créer la fiche tiers avec les champs obligatoires</text:p>
        </text:list-item>
      </text:list>
      <text:p text:style-name="Text_20_body"><text:line-break/></text:p>
      <text:p text:style-name="Text_20_body">Les champs des fenêtres de sélection, <text:span text:style-name="Strong_20_Emphasis">à renseigner obligatoirement</text:span> pour une bonne utilisation de la fiche tiers, sont indiqués avec un <text:span text:style-name="Strong_20_Emphasis"> * </text:span>.<text:line-break/></text:p>
      <text:p text:style-name="Text_20_body"><text:span text:style-name="Strong_20_Emphasis">Gain de temps</text:span> : dupliquer une fiche déjà créée.  Attention à bien contrôler et modifier les champs récupérés de la fiche précédente (tous ne sont pas récupérés).
<text:line-break/><text:line-break/></text:p>
      <text:h text:style-name="Heading_20_1" text:outline-level="1"><text:bookmark-start text:name="__RefHeading___identification_2"/><text:bookmark-start text:name="identification"/>Identification<text:bookmark-end text:name="__RefHeading___identification_2"/><text:bookmark-end text:name="identification"/></text:h>
      <text:list text:style-name="List_20_1" text:continue-numbering="false">
        <text:list-item>
          <text:p text:style-name="List_20_1_Content_First">   (présent dans la barre bleue d'identification) Permet d'attacher des documents à la fiche tiers .</text:p>
        </text:list-item>
        <text:list-item>
          <text:p text:style-name="List_20_1_Content"> <text:span text:style-name=""><text:span text:style-name="Strong_20_Emphasis">Nom</text:span></text:span><text:line-break/>Nom et prénom du tiers si personne physique ou de la société si personne morale. Privilégier les majuscules.<text:line-break/></text:p>
        </text:list-item>
        <text:list-item>
          <text:p text:style-name="List_20_1_Content"> <text:span text:style-name=""><text:span text:style-name="Strong_20_Emphasis">Civilité</text:span></text:span><text:line-break/>Choix dans la table des civilités : F4 pour lien vers la table et création de la civilité si inexistante (Monsieur , Madame , EI, EARL, GAEC , EARL DE, GAEC DE , SAS , SARL etc…). La civilité paramétrée est placée devant le nom dans les éditions de pièces.</text:p>
        </text:list-item>
        <text:list-item>
          <text:p text:style-name="List_20_1_Content"> <text:span text:style-name=""><text:span text:style-name="Strong_20_Emphasis">Code</text:span></text:span><text:line-break/>Se renseigne automatiquement dès la création de la fiche. Il est modifiable si besoin. Le code est obligatoire lorsque les écritures comptables sont envoyées en mode détaillé dans la comptabilité générale. Dans ce cas ce code doit être rigoureusement le même que celui du tiers individuel dans la comptabilité générale de destination. Ce champ deviendra non modifiable dès que les premières pièces financières seront créées.<text:line-break/></text:p>
        </text:list-item>
        <text:list-item>
          <text:p text:style-name="List_20_1_Content_Last"> <text:span text:style-name=""><text:span text:style-name="Strong_20_Emphasis">Activité</text:span></text:span><text:line-break/>CEREALE  ,  APPRO  : Cocher une ou deux activités suivant les besoins, mais au moins une obligatoirement.<text:line-break/></text:p>
        </text:list-item>
      </text:list>
      <text:p text:style-name="Text_20_body"><text:line-break/></text:p>
      <text:h text:style-name="Heading_20_1" text:outline-level="1"><text:bookmark-start text:name="__RefHeading___contact_3"/><text:bookmark-start text:name="contact"/>Contact<text:bookmark-end text:name="__RefHeading___contact_3"/><text:bookmark-end text:name="contact"/></text:h>
      <text:p text:style-name="Text_20_body">Dans cette partie, on trouvera toutes les informations relatives aux <text:span text:style-name="Strong_20_Emphasis">différents contacts</text:span> de la société (responsables, coordonnées, …).
</text:p>
      <text:h text:style-name="Heading_20_3" text:outline-level="3"><text:bookmark-start text:name="__RefHeading___information_de_recherche_4"/><text:bookmark-start text:name="information_de_recherche"/>Information de Recherche<text:bookmark-end text:name="__RefHeading___information_de_recherche_4"/><text:bookmark-end text:name="information_de_recherche"/></text:h>
      <text:p text:style-name="Text_20_body">
 <text:span text:style-name="Emphasis">Conseil</text:span> : Saisir toutes informations permettant de rechercher le tiers (nom, prénom, code, civilité, commune, code postal, ATC,  etc…)<text:line-break/></text:p>
      <text:h text:style-name="Heading_20_3" text:outline-level="3"><text:bookmark-start text:name="__RefHeading___adresses_collection_5"/><text:bookmark-start text:name="adresses_collection"/>Adresses (collection)<text:bookmark-end text:name="__RefHeading___adresses_collection_5"/><text:bookmark-end text:name="adresses_collection"/></text:h>
      <text:p text:style-name="Text_20_body">
Utiliser les boutons à droite pour ajouter, valider, supprimer les éléments saisis dans la ligne de collection.</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Renseigner le type d'adresse et l'adresse complète. Paramétrer <text:span text:style-name="Strong_20_Emphasis">obligatoirement une adresse par défaut</text:span>.</text:p>
                <text:list text:style-name="List_20_1">
                  <text:list-item>
                    <text:p text:style-name="List_20_1_Content"> <text:span text:style-name=""><text:span text:style-name="Strong_20_Emphasis">Type :</text:span></text:span> choisir le type d’adresse : Liv &amp; Fac , Livraison , Facturation , Administrative (envoi des factures à une autre adresse admin, sert pour l'édition des enveloppes).Dans la collection, les adresses de type <text:span text:style-name="Emphasis">livraison</text:span> seront en rouge, <text:span text:style-name="Emphasis">facturation</text:span> en bleu, <text:span text:style-name="Emphasis">liv/fac</text:span> en vert et <text:span text:style-name="Emphasis">administrative</text:span> en noir.</text:p>
                  </text:list-item>
                  <text:list-item>
                    <text:p text:style-name="List_20_1_Content"> <text:span text:style-name=""><text:span text:style-name="Strong_20_Emphasis">Nom :</text:span></text:span> Si besoin, renseigner un nom pour l'adresse (à titre informatif uniquement)</text:p>
                  </text:list-item>
                  <text:list-item>
                    <text:p text:style-name="List_20_1_Content"> <text:span text:style-name=""><text:span text:style-name="Strong_20_Emphasis">Adresse :</text:span></text:span> saisir toutes informations concernant l’adresse hormis le code postal et la ville</text:p>
                  </text:list-item>
                  <text:list-item>
                    <text:p text:style-name="List_20_1_Content"> <text:span text:style-name=""><text:span text:style-name="Strong_20_Emphasis">Code postal , Ville :</text:span></text:span> choix dans la table des <text:span text:style-name="Emphasis">Codes Postaux</text:span>. Si inexistant F4 pour lien vers la table et création de la ville et son code postal rattachée au pays correspondant.</text:p>
                  </text:list-item>
                </text:list>
              </text:list-item>
              <text:list-item>
                <text:p text:style-name="List_20_1_Content"> <text:span text:style-name=""><text:span text:style-name="Strong_20_Emphasis">Axe de livraison</text:span></text:span><text:line-break/>Choix dans la table des <text:span text:style-name="Emphasis">Axes de Livraison</text:span>. Indiquer un axe de livraison par adresse de Livraison ou Liv&amp;Fac.<text:line-break/> Les axes de livraison sont utilisés dans les états de <text:a xlink:type="simple" xlink:href="https://wiki.atys.analys-informatique.com/doku.php?id=wiki:editions:catalog:logistique_preparationlivraisons" text:style-name="Internet_20_link" text:visited-style-name="Visited_20_Internet_20_Link">préparation de livraison</text:a> : rassemblement de toutes les commandes des clients situés sur un même axe, que chaque entreprise aura prédéfini.</text:p>
              </text:list-item>
              <text:list-item>
                <text:p text:style-name="List_20_1_Content"> <text:span text:style-name=""><text:span text:style-name="Strong_20_Emphasis">Niveau de livraison</text:span></text:span><text:line-break/>0 livraison la plus prioritaire, puis 1, etc…</text:p>
              </text:list-item>
              <text:list-item>
                <text:p text:style-name="List_20_1_Content"> <text:span text:style-name=""><text:span text:style-name="Strong_20_Emphasis">Code GLN</text:span></text:span><text:line-break/>Utile pour les échanges de données informatisées (EDI).</text:p>
              </text:list-item>
              <text:list-item>
                <text:p text:style-name="List_20_1_Content"> <text:span text:style-name=""><text:span text:style-name="Strong_20_Emphasis">Code et niveau INCOTERM</text:span></text:span><text:line-break/>Codification utilisée pour la gestion de la Déclaration d'Echange de Biens (DEB).</text:p>
              </text:list-item>
              <text:list-item>
                <text:p text:style-name="List_20_1_Content_Last"> <text:span text:style-name=""><text:span text:style-name="Strong_20_Emphasis">Notes</text:span></text:span><text:line-break/>Champ disponible pour renseigner des informations concernant l'adresse du Tiers.</text:p>
              </text:list-item>
            </text:list>
            <text:p text:style-name="Text_20_body"><text:span text:style-name="Strong_20_Emphasis">Valider l’enregistrement dans la collection</text:span>.<text:line-break/><text:line-break/><text:line-break/></text:p>
          </table:table-cell>
        </table:table-row>
      </table:table>
      <text:h text:style-name="Heading_20_3" text:outline-level="3"><text:bookmark-start text:name="__RefHeading___responsables_collection_6"/><text:bookmark-start text:name="responsables_collection"/>Responsables (collection)<text:bookmark-end text:name="__RefHeading___responsables_collection_6"/><text:bookmark-end text:name="responsables_collection"/></text:h>
      <text:p text:style-name="Text_20_body">
<draw:frame draw:style-name="media" draw:name="0" text:anchor-type="as-char" draw:z-index="0" svg:width="0.52916666666667cm" svg:height="0.52916666666667cm"><draw:image xlink:href="Pictures/c307f0cbebc8edf246f3aa56b070c0ed.png" xlink:type="simple" xlink:show="embed" xlink:actuate="onLoad"/></draw:frame> <text:a xlink:type="simple" xlink:href="https://wiki.atys.analys-informatique.com/doku.php?id=wiki:docs_en_cours:videos_environnement_atysxe#collections" text:style-name="Internet_20_link" text:visited-style-name="Visited_20_Internet_20_Link">Vidéo tuto sur l'utilisation des collections</text:a><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line-break/><text:line-break/><text:line-break/><text:line-break/>
<text:line-break/><text:line-break/></text:p>
            <text:p text:style-name="Text_20_body">Lorsque l'on crée une <text:span text:style-name="Strong_20_Emphasis">adresse mail par défaut</text:span> pour un contact, cela <text:span text:style-name="Strong_20_Emphasis">remplit automatiquement le « Code extranet »</text:span> avec cette adresse mail sauf s’il y a déjà quelque chose de renseigné pour le « Code extranet ».<text:line-break/><text:line-break/>
Lorsque l'on <text:span text:style-name="Strong_20_Emphasis">modifie l’adresse mail par défaut</text:span> du contact et que <text:span text:style-name="Strong_20_Emphasis">celle-ci est également son « Code extranet »</text:span> alors la modification de l’adresse mail entrainera la modification du « Code extranet » également.</text:p>
          </table:table-cell>
          <table:table-cell office:value-type="string" table:style-name="tablecell">
            <text:p text:style-name="tablealignleft">Paramétrer un ou plusieurs responsables afin d’attribuer à chacun, une ou plusieurs coordonnées de communication (téléphone, fax, email, portable). <text:span text:style-name="Strong_20_Emphasis">Paramétrer un responsable par défaut par activité</text:span>.</text:p>
            <text:p text:style-name="Text_20_body"><text:span text:style-name="Strong_20_Emphasis">Double clic dans le champ <text:span text:style-name="Emphasis">Nom-Prénom</text:span></text:span> permet de récupérer, en automatique, les éléments saisis dans le champ <text:span text:style-name="Emphasis">nom</text:span> de la rubrique <text:span text:style-name="Emphasis">Identification</text:span>.</text:p>
            <text:list text:style-name="List_20_1" text:continue-numbering="false">
              <text:list-item>
                <text:p text:style-name="List_20_1_Content_First"> <text:span text:style-name=""><text:span text:style-name="Strong_20_Emphasis">Coordonnées (collection)</text:span></text:span><text:line-break/><text:span text:style-name="Plugin_Wrap_Span_Emphasised">Sélectionner un responsable</text:span> puis utiliser le bouton ajout :</text:p>
                <text:list text:style-name="List_20_1">
                  <text:list-item>
                    <text:p text:style-name="List_20_1_Content"> Choisir le type de communication dans la liste, saisir le numéro ou l’adresse mail dans la case référence. Dès lors qu'un type de communication est référencé au moins une fois, paramétrer obligatoirement une <text:span text:style-name="Strong_20_Emphasis">coordonnée par défaut et par type de communication</text:span>. </text:p>
                  </text:list-item>
                  <text:list-item>
                    <text:p text:style-name="List_20_1_Content"> Lors du choix du type communication <text:span text:style-name="Strong_20_Emphasis">Email</text:span>, 4 champs à cocher sont présentés. Cocher ces champs permet l’utilisation de la dématérialisation de document selon le type » (même si ce mail n’est pas « par défaut ») :</text:p>
                    <text:list text:style-name="List_20_1">
                      <text:list-item>
                        <text:p text:style-name="List_20_1_Content"> envoi doc./prévisions : Commandes, pré commandes, contrats, devis.</text:p>
                      </text:list-item>
                      <text:list-item>
                        <text:p text:style-name="List_20_1_Content"> envoi doc./livraisons : Pièces de mouvement.</text:p>
                      </text:list-item>
                      <text:list-item>
                        <text:p text:style-name="List_20_1_Content"> envoi doc./réalisés : Factures achat/vente, avoirs achat/vente.</text:p>
                      </text:list-item>
                      <text:list-item>
                        <text:p text:style-name="List_20_1_Content_Last"> envoi doc./marché financier : Pièces du MATIF.<text:line-break/></text:p>
                      </text:list-item>
                    </text:list>
                  </text:list-item>
                </text:list>
              </text:list-item>
            </text:list>
            <text:p text:style-name="Text_20_body"><text:span text:style-name="Strong_20_Emphasis">Ctrl+clic sur l’adresse mail</text:span> du tiers (dans la collection) permet d'envoyer directement un email au tiers depuis votre client de messagerie (Outlook, Thunderbird, …).<text:line-break/><text:line-break/><text:line-break/></text:p>
          </table:table-cell>
        </table:table-row>
      </table:table>
      <text:h text:style-name="Heading_20_1" text:outline-level="1"><text:bookmark-start text:name="__RefHeading___parametres_7"/><text:bookmark-start text:name="parametres"/>Paramètres<text:bookmark-end text:name="__RefHeading___parametres_7"/><text:bookmark-end text:name="parametres"/></text:h>
      <text:p text:style-name="Text_20_body">Dans cette partie, on pourra renseigner les informations administratives et techniques, ainsi que les identifiants du tiers (fidélité, extranet,…).
</text:p>
      <text:h text:style-name="Heading_20_3" text:outline-level="3"><text:bookmark-start text:name="__RefHeading___administratif_8"/><text:bookmark-start text:name="administratif"/>Administratif<text:bookmark-end text:name="__RefHeading___administratif_8"/><text:bookmark-end text:name="administratif"/></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Entité de rattachement</text:span></text:span><text:line-break/>permet de rattacher le tiers à une entité Administrative, Géographique ou Site. Si rattachement à une entité alors le tiers ne sera accessible que sur cette entité ainsi que ses entités parentes et enfants. Si le champ est vide alors le tiers sera visible sur l’ensemble de la base.</text:p>
              </text:list-item>
              <text:list-item>
                <text:p text:style-name="List_20_1_Content"> <text:span text:style-name=""><text:span text:style-name="Strong_20_Emphasis">Intracommunautaire</text:span></text:span><text:line-break/>N° Identifiant TVA du Tiers, à <text:span text:style-name="Strong_20_Emphasis">remplir impérativement</text:span>.</text:p>
              </text:list-item>
              <text:list-item>
                <text:p text:style-name="List_20_1_Content"> <text:span text:style-name=""><text:span text:style-name="Strong_20_Emphasis">Code NAF</text:span></text:span><text:line-break/>facultatif.</text:p>
              </text:list-item>
              <text:list-item>
                <text:p text:style-name="List_20_1_Content_Last"> <text:span text:style-name=""><text:span text:style-name="Strong_20_Emphasis">Code SIRET</text:span></text:span><text:line-break/>Obligatoire dans le cadre de la facturation électronique et pour les apporteurs de céréales.</text:p>
              </text:list-item>
            </text:list>
            <text:p text:style-name="Text_20_body"><text:line-break/><text:line-break/><text:line-break/></text:p>
          </table:table-cell>
        </table:table-row>
      </table:table>
      <text:h text:style-name="Heading_20_3" text:outline-level="3"><text:bookmark-start text:name="__RefHeading___technique_9"/><text:bookmark-start text:name="technique"/>Technique<text:bookmark-end text:name="__RefHeading___technique_9"/><text:bookmark-end text:name="technique"/></text:h>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Code barre / GLN</text:span></text:span><text:line-break/>Identification du tiers dans le cadre d'échange de données informatisées (EDI)</text:p>
              </text:list-item>
              <text:list-item>
                <text:p text:style-name="List_20_1_Content"> <text:span text:style-name=""><text:span text:style-name="Strong_20_Emphasis">Adhérent</text:span></text:span><text:line-break/>Concerne les coopératives, pour les tiers possédant du capital social au sein de la coopérative.<text:line-break/></text:p>
                <text:list text:style-name="List_20_1">
                  <text:list-item>
                    <text:p text:style-name="List_20_1_Content"> Si le tiers est une <text:span text:style-name="Emphasis">société</text:span> alors choisir <text:span text:style-name="Emphasis">Adhérent personne morale</text:span>.</text:p>
                  </text:list-item>
                  <text:list-item>
                    <text:p text:style-name="List_20_1_Content"> Si le tiers est une <text:span text:style-name="Emphasis">personne</text:span> alors choisir <text:span text:style-name="Emphasis">Adhérent personne physique</text:span>.</text:p>
                  </text:list-item>
                </text:list>
              </text:list-item>
              <text:list-item>
                <text:p text:style-name="List_20_1_Content"> <text:span text:style-name=""><text:span text:style-name="Strong_20_Emphasis">Nombre de sociétaires</text:span></text:span><text:line-break/>si Adhérent personne morale alors indiquer le nombre de sociétaires présents dans sa société.</text:p>
              </text:list-item>
              <text:list-item>
                <text:p text:style-name="List_20_1_Content"> <text:span text:style-name=""><text:span text:style-name="Strong_20_Emphasis">Actif</text:span></text:span><text:line-break/><text:span text:style-name="Emphasis">Coché par défaut</text:span>. Peut être décoché pour ne plus présenter le tiers dans les listes de tiers proposés dans les pièces. Un Tiers peut être <text:span text:style-name="Strong_20_Emphasis">desactivé</text:span> si son encours est égal à 0 et si aucune pièce le concernant n'est en cours. Le code et le nom sont alors affichés en rouge à l'appel du tiers, s'il est inactif.</text:p>
              </text:list-item>
              <text:list-item>
                <text:p text:style-name="List_20_1_Content"> <text:span text:style-name=""><text:span text:style-name="Strong_20_Emphasis">Tiers interne</text:span></text:span><text:line-break/><text:span text:style-name="Emphasis">A cocher</text:span> dans le cadre de l'auto-facturation inter-activité.</text:p>
              </text:list-item>
              <text:list-item>
                <text:p text:style-name="List_20_1_Content"> <text:span text:style-name=""><text:span text:style-name="Strong_20_Emphasis">Débutant - jusqu'au …</text:span></text:span><text:line-break/>Si <text:span text:style-name="Emphasis">coché</text:span> alors possibilité de renseigner la date de fin de validité du statut de “jeune agriculteur”.<text:line-break/>Il faut alors créer des états permettant d’extraire les informations en fonction de ce critère. La date peut apparaître dans la saisie des pièces. On pourrait alors créer des formules, pour des prix différents, si jeune agriculteur.</text:p>
              </text:list-item>
              <text:list-item>
                <text:p text:style-name="List_20_1_Content"> <text:span text:style-name=""><text:span text:style-name="Strong_20_Emphasis">Warrant</text:span></text:span><text:line-break/>Si un warrant a été déposé au tribunal de commerce pour ce tiers le préciser ici et penser à lui mettre un mode de paiement qui évitera de créer en automatique tout titre de paiement (chèque, virement ou autre) car, même si le champs évoqué est activé, le paiement au tiers N’EST PAS BLOQUE. </text:p>
              </text:list-item>
              <text:list-item>
                <text:p text:style-name="List_20_1_Content"> <text:span text:style-name=""><text:span text:style-name="Strong_20_Emphasis">Warrant interne</text:span></text:span><text:line-break/>Ce champs n’a pas  d’incidence dans les traitements ou les éditions, son seul intérêt est d’informer si le warrant est fait par l’entreprise ou par un tiers extérieur.</text:p>
                <text:list text:style-name="List_20_1">
                  <text:list-item>
                    <text:p text:style-name="List_20_1_Content"> Si <text:span text:style-name="Emphasis">coché</text:span> : le warrant a été déposé par la société.</text:p>
                  </text:list-item>
                  <text:list-item>
                    <text:p text:style-name="List_20_1_Content"> Si <text:span text:style-name="Emphasis">décoché</text:span> : le warrant a été déposé par une autre société.</text:p>
                  </text:list-item>
                </text:list>
              </text:list-item>
              <text:list-item>
                <text:p text:style-name="List_20_1_Content"> <text:span text:style-name=""><text:span text:style-name="Strong_20_Emphasis">CHORUS</text:span></text:span> (à partir de la version V21.1)<text:line-break/><text:span text:style-name="Emphasis">A cocher</text:span> pour les Tiers concernés par le portail CHORUS.<text:line-break/>Si <text:span text:style-name="Emphasis">coché</text:span>, les 3 champs suivants sont débloqués et doivent être renseignés. Ils s'imprimeront (et resteront alors modifiables) dans les entêtes de factures de vente Appro, accompagnés du N° SIRET du Tiers  :</text:p>
                <text:list text:style-name="List_20_1">
                  <text:list-item>
                    <text:p text:style-name="List_20_1_Content"> N° Engagement</text:p>
                  </text:list-item>
                  <text:list-item>
                    <text:p text:style-name="List_20_1_Content"> N° de marché</text:p>
                  </text:list-item>
                  <text:list-item>
                    <text:p text:style-name="List_20_1_Content_Last"> Code service</text:p>
                  </text:list-item>
                </text:list>
              </text:list-item>
            </text:list>
            <text:p text:style-name="Text_20_body"><text:line-break/><text:line-break/><text:line-break/></text:p>
          </table:table-cell>
        </table:table-row>
      </table:table>
      <text:h text:style-name="Heading_20_3" text:outline-level="3"><text:bookmark-start text:name="__RefHeading___centre_de_gestion_10"/><text:bookmark-start text:name="centre_de_gestion"/>Centre de gestion<text:bookmark-end text:name="__RefHeading___centre_de_gestion_10"/><text:bookmark-end text:name="centre_de_gestion"/></text:h>
      <text:p text:style-name="Text_20_body">
Pour l'externalisation des comptes par EDI.<text:line-break/>Si <text:span text:style-name="Emphasis">coché</text:span>, la référence à indiquer est le numéro du client au centre de gestion.<text:line-break/><text:line-break/><text:line-break/></text:p>
      <text:h text:style-name="Heading_20_3" text:outline-level="3"><text:bookmark-start text:name="__RefHeading___fidelite_11"/><text:bookmark-start text:name="fidelite"/>Fidélité<text:bookmark-end text:name="__RefHeading___fidelite_11"/><text:bookmark-end text:name="fidelite"/></text:h>
      <text:p text:style-name="Text_20_body">
 A <text:span text:style-name="Emphasis">cocher et remplir</text:span> si le client possède une carte de fidélité magasin. La date de naissance permettra de gérer des points de fidélité à sa date anniversaire.<text:line-break/><text:line-break/><text:line-break/></text:p>
      <text:h text:style-name="Heading_20_3" text:outline-level="3"><text:bookmark-start text:name="__RefHeading___extranet_12"/><text:bookmark-start text:name="extranet"/>Extranet<text:bookmark-end text:name="__RefHeading___extranet_12"/><text:bookmark-end text:name="extranet"/></text:h>
      <text:p text:style-name="Text_20_body">
 A <text:span text:style-name="Emphasis">remplir</text:span> si l’organisme stockeur a un site extranet et si le tiers adhère au site extranet<text:line-break/>
Code limité à 20 caractères alphanumériques, sans caractères spéciaux (pas d'adresse mail possible). <text:line-break/><text:line-break/><text:line-break/></text:p>
      <text:h text:style-name="Heading_20_3" text:outline-level="3"><text:bookmark-start text:name="__RefHeading___supplement_pour_les_versions_pro_ou_expert_13"/><text:bookmark-start text:name="supplement_pour_les_versions_pro_ou_expert"/>Supplément (pour les versions Pro ou Expert)<text:bookmark-end text:name="__RefHeading___supplement_pour_les_versions_pro_ou_expert_13"/><text:bookmark-end text:name="supplement_pour_les_versions_pro_ou_expert"/></text:h>
      <text:p text:style-name="Text_20_body">
 Vide de base mais sert à paramétrer des champs non prévus (ex : surface cultivable, etc …). Pour compléter la base de données, double-cliquer dans l'espace <text:span text:style-name="Emphasis">supplément</text:span> et renseigner :</text:p>
      <text:list text:style-name="List_20_1" text:continue-numbering="false">
        <text:list-item>
          <text:p text:style-name="List_20_1_Content_First"> <text:span text:style-name=""><text:span text:style-name="Strong_20_Emphasis">Nom du champ</text:span></text:span><text:line-break/>sans accent, ni espace</text:p>
        </text:list-item>
        <text:list-item>
          <text:p text:style-name="List_20_1_Content_Last"> <text:span text:style-name=""><text:span text:style-name="Strong_20_Emphasis">Commentaire</text:span></text:span><text:line-break/>apparaît dans la bulle visible quand on clique dessus. <text:line-break/></text:p>
        </text:list-item>
      </text:list>
      <text:p text:style-name="Text_20_body"><text:line-break/><text:line-break/></text:p>
      <text:h text:style-name="Heading_20_1" text:outline-level="1"><text:bookmark-start text:name="__RefHeading___comptabilite_14"/><text:bookmark-start text:name="comptabilite"/>Comptabilité<text:bookmark-end text:name="__RefHeading___comptabilite_14"/><text:bookmark-end text:name="comptabilite"/></text:h>
      <text:p text:style-name="Text_20_body">Ce paragraphe permet de renseigner les coordonnées bancaires du Tiers, nécessaires pour les paiements/règlements.
<text:line-break/><text:line-break/></text:p>
      <text:h text:style-name="Heading_20_3" text:outline-level="3"><text:bookmark-start text:name="__RefHeading___generalite_15"/><text:bookmark-start text:name="generalite"/>Généralité<text:bookmark-end text:name="__RefHeading___generalite_15"/><text:bookmark-end text:name="generalite"/></text:h>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Ed. relevé compte</text:span></text:span><text:line-break/><text:span text:style-name="Emphasis">A cocher</text:span> pour permettre l'<text:a xlink:type="simple" xlink:href="https://wiki.atys.analys-informatique.com/doku.php?id=wiki:editions:catalog:relevecompteinterets" text:style-name="Internet_20_link" text:visited-style-name="Visited_20_Internet_20_Link">édition de relevés de compte</text:a>.</text:p>
              </text:list-item>
              <text:list-item>
                <text:p text:style-name="List_20_1_Content"> <text:span text:style-name=""><text:span text:style-name="Strong_20_Emphasis">Dernier lettrage</text:span></text:span><text:line-break/>Se remplit automatiquement.</text:p>
              </text:list-item>
              <text:list-item>
                <text:p text:style-name="List_20_1_Content"> <text:span text:style-name=""><text:span text:style-name="Strong_20_Emphasis">Edition relance</text:span></text:span><text:line-break/><text:span text:style-name="Emphasis">A cocher</text:span> pour permettre l'<text:a xlink:type="simple" xlink:href="https://wiki.atys.analys-informatique.com/doku.php?id=wiki:editions:catalog:comptaauxilliaire_relancesclients" text:style-name="Internet_20_link" text:visited-style-name="Visited_20_Internet_20_Link">édition de relance</text:a>.</text:p>
              </text:list-item>
              <text:list-item>
                <text:p text:style-name="List_20_1_Content_Last"> <text:span text:style-name=""><text:span text:style-name="Strong_20_Emphasis">Niveau et date</text:span></text:span><text:line-break/>Champ incrémenté par la gestion des relances clients.</text:p>
              </text:list-item>
            </text:list>
            <text:p text:style-name="Text_20_body">Edition des relances clients

<text:line-break/><text:line-break/></text:p>
          </table:table-cell>
        </table:table-row>
      </table:table>
      <text:h text:style-name="Heading_20_3" text:outline-level="3"><text:bookmark-start text:name="__RefHeading___comptes_bancaires_collection_16"/><text:bookmark-start text:name="comptes_bancaires_collection"/>Comptes bancaires (collection)<text:bookmark-end text:name="__RefHeading___comptes_bancaires_collection_16"/><text:bookmark-end text:name="comptes_bancaires_collection"/></text:h>
      <text:p text:style-name="Text_20_body">
Paramétrer un ou plusieurs RIB pour le tiers avec <text:span text:style-name="Strong_20_Emphasis">un RIB obligatoirement coché par défaut</text:span><text:line-break/><text:line-break/></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Par défaut</text:span></text:span><text:line-break/>A cocher pour la <text:span text:style-name="Emphasis">banque qui sera injectée en automatique dans le pied des pièces</text:span> à la création de ces dernières.</text:p>
              </text:list-item>
              <text:list-item>
                <text:p text:style-name="List_20_1_Content"> <text:span text:style-name=""><text:span text:style-name="Strong_20_Emphasis">Sur Place</text:span></text:span><text:line-break/>Ignorer ce champ car paramètre non utilisé</text:p>
              </text:list-item>
              <text:list-item>
                <text:p text:style-name="List_20_1_Content"> <text:span text:style-name=""><text:span text:style-name="Strong_20_Emphasis">Pays</text:span></text:span><text:line-break/>Choix dans la table <text:span text:style-name="Emphasis">Pays</text:span>. <text:span text:style-name="Strong_20_Emphasis">Obligatoire</text:span> pour la gestion des fichiers bancaires au format SEPA. Gère le formatage de la référence bancaire.</text:p>
              </text:list-item>
              <text:list-item>
                <text:p text:style-name="List_20_1_Content"> <text:span text:style-name=""><text:span text:style-name="Strong_20_Emphasis">Domiciliation</text:span></text:span><text:line-break/>Nom de la banque et ville de l’agence.</text:p>
              </text:list-item>
              <text:list-item>
                <text:p text:style-name="List_20_1_Content"> <text:span text:style-name=""><text:span text:style-name="Strong_20_Emphasis">Rappel d’une agence</text:span></text:span><text:line-break/>Choix dans table <text:span text:style-name="Emphasis">Agence Bancaire</text:span> pour associer un compte bancaire de l’entreprise dans une fiche tiers (pour les règlements par virement).</text:p>
              </text:list-item>
              <text:list-item>
                <text:p text:style-name="List_20_1_Content"> <text:span text:style-name=""><text:span text:style-name="Strong_20_Emphasis">Clé IBAN</text:span></text:span><text:line-break/><text:span text:style-name="Strong_20_Emphasis">Obligatoire</text:span> pour la gestion des fichiers bancaires au format SEPA.</text:p>
              </text:list-item>
              <text:list-item>
                <text:p text:style-name="List_20_1_Content"> <text:span text:style-name=""><text:span text:style-name="Strong_20_Emphasis">Référence du compte</text:span></text:span><text:line-break/>N° compte bancaire.</text:p>
              </text:list-item>
              <text:list-item>
                <text:p text:style-name="List_20_1_Content"> <text:span text:style-name=""><text:span text:style-name="Strong_20_Emphasis">BIC (Code SWIFT)</text:span></text:span><text:line-break/>Obligatoire pour la gestion des fichiers bancaires au format SEPA.</text:p>
              </text:list-item>
              <text:list-item>
                <text:p text:style-name="List_20_1_Content"> <text:span text:style-name=""><text:span text:style-name="Strong_20_Emphasis">Devise</text:span></text:span><text:line-break/>Choix de la  devise du compte dans la table des <text:span text:style-name="Emphasis">devises</text:span>. En général EURO sauf si gestion multi-devises du dossier.</text:p>
              </text:list-item>
              <text:list-item>
                <text:p text:style-name="List_20_1_Content"> <text:span text:style-name=""><text:span text:style-name="Strong_20_Emphasis">Référence du Mandat</text:span></text:span><text:line-break/>N° du RUM en cours de validité signé avec le tiers qui sera injecté dans les fichiers bancaires au format SEPA.</text:p>
              </text:list-item>
              <text:list-item>
                <text:p text:style-name="List_20_1_Content"> <text:span text:style-name=""><text:span text:style-name="Strong_20_Emphasis">Date du Mandat</text:span></text:span><text:line-break/>Date du RUM en cours de validité.</text:p>
              </text:list-item>
              <text:list-item>
                <text:p text:style-name="List_20_1_Content"> <text:span text:style-name=""><text:span text:style-name="Strong_20_Emphasis">Référence du Mandat précédent</text:span></text:span><text:line-break/>N° du RUM précédent le RUM en cours. </text:p>
              </text:list-item>
              <text:list-item>
                <text:p text:style-name="List_20_1_Content"> <text:span text:style-name=""><text:span text:style-name="Strong_20_Emphasis">Entité de rattachement</text:span></text:span><text:line-break/>Renseigner une entité pour que le compte bancaire y soit rattaché.</text:p>
              </text:list-item>
              <text:list-item>
                <text:p text:style-name="List_20_1_Content"> <text:span text:style-name=""><text:span text:style-name="Strong_20_Emphasis">Activité </text:span></text:span><text:line-break/>Sélectionner, si besoin, Appro ou Céréale.  </text:p>
              </text:list-item>
              <text:list-item>
                <text:p text:style-name="List_20_1_Content"> <text:span text:style-name=""><text:span text:style-name="Strong_20_Emphasis">Type règlement</text:span></text:span><text:line-break/>Sélectionné le type de règlement (espèces, chèque, etc…) associé à ce compte bancaire.</text:p>
              </text:list-item>
              <text:list-item>
                <text:p text:style-name="List_20_1_Content"> <text:span text:style-name=""><text:span text:style-name="Strong_20_Emphasis">Type opération</text:span></text:span><text:line-break/>Sélectionné le type d'opération (achat, vente ou les 2) associé à ce compte bancaire.<text:line-break/>Ces deux informations (type de règlement et d'opération) permettent de faire remonter le bon RIB en pied de facture.</text:p>
              </text:list-item>
              <text:list-item>
                <text:p text:style-name="List_20_1_Content"> <text:span text:style-name=""><text:span text:style-name="Strong_20_Emphasis">Modèle d’écriture</text:span></text:span><text:line-break/>Modèle d’écriture à associer UNIQUEMENT si le RIB est utilisé dans la saisie d’une pièce d’acompte bancaire dans le cadre de la gestion des prêts avance récolte.</text:p>
              </text:list-item>
              <text:list-item>
                <text:p text:style-name="List_20_1_Content_Last"> <text:span text:style-name=""><text:span text:style-name="Strong_20_Emphasis">Bque sélection paiemt auto</text:span></text:span><text:line-break/><text:span text:style-name="Emphasis">A cocher</text:span> pour paramétrer une <text:span text:style-name="Strong_20_Emphasis">banque du Négoce ou de la Coopérative</text:span> à partir de laquelle les paiements automatiques seront faits. Banque à choisir lors du lancement du traitement de paiement automatique (champ <text:span text:style-name="Emphasis">Compte bancaire sélection céréale</text:span>), afin de filtrer dans la séquence uniquement les tiers auxquels est rattachée cette banque.</text:p>
              </text:list-item>
            </text:list>
            <text:p text:style-name="Text_20_body"><text:line-break/></text:p>
          </table:table-cell>
        </table:table-row>
      </table:table>
      <text:h text:style-name="Heading_20_1" text:outline-level="1"><text:bookmark-start text:name="__RefHeading___affaire_17"/><text:bookmark-start text:name="affaire"/>Affaire<text:bookmark-end text:name="__RefHeading___affaire_17"/><text:bookmark-end text:name="affaire"/></text:h>
      <text:p text:style-name="Text_20_body">
Collection pour le paramétrage des affaires.</text:p>
      <text:p text:style-name="Text_20_body">La gestion des affaires doit être précédée d'une formation adaptée<text:line-break/><text:line-break/></text:p>
      <text:h text:style-name="Heading_20_1" text:outline-level="1"><text:bookmark-start text:name="__RefHeading___taxe_non_calculee_collection_18"/><text:bookmark-start text:name="taxe_non_calculee_collection"/>Taxe non calculée (collection)<text:bookmark-end text:name="__RefHeading___taxe_non_calculee_collection_18"/><text:bookmark-end text:name="taxe_non_calculee_collection"/></text:h>
      <text:p text:style-name="Text_20_body">
Possibilité de paramétrer une ou plusieurs taxes diverses, non calculées pour le tiers. Permet d'annuler une taxe spécifique pour ce tiers en particulier.<text:line-break/><text:line-break/></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Date début… Date fin…</text:span></text:span><text:line-break/>Renseigner la période pour laquelle la taxe ne doit pas s'appliquer.</text:p>
              </text:list-item>
              <text:list-item>
                <text:p text:style-name="List_20_1_Content_Last"> <text:span text:style-name=""><text:span text:style-name="Strong_20_Emphasis">Taxe</text:span></text:span><text:line-break/>Sélectionner la taxe qui ne doit pas être appliquée pour ce Tiers</text:p>
              </text:list-item>
            </text:list>
          </table:table-cell>
        </table:table-row>
      </table:table>
      <text:p text:style-name="Text_20_body"><text:line-break/><text:line-break/><text:line-break/></text:p>
      <text:h text:style-name="Heading_20_1" text:outline-level="1"><text:bookmark-start text:name="__RefHeading___piece_non_autorisee_collection_19"/><text:bookmark-start text:name="piece_non_autorisee_collection"/>Pièce non autorisée (collection)<text:bookmark-end text:name="__RefHeading___piece_non_autorisee_collection_19"/><text:bookmark-end text:name="piece_non_autorisee_collection"/></text:h>
      <text:p text:style-name="Text_20_body">
Possibilité de paramétrer un ou plusieurs types de pièce interdits pour le tiers. <text:line-break/><text:line-break/><text:line-break/></text:p>
      <text:h text:style-name="Heading_20_1" text:outline-level="1"><text:bookmark-start text:name="__RefHeading___atc_collection_20"/><text:bookmark-start text:name="atc_collection"/>ATC (collection)<text:bookmark-end text:name="__RefHeading___atc_collection_20"/><text:bookmark-end text:name="atc_collection"/></text:h>
      <text:p text:style-name="Text_20_body">Permet le paramétrage d’ATC différents par groupe articles (facultatif).</text:p>
      <text:list text:style-name="List_20_1" text:continue-numbering="false">
        <text:list-item>
          <text:p text:style-name="List_20_1_Content_First"> Choisir l’ATC et lui associer un groupe articles. </text:p>
        </text:list-item>
        <text:list-item>
          <text:p text:style-name="List_20_1_Content_Last"> Prévoir, dans ce cas, un rattachement pour tous les groupes articles existants, pour être sûr de récupérer le bon ATC, sur chaque ligne article, dans les pièces.</text:p>
        </text:list-item>
      </text:list>
      <text:p text:style-name="Text_20_body">En saisie de pièces, l’<text:span text:style-name="Strong_20_Emphasis">entête</text:span> récupère en automatique l’<text:span text:style-name="Strong_20_Emphasis">ATC principal</text:span> de la fiche tiers pour l’activité concernée.<text:line-break/>La <text:span text:style-name="Strong_20_Emphasis">ligne détail</text:span> stocke automatiquement l’<text:span text:style-name="Strong_20_Emphasis">ATC paramétré pour le groupe d’articles parent</text:span> de l’article saisi. <text:line-break/>
<text:span text:style-name="Strong_20_Emphasis">Impact sur les statistiques et les commissions</text:span>.<text:line-break/><text:line-break/><text:line-break/></text:p>
      <text:h text:style-name="Heading_20_1" text:outline-level="1"><text:bookmark-start text:name="__RefHeading___appro_21"/><text:bookmark-start text:name="appro"/>Appro<text:bookmark-end text:name="__RefHeading___appro_21"/><text:bookmark-end text:name="appro"/></text:h>
      <text:p text:style-name="Text_20_body"><text:span text:style-name="Strong_20_Emphasis">Ce paragraphe ne concerne que les Tiers ayant une activité Appro.</text:span><text:line-break/>On trouvera toutes les <text:span text:style-name="Strong_20_Emphasis">informations relatives à l'activité Appro</text:span> du Tiers (le Type de Tiers, l'ATC spécifique Appro, la facturation spécifique à l'activité et son régime de taxe, les informations liées au paiement/règlement et à la comptabilité, les conditions tarifaire et les certifications).<text:line-break/></text:p>
      <text:p text:style-name="Text_20_body">Il est possible de <text:span text:style-name="Strong_20_Emphasis">stocker des documents</text:span>, correspondant à l'activité Appro du Tiers, dans le trombone, à droite de l'entête <text:span text:style-name="Emphasis">Appro</text:span><text:line-break/><text:line-break/><text:line-break/><text:line-break/><text:line-break/><text:line-break/></text:p>
      <text:h text:style-name="Heading_20_3" text:outline-level="3"><text:bookmark-start text:name="__RefHeading___generalite_appro_22"/><text:bookmark-start text:name="generalite_appro"/>Généralité (Appro)<text:bookmark-end text:name="__RefHeading___generalite_appro_22"/><text:bookmark-end text:name="generalite_appro"/></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Type de tiers</text:span></text:span><text:line-break/>Choix dans table <text:span text:style-name="Emphasis">Types de tiers</text:span>.<text:line-break/>Toutes les statistiques proposent un filtre multi-sélection sur le type de tiers ainsi qu’un tri.</text:p>
              </text:list-item>
              <text:list-item>
                <text:p text:style-name="List_20_1_Content"> <text:span text:style-name=""><text:span text:style-name="Strong_20_Emphasis">Site de rattachement</text:span></text:span><text:line-break/>Choix dans la liste des entités référencées. Champ facultatif. Permet un contrôle bloquant ou non en saisie des pièces (paramétrable par Analys).</text:p>
              </text:list-item>
              <text:list-item>
                <text:p text:style-name="List_20_1_Content"> <text:span text:style-name=""><text:span text:style-name="Strong_20_Emphasis">Assurance crédit</text:span></text:span><text:line-break/>Renseigner le montant de l'assurance crédit du Tiers (champ à titre informatif)</text:p>
              </text:list-item>
              <text:list-item>
                <text:p text:style-name="List_20_1_Content"> <text:span text:style-name=""><text:span text:style-name="Strong_20_Emphasis">Acceptée le</text:span></text:span><text:line-break/>Renseigner la date d'acceptation ou de refus (champ à titre informatif)</text:p>
              </text:list-item>
              <text:list-item>
                <text:p text:style-name="List_20_1_Content"> <text:span text:style-name=""><text:span text:style-name="Strong_20_Emphasis">Code</text:span></text:span><text:line-break/>Renseigner l'état de la demande d'assurance crédit (champ à titre informatif)</text:p>
              </text:list-item>
              <text:list-item>
                <text:p text:style-name="List_20_1_Content"> <text:span text:style-name=""><text:span text:style-name="Strong_20_Emphasis">Groupement</text:span></text:span><text:line-break/></text:p>
                <text:list text:style-name="List_20_1">
                  <text:list-item>
                    <text:p text:style-name="List_20_1_Content"> <text:span text:style-name="Emphasis">A cocher</text:span> pour les tiers qui sont des groupements</text:p>
                  </text:list-item>
                  <text:list-item>
                    <text:p text:style-name="List_20_1_Content"> Si <text:span text:style-name="Emphasis">décoché</text:span> et que le tiers appartient à un groupement, alors sélectionner le groupement concerné dans la liste déroulante.<text:line-break/>Cela implique que chaque groupement doit avoir une fiche tiers. Deux requêtes sont associées à cette notion dans le bandeau de recherche des tiers : “Liste des tiers groupement par ordre alpha avec coordonnées” et “Liste des tiers groupés par ordre alpha avec coordonnées”</text:p>
                  </text:list-item>
                </text:list>
              </text:list-item>
              <text:list-item>
                <text:p text:style-name="List_20_1_Content"> <text:span text:style-name=""><text:span text:style-name="Strong_20_Emphasis">Plafond d’encours</text:span></text:span><text:line-break/>Montant maximum TTC de l’encours (Client) autorisé avec contrôle bloquant ou pas.</text:p>
              </text:list-item>
              <text:list-item>
                <text:p text:style-name="List_20_1_Content_Last"> <text:span text:style-name=""><text:span text:style-name="Strong_20_Emphasis">Date début / Date fin</text:span></text:span><text:line-break/>Début et fin de période de contrôle entre l’encours et le plafond.<text:line-break/><text:line-break/><text:line-break/></text:p>
              </text:list-item>
            </text:list>
          </table:table-cell>
        </table:table-row>
      </table:table>
      <text:h text:style-name="Heading_20_3" text:outline-level="3"><text:bookmark-start text:name="__RefHeading___atc_principal_appro_23"/><text:bookmark-start text:name="atc_principal_appro"/>ATC Principal (Appro)<text:bookmark-end text:name="__RefHeading___atc_principal_appro_23"/><text:bookmark-end text:name="atc_principal_appro"/></text:h>
      <text:p text:style-name="Text_20_body">
Choix dans table <text:span text:style-name="Emphasis">ATC</text:span>, paramétrer l’ATC principal pour l’activité Appro<text:line-break/><text:line-break/><text:line-break/></text:p>
      <text:h text:style-name="Heading_20_3" text:outline-level="3"><text:bookmark-start text:name="__RefHeading___livraison_appro_24"/><text:bookmark-start text:name="livraison_appro"/>Livraison (Appro)<text:bookmark-end text:name="__RefHeading___livraison_appro_24"/><text:bookmark-end text:name="livraison_appro"/></text:h>
      <text:list text:style-name="List_20_1" text:continue-numbering="false">
        <text:list-item>
          <text:p text:style-name="List_20_1_Content_First"> <text:span text:style-name=""><text:span text:style-name="Strong_20_Emphasis">Franco</text:span></text:span><text:line-break/><text:span text:style-name="Emphasis">A cocher</text:span> pour exonération des frais de port et d'emballage.</text:p>
        </text:list-item>
        <text:list-item>
          <text:p text:style-name="List_20_1_Content_Last"> <text:span text:style-name=""><text:span text:style-name="Strong_20_Emphasis">Seuil</text:span></text:span><text:line-break/>Valeur limite permettant l'exonération.<text:line-break/><text:line-break/><text:line-break/></text:p>
        </text:list-item>
      </text:list>
      <text:h text:style-name="Heading_20_3" text:outline-level="3"><text:bookmark-start text:name="__RefHeading___tva_appro_25"/><text:bookmark-start text:name="tva_appro"/>TVA (Appro)<text:bookmark-end text:name="__RefHeading___tva_appro_25"/><text:bookmark-end text:name="tva_appro"/></text:h>
      <text:list text:style-name="List_20_1" text:continue-numbering="false">
        <text:list-item>
          <text:p text:style-name="List_20_1_Content_First"> <text:span text:style-name=""><text:span text:style-name="Strong_20_Emphasis">Régime de taxe achat ou Vente</text:span></text:span><text:line-break/>Choix dans table des <text:span text:style-name="Emphasis"><text:a xlink:type="simple" xlink:href="https://wiki.atys.analys-informatique.com/doku.php?id=wiki:docs_en_cours:regime_taxe" text:style-name="Internet_20_link" text:visited-style-name="Visited_20_Internet_20_Link">Régimes de taxe</text:a></text:span>Un régime de taxe est un enregistrement permettant un aiguillage particulier pour une pièce, d’un montant, d’un mouvement financier etc…<text:line-break/>
Tous les tiers soumis à la <text:span text:style-name="Strong_20_Emphasis">fiscalité française</text:span> auront par principe le <text:span text:style-name="Strong_20_Emphasis">régime de taxe France</text:span>. <text:line-break/>
- Prévoir un régime de taxe similaire, à paramétrer pour des tiers français, permettant de gérer, par exemple, la facturation de produits phytosanitaires à des tiers non utilisateurs finaux (ex <text:span text:style-name="Strong_20_Emphasis">France Hors RPD</text:span>). Pour des collègues, possibilité de mettre un régime de taxe <text:span text:style-name="Emphasis">Rétrocession</text:span> par exemple.<text:line-break/>
- Les tiers situés en <text:span text:style-name="Strong_20_Emphasis">Union Européenne</text:span> auront <text:span text:style-name="Strong_20_Emphasis">INTRA-COMM.ACHAT</text:span> dans le champ <text:span text:style-name="Emphasis">Régime de taxe achat</text:span>. Cela permet le calcul de l’auto-liquidation de la TVA pour les achats en Intracom (dans l’écriture comptable de la facture fournisseur, sur le journal des achats).<text:line-break/>Positionner, également, <text:span text:style-name="Strong_20_Emphasis">INTRA-COMM.VENTE</text:span> dans le champ <text:span text:style-name="Emphasis">Régime de taxe vente</text:span>. <text:line-break/>
Dans la <text:span text:style-name="Strong_20_Emphasis">saisie des pièces financières</text:span>, le régime de taxe, présent dans l’entête de la pièce, conditionne le calcul de la TVA en fonction de la valeur paramétrée dans le Taux de TVA (pour le Régime de Taxe retenu).</text:p>
        </text:list-item>
        <text:list-item>
          <text:p text:style-name="List_20_1_Content"> <text:span text:style-name=""><text:span text:style-name="Strong_20_Emphasis">Assujetti</text:span></text:span><text:line-break/>Concerne l’assujettissement à la TVA pour les achats effectués à ce tiers. </text:p>
          <text:list text:style-name="List_20_1">
            <text:list-item>
              <text:p text:style-name="List_20_1_Content_Last"> <text:span text:style-name="Strong_20_Emphasis">A cocher impérativement</text:span> en activité Appro aussi bien si le tiers, <text:span text:style-name="Strong_20_Emphasis">soumis à la fiscalité française</text:span>, est soumis à la TVA sur ses ventes que pour les tiers <text:span text:style-name="Strong_20_Emphasis">situés en Union Européenne</text:span>, afin de générer l'auto-taxation en facturation fournisseur.<text:line-break/><text:line-break/><text:line-break/></text:p>
            </text:list-item>
          </text:list>
        </text:list-item>
      </text:list>
      <text:h text:style-name="Heading_20_3" text:outline-level="3"><text:bookmark-start text:name="__RefHeading___facturation_appro_26"/><text:bookmark-start text:name="facturation_appro"/>Facturation (Appro)<text:bookmark-end text:name="__RefHeading___facturation_appro_26"/><text:bookmark-end text:name="facturation_appro"/></text:h>
      <table:table table:style-name="Table">
        <table:table-column table:style-name="odt_auto_style_table_column_9_1"/>
        <table:table-column table:style-name="odt_auto_style_table_column_9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Type Base prix achat / vente</text:span></text:span><text:line-break/>Choix dans table <text:span text:style-name="Emphasis">Type base prix</text:span> afin de <text:span text:style-name="Strong_20_Emphasis">récupérer en automatique</text:span>, dans les pièces d'achat / vente, le prix présent dans un article, pour ce tarif.</text:p>
              </text:list-item>
              <text:list-item>
                <text:p text:style-name="List_20_1_Content"> <text:span text:style-name=""><text:span text:style-name="Strong_20_Emphasis">Echéance</text:span></text:span><text:line-break/>Choix dans table <text:span text:style-name="Emphasis">Types de date</text:span> d’un mode de calcul d’<text:span text:style-name="Strong_20_Emphasis">échéance automatique</text:span>. Celui-ci sera repris, en automatique, dans l'entête des pièces et pourra être modifié si besoin.</text:p>
              </text:list-item>
              <text:list-item>
                <text:p text:style-name="List_20_1_Content"> <text:span text:style-name=""><text:span text:style-name="Strong_20_Emphasis">Echéance agios</text:span></text:span><text:line-break/>Choix dans table <text:span text:style-name="Emphasis">Types de date</text:span>.  Date d'échéance pour calcul d'intérêt (en entête et ligne à ligne) qui n'apparait pas sur les factures et qui peut être différente de la date d'échéance de la facture.</text:p>
              </text:list-item>
              <text:list-item>
                <text:p text:style-name="List_20_1_Content"> <text:span text:style-name=""><text:span text:style-name="Strong_20_Emphasis">Devise</text:span></text:span><text:line-break/>Choix dans la table des <text:span text:style-name="Emphasis">Devises</text:span>. Devise du tiers, en général l’euro, mais possibilité de travailler en multi-devise.</text:p>
              </text:list-item>
              <text:list-item>
                <text:p text:style-name="List_20_1_Content"> <text:span text:style-name=""><text:span text:style-name="Strong_20_Emphasis">Périodicité</text:span></text:span><text:line-break/>Choix dans la table des <text:span text:style-name="Emphasis"><text:a xlink:type="simple" xlink:href="https://wiki.atys.analys-informatique.com/doku.php?id=wiki:docs_en_cours:periodicite_facturation" text:style-name="Internet_20_link" text:visited-style-name="Visited_20_Internet_20_Link">Périodicités de facturation</text:a></text:span>. Sert de filtre pour certaines recherches.</text:p>
              </text:list-item>
              <text:list-item>
                <text:p text:style-name="List_20_1_Content"> <text:span text:style-name=""><text:span text:style-name="Strong_20_Emphasis">Escompte sur facture</text:span></text:span><text:line-break/>Choix dans la table des <text:span text:style-name="Emphasis">Remises Majorations</text:span>, si un escompte automatique doit être calculé en pied de facture et déduit du TTC de la pièce.</text:p>
              </text:list-item>
              <text:list-item>
                <text:p text:style-name="List_20_1_Content"> <text:span text:style-name=""><text:span text:style-name="Strong_20_Emphasis">Valeur</text:span></text:span><text:line-break/>Valeur de cet escompte.</text:p>
              </text:list-item>
              <text:list-item>
                <text:p text:style-name="List_20_1_Content"> <text:span text:style-name=""><text:span text:style-name="Strong_20_Emphasis">Escompte sur règlement</text:span></text:span><text:line-break/>Choix dans la table des <text:span text:style-name="Emphasis">Remises Majorations</text:span>, si un escompte automatique doit être calculé en pied de facture et  non déduit du TTC de la pièce mais affiché comme acquis sous condition de délai de règlement.</text:p>
              </text:list-item>
              <text:list-item>
                <text:p text:style-name="List_20_1_Content"> <text:span text:style-name=""><text:span text:style-name="Strong_20_Emphasis">Valeur</text:span></text:span><text:line-break/>Valeur de cet escompte.</text:p>
              </text:list-item>
              <text:list-item>
                <text:p text:style-name="List_20_1_Content"> <text:span text:style-name=""><text:span text:style-name="Strong_20_Emphasis">Base calcul pour Acompte</text:span></text:span><text:line-break/>Sélectionner HT ou HT+TVA</text:p>
              </text:list-item>
              <text:list-item>
                <text:p text:style-name="List_20_1_Content"> <text:span text:style-name=""><text:span text:style-name="Strong_20_Emphasis">Tiers à facturer</text:span></text:span><text:line-break/>Choix dans la liste des <text:span text:style-name="Emphasis">Tiers</text:span>. A renseigner si le tiers de facturation est différent du tiers de livraison.</text:p>
              </text:list-item>
              <text:list-item>
                <text:p text:style-name="List_20_1_Content"> <text:span text:style-name=""><text:span text:style-name="Strong_20_Emphasis">Adresse de facture</text:span></text:span><text:line-break/>Adresse de ce tiers.</text:p>
              </text:list-item>
              <text:list-item>
                <text:p text:style-name="List_20_1_Content"> <text:span text:style-name=""><text:span text:style-name="Strong_20_Emphasis">Regroupée</text:span></text:span><text:line-break/>A cocher pour neutraliser le paramétrage <text:span text:style-name="Emphasis">Niveau de regroupement</text:span> pour facturation prévu dans les Groupes Articles et ainsi regrouper l'ensemble des articles sur une même facture.</text:p>
              </text:list-item>
              <text:list-item>
                <text:p text:style-name="List_20_1_Content"> <text:span text:style-name=""><text:span text:style-name="Strong_20_Emphasis">Compensable</text:span></text:span><text:line-break/>A cocher pour application d'office de la compensation dans les propositions issues du traitement des Paiements Automatiques.</text:p>
                <text:list text:style-name="List_20_1">
                  <text:list-item>
                    <text:p text:style-name="List_20_1_Content"> Si <text:span text:style-name="Emphasis">coché gris</text:span> : compensation uniquement entre pièces de la même activité (Appro ou Céréale)</text:p>
                  </text:list-item>
                  <text:list-item>
                    <text:p text:style-name="List_20_1_Content"> Si <text:span text:style-name="Emphasis">coché noir</text:span> : compensation entre pièces des deux activités (Appro et Céréale)</text:p>
                  </text:list-item>
                </text:list>
              </text:list-item>
              <text:list-item>
                <text:p text:style-name="List_20_1_Content_Last"> <text:span text:style-name=""><text:span text:style-name="Strong_20_Emphasis">Frais de facturation</text:span></text:span><text:line-break/>A cocher pour autoriser le calcul de frais de facturation.</text:p>
              </text:list-item>
            </text:list>
            <text:p text:style-name="Text_20_body"><text:line-break/><text:line-break/><text:line-break/></text:p>
          </table:table-cell>
        </table:table-row>
      </table:table>
      <text:h text:style-name="Heading_20_3" text:outline-level="3"><text:bookmark-start text:name="__RefHeading___tiers_payeur_appro_27"/><text:bookmark-start text:name="tiers_payeur_appro"/>Tiers payeur (Appro)<text:bookmark-end text:name="__RefHeading___tiers_payeur_appro_27"/><text:bookmark-end text:name="tiers_payeur_appro"/></text:h>
      <text:p text:style-name="Text_20_body">
Ne concerne que les entreprises qui cèdent leurs créances à une société d'affacturage.<text:line-break/><text:line-break/><text:line-break/></text:p>
      <text:h text:style-name="Heading_20_3" text:outline-level="3"><text:bookmark-start text:name="__RefHeading___reglement_appro_28"/><text:bookmark-start text:name="reglement_appro"/>Règlement (Appro)<text:bookmark-end text:name="__RefHeading___reglement_appro_28"/><text:bookmark-end text:name="reglement_appro"/></text:h>
      <text:list text:style-name="List_20_1" text:continue-numbering="false">
        <text:list-item>
          <text:p text:style-name="List_20_1_Content_First"> <text:span text:style-name=""><text:span text:style-name="Strong_20_Emphasis">Mode de règlement (Encaissements en provenance du tiers)</text:span></text:span><text:line-break/>Choix dans table <text:span text:style-name="Emphasis">Modes de règlement</text:span>. Permet de paramétrer le <text:span text:style-name="Strong_20_Emphasis">mode usuel</text:span> pour le tiers, il sera stocké par défaut dans les pièces. Il pourra être changé ponctuellement lors de la saisie des différentes pièces concernées.</text:p>
        </text:list-item>
        <text:list-item>
          <text:p text:style-name="List_20_1_Content_Last"> <text:span text:style-name=""><text:span text:style-name="Strong_20_Emphasis">Mode de paiement (Décaissements à destination du tiers)</text:span></text:span><text:line-break/>Choix dans table <text:span text:style-name="Emphasis">Modes de règlement</text:span>. Permet de paramétrer le <text:span text:style-name="Strong_20_Emphasis">mode usuel</text:span> pour le tiers , il sera stocké par défaut dans les pièces. Il pourra être changé ponctuellement lors de la saisie des différentes pièces concernées.<text:line-break/><text:line-break/><text:line-break/></text:p>
        </text:list-item>
      </text:list>
      <text:h text:style-name="Heading_20_3" text:outline-level="3"><text:bookmark-start text:name="__RefHeading___interet_appro_29"/><text:bookmark-start text:name="interet_appro"/>Intérêt (Appro)<text:bookmark-end text:name="__RefHeading___interet_appro_29"/><text:bookmark-end text:name="interet_appro"/></text:h>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Calcul d'intérêt</text:span></text:span><text:line-break/><text:span text:style-name="Emphasis">A cocher</text:span> pour l'utilisation du tiers dans le traitement de calcul d’intérêt pour ses pièces de type Facture, Avoir, Paiement.</text:p>
              </text:list-item>
              <text:list-item>
                <text:p text:style-name="List_20_1_Content"> <text:span text:style-name=""><text:span text:style-name="Strong_20_Emphasis">Taux annuel</text:span></text:span><text:line-break/>Ce taux est hérité de la table <text:span text:style-name="Emphasis">type de Tiers</text:span> s'il est renseigné dans celle-ci ou bien de celui paramétré dans l'entité administrative. Si renseigné, ce taux sera utilisé en lieu et place des autres taux d’intérêt paramétrés.</text:p>
              </text:list-item>
              <text:list-item>
                <text:p text:style-name="List_20_1_Content_Last"> <text:span text:style-name=""><text:span text:style-name="Strong_20_Emphasis">Date dernier calcul</text:span></text:span><text:line-break/>Sera mis à jour automatiquement à chaque validation de traitement de calcul d’intérêt pour le tiers.</text:p>
              </text:list-item>
            </text:list>
            <text:p text:style-name="Text_20_body"><text:line-break/><text:line-break/><text:line-break/></text:p>
          </table:table-cell>
        </table:table-row>
      </table:table>
      <text:h text:style-name="Heading_20_3" text:outline-level="3"><text:bookmark-start text:name="__RefHeading___comptabilite_appro_30"/><text:bookmark-start text:name="comptabilite_appro"/>Comptabilité (Appro)<text:bookmark-end text:name="__RefHeading___comptabilite_appro_30"/><text:bookmark-end text:name="comptabilite_appro"/></text:h>
      <text:p text:style-name="Text_20_body">
Choix dans table <text:span text:style-name="Emphasis">Modèles d’écriture</text:span>. Le modèle d’écriture de type <text:span text:style-name="Emphasis">tiers</text:span> contient les comptes comptables auxiliaires qui vont être stockés dans les pieds des pièces au moment de leur création. Ces comptes seront utilisés lors des éditions des états comptables auxiliaire, des éditions des journaux comptables, lors de l’extraction des pièces en vue de la création du fichier d’interface vers la comptabilité générale.<text:line-break/><text:line-break/><text:line-break/></text:p>
      <text:h text:style-name="Heading_20_3" text:outline-level="3"><text:bookmark-start text:name="__RefHeading___commentaire_collection_appro_31"/><text:bookmark-start text:name="commentaire_collection_appro"/>Commentaire (collection) (Appro)<text:bookmark-end text:name="__RefHeading___commentaire_collection_appro_31"/><text:bookmark-end text:name="commentaire_collection_appro"/></text:h>
      <text:p text:style-name="Text_20_body">
Possibilité de paramétrer ici un ou plusieurs commentaires ou messages écran par type de pièces.<text:line-break/>
Utiliser le bouton ajout <draw:frame draw:style-name="media" draw:name="1" text:anchor-type="as-char" draw:z-index="1" svg:width="0.52916666666667cm" svg:height="0.52916666666667cm"><draw:image xlink:href="Pictures/cae6ed3bd2f7e52d229a5049de6cd3de.png" xlink:type="simple" xlink:show="embed" xlink:actuate="onLoad"/></draw:frame> pour créer une nouvelle ligne à la collection des commentaires auto puis renseigner les champs ci-dessous :</text:p>
      <table:table table:style-name="Table">
        <table:table-column table:style-name="odt_auto_style_table_column_11_1"/>
        <table:table-column table:style-name="odt_auto_style_table_column_11_2"/>
        <table:table-row>
          <table:table-cell office:value-type="string" table:style-name="tablecell">
            <text:p text:style-name="tablealignleft"><text:line-break/><text:line-break/><text:line-break/>
Rapport de liste des commentaires automatiques paramétrés. 
</text:p>
          </table:table-cell>
          <table:table-cell office:value-type="string" table:style-name="tablecell">
            <text:list text:style-name="List_20_1" text:continue-numbering="false">
              <text:list-item>
                <text:p text:style-name="List_20_1_Content_First"> <text:span text:style-name=""><text:span text:style-name="Strong_20_Emphasis">Date début… date fin…</text:span></text:span><text:line-break/>Période d’affichage du commentaire.</text:p>
              </text:list-item>
              <text:list-item>
                <text:p text:style-name="List_20_1_Content"> <text:span text:style-name=""><text:span text:style-name="Strong_20_Emphasis">Entité de rattachement</text:span></text:span><text:line-break/>Choix dans la <text:span text:style-name="Emphasis">liste des entités référencées</text:span>. Si rattachement à une entité alors le commentaire n’est visible, dans les tables et pièces, que lorsque l’opérateur est positionné sur cette entité.</text:p>
              </text:list-item>
              <text:list-item>
                <text:p text:style-name="List_20_1_Content"> <text:span text:style-name=""><text:span text:style-name="Strong_20_Emphasis">Message écran (sinon commentaire)</text:span></text:span><text:line-break/></text:p>
                <text:list text:style-name="List_20_1">
                  <text:list-item>
                    <text:p text:style-name="List_20_1_Content"> Si <text:span text:style-name="Emphasis">coché</text:span> alors message affiché à l'écran et non conservé.</text:p>
                  </text:list-item>
                  <text:list-item>
                    <text:p text:style-name="List_20_1_Content"> Si <text:span text:style-name="Emphasis">décoché</text:span> alors commentaire stocké dans les pièces et imprimé.</text:p>
                  </text:list-item>
                </text:list>
              </text:list-item>
              <text:list-item>
                <text:p text:style-name="List_20_1_Content"> <text:span text:style-name=""><text:span text:style-name="Strong_20_Emphasis">Important</text:span></text:span><text:line-break/>Si <text:span text:style-name="Emphasis">coché</text:span> alors message affiché en rouge. </text:p>
              </text:list-item>
              <text:list-item>
                <text:p text:style-name="List_20_1_Content"> <text:span text:style-name=""><text:span text:style-name="Strong_20_Emphasis">Type pièce</text:span></text:span><text:line-break/>Filtre mono-sélection. Permet de sélectionner le type de pièce sur lequel le commentaire apparaît.</text:p>
              </text:list-item>
              <text:list-item>
                <text:p text:style-name="List_20_1_Content"> <text:span text:style-name=""><text:span text:style-name="Strong_20_Emphasis">Priorité</text:span></text:span><text:line-break/>Ordre d'affichage ou de stockage dans les pièces.<text:line-break/> 0 : le plus prioritaire , puis 1, etc…</text:p>
              </text:list-item>
              <text:list-item>
                <text:p text:style-name="List_20_1_Content"> <text:span text:style-name=""><text:span text:style-name="Strong_20_Emphasis">Texte</text:span></text:span><text:line-break/>Choix dans la <text:span text:style-name="Emphasis"><text:a xlink:type="simple" xlink:href="https://wiki.atys.analys-informatique.com/doku.php?id=wiki:docs_en_cours:table_commentaires" text:style-name="Internet_20_link" text:visited-style-name="Visited_20_Internet_20_Link">table des commentaires</text:a></text:span>.</text:p>
              </text:list-item>
              <text:list-item>
                <text:p text:style-name="List_20_1_Content"> <text:span text:style-name=""><text:span text:style-name="Strong_20_Emphasis">Libre</text:span></text:span><text:line-break/>Possibilité d'ajouter un commentaire libre.</text:p>
              </text:list-item>
              <text:list-item>
                <text:p text:style-name="List_20_1_Content"> <text:span text:style-name=""><text:span text:style-name="Strong_20_Emphasis">Formule de condition</text:span></text:span><text:line-break/>Choix dans l'<text:span text:style-name="Emphasis">éditeur de formules</text:span> (même fonctionnement que dans la fiche <text:a xlink:type="simple" xlink:href="https://wiki.atys.analys-informatique.com/doku.php?id=wiki:docs_en_cours:fiche_article#commentaire_automatique_collection" text:style-name="Internet_20_link" text:visited-style-name="Visited_20_Internet_20_Link">article</text:a>).</text:p>
              </text:list-item>
              <text:list-item>
                <text:p text:style-name="List_20_1_Content"> <text:span text:style-name=""><text:span text:style-name="Strong_20_Emphasis">Bloc</text:span></text:span><text:line-break/>Choix du bloc (entête, détail ou pied) de la pièce dans lequel le commentaire apparaîtra lors de l'édition de la pièce. </text:p>
              </text:list-item>
              <text:list-item>
                <text:p text:style-name="List_20_1_Content"> <text:span text:style-name=""><text:span text:style-name="Strong_20_Emphasis">Type de ligne</text:span></text:span><text:line-break/>Filtre mono-sélection. Choix dans la table <text:span text:style-name="Emphasis">type de ligne pour commentaire</text:span>.</text:p>
              </text:list-item>
              <text:list-item>
                <text:p text:style-name="List_20_1_Content"> <text:span text:style-name=""><text:span text:style-name="Strong_20_Emphasis">Validation auto</text:span></text:span><text:line-break/>Si <text:span text:style-name="Emphasis">coché</text:span> alors pas d'arrêt sur tabulation à la validation.</text:p>
              </text:list-item>
              <text:list-item>
                <text:p text:style-name="List_20_1_Content_Last"> <text:span text:style-name=""><text:span text:style-name="Strong_20_Emphasis">Mode opération</text:span></text:span><text:line-break/>Choix dans la liste. </text:p>
              </text:list-item>
            </text:list>
            <text:p text:style-name="Text_20_body"><text:line-break/><text:line-break/><text:line-break/></text:p>
          </table:table-cell>
        </table:table-row>
      </table:table>
      <text:h text:style-name="Heading_20_3" text:outline-level="3"><text:bookmark-start text:name="__RefHeading___conditions_tarifaires_collection_appro_32"/><text:bookmark-start text:name="conditions_tarifaires_collection_appro"/>Conditions tarifaires (collection) (Appro)<text:bookmark-end text:name="__RefHeading___conditions_tarifaires_collection_appro_32"/><text:bookmark-end text:name="conditions_tarifaires_collection_appro"/></text:h>
      <text:p text:style-name="Text_20_body">
Une Condition tarifaire permet de <text:span text:style-name="Strong_20_Emphasis">générer en automatique des lignes de remises ou majorations</text:span> de prix pour un ou plusieurs tiers <text:span text:style-name="underline">et</text:span> un ou plusieurs articles.<text:line-break/></text:p>
      <table:table table:style-name="Table">
        <table:table-column table:style-name="odt_auto_style_table_column_12_1"/>
        <table:table-column table:style-name="odt_auto_style_table_column_12_2"/>
        <table:table-row>
          <table:table-cell office:value-type="string" table:style-name="tablecell">
            <text:p text:style-name="tablealignleft"><text:line-break/></text:p>
          </table:table-cell>
          <table:table-cell office:value-type="string" table:style-name="tablecell">
            <text:p text:style-name="tablealignleft">On affiche ici les conditions tarifaires pour lesquelles le tiers a été précisé, avec les paramètres enregistrés dans les conditions tarifaires.</text:p>
            <text:list text:style-name="List_20_1" text:continue-numbering="false">
              <text:list-item>
                <text:p text:style-name="List_20_1_Content_First"> <text:span text:style-name=""><text:span text:style-name="Strong_20_Emphasis">Type tarification</text:span></text:span><text:line-break/>Choix dans la table des <text:span text:style-name="Emphasis">Type tarif</text:span>.</text:p>
              </text:list-item>
              <text:list-item>
                <text:p text:style-name="List_20_1_Content"> <text:span text:style-name=""><text:span text:style-name="Strong_20_Emphasis">Niveau de priorité</text:span></text:span><text:line-break/>Ordre d'application des conditions tarifaires.<text:line-break/>Niveau 0 : le plus prioritaire, puis 1, etc…</text:p>
              </text:list-item>
              <text:list-item>
                <text:p text:style-name="List_20_1_Content"> <text:span text:style-name=""><text:span text:style-name="Strong_20_Emphasis">Cumulable avec une autre condition</text:span></text:span><text:line-break/>Si <text:span text:style-name="Emphasis">décoché</text:span> alors la condition appliquée sera celle qui aura la priorité maximale (voir champ “<text:span text:style-name="Emphasis">niveau de priorité</text:span>”) et aucune autre condition tarifaire ne s'appliquera en plus.</text:p>
              </text:list-item>
              <text:list-item>
                <text:p text:style-name="List_20_1_Content"> <text:span text:style-name=""><text:span text:style-name="Strong_20_Emphasis">Condition applicable si prix saisi</text:span></text:span><text:line-break/>Si <text:span text:style-name="Emphasis">coché</text:span> alors la condition tarifaire pourra s'appliquer également à un prix saisi, forcé manuellement, dans une pièce.</text:p>
              </text:list-item>
              <text:list-item>
                <text:p text:style-name="List_20_1_Content_Last"> <text:span text:style-name=""><text:span text:style-name="Strong_20_Emphasis">Condition applicable si prix net de net saisi</text:span></text:span><text:line-break/>Si <text:span text:style-name="Emphasis">coché</text:span> alors la condition tarifaire pourra s'appliquer également à un prix net de net saisi, forcé manuellement dans une pièce.</text:p>
              </text:list-item>
            </text:list>
            <text:p text:style-name="Text_20_body"><text:line-break/><text:line-break/><text:line-break/></text:p>
          </table:table-cell>
        </table:table-row>
      </table:table>
      <text:h text:style-name="Heading_20_3" text:outline-level="3"><text:bookmark-start text:name="__RefHeading___certification_collection_appro_33"/><text:bookmark-start text:name="certification_collection_appro"/>Certification (collection) (Appro)<text:bookmark-end text:name="__RefHeading___certification_collection_appro_33"/><text:bookmark-end text:name="certification_collection_appro"/></text:h>
      <text:p text:style-name="Text_20_body">
A remplir pour les tiers soumis à obligation de présenter une certification pour commercer avec l’entreprise (ex : achat, stockage, utilisation de produits phytosanitaire,…). Un contrôle peut être effectué entre ces enregistrements et les articles concernés au moment de la saisie des pièces.  </text:p>
      <table:table table:style-name="Table">
        <table:table-column table:style-name="odt_auto_style_table_column_13_1"/>
        <table:table-column table:style-name="odt_auto_style_table_column_13_2"/>
        <table:table-row>
          <table:table-cell office:value-type="string" table:style-name="tablecell">
            <text:p text:style-name="tablealignleft"><text:line-break/></text:p>
            <text:list text:style-name="List_20_1" text:continue-numbering="false">
              <text:list-item>
                <text:p text:style-name="List_20_1_Content_First"> <text:a xlink:type="simple" xlink:href="https://wiki.atys.analys-informatique.com/doku.php?id=wiki:editions:catalog:certifications_etiquettescertifications" text:style-name="Internet_20_link" text:visited-style-name="Visited_20_Internet_20_Link">Edition des Etiquettes de certification</text:a> : Index → Certifications → Etiquettes certifications </text:p>
              </text:list-item>
              <text:list-item>
                <text:p text:style-name="List_20_1_Content_Last"> <text:a xlink:type="simple" xlink:href="https://wiki.atys.analys-informatique.com/doku.php?id=wiki:editions:catalog:certifications_controlecertifications" text:style-name="Internet_20_link" text:visited-style-name="Visited_20_Internet_20_Link">Edition Contrôle des certifications</text:a> : Index → Certifications → Contrôle certifications </text:p>
              </text:list-item>
            </text:list>
          </table:table-cell>
          <table:table-cell office:value-type="string" table:style-name="tablecell">
            <text:list text:style-name="List_20_1" text:continue-numbering="false">
              <text:list-item>
                <text:p text:style-name="List_20_1_Content_First"> <text:span text:style-name=""><text:span text:style-name="Strong_20_Emphasis">Nom</text:span></text:span><text:line-break/>Nom, Prénom du bénéficiaire de la certification.</text:p>
              </text:list-item>
              <text:list-item>
                <text:p text:style-name="List_20_1_Content"> <text:span text:style-name=""><text:span text:style-name="Strong_20_Emphasis">Numéro</text:span></text:span><text:line-break/>Numéro de certification, si existant.</text:p>
              </text:list-item>
              <text:list-item>
                <text:p text:style-name="List_20_1_Content"> <text:span text:style-name=""><text:span text:style-name="Strong_20_Emphasis">Certification</text:span></text:span><text:line-break/>Choix dans la table des <text:span text:style-name="Emphasis">Certifications</text:span>.</text:p>
              </text:list-item>
              <text:list-item>
                <text:p text:style-name="List_20_1_Content"> <text:span text:style-name=""><text:span text:style-name="Strong_20_Emphasis">Type de Certification</text:span></text:span><text:line-break/>Choix dans table des <text:span text:style-name="Emphasis">Types de Certification</text:span>.</text:p>
              </text:list-item>
              <text:list-item>
                <text:p text:style-name="List_20_1_Content"> <text:span text:style-name=""><text:span text:style-name="Strong_20_Emphasis">Paramètres</text:span></text:span><text:line-break/>Champ libre de saisie d’informations.</text:p>
              </text:list-item>
              <text:list-item>
                <text:p text:style-name="List_20_1_Content"> <text:span text:style-name=""><text:span text:style-name="Strong_20_Emphasis">Trombone</text:span></text:span><text:line-break/>Il apparait, après la création de la ligne de certification ET validation de la fiche Tiers.<text:line-break/>Il permet de stocker le document justifiant la certification.</text:p>
              </text:list-item>
              <text:list-item>
                <text:p text:style-name="List_20_1_Content"> <text:span text:style-name=""><text:span text:style-name="Strong_20_Emphasis">Date d’expiration</text:span></text:span><text:line-break/>Date de fin de validité de la Certification.</text:p>
              </text:list-item>
              <text:list-item>
                <text:p text:style-name="List_20_1_Content"> <text:span text:style-name=""><text:span text:style-name="Strong_20_Emphasis">Photo</text:span></text:span><text:line-break/></text:p>
                <text:list text:style-name="List_20_1">
                  <text:list-item>
                    <text:p text:style-name="List_20_1_Content"> Clic droit et Ajout pour <text:span text:style-name="Strong_20_Emphasis">atteindre le fichier</text:span> à rattacher à ce champ.</text:p>
                  </text:list-item>
                  <text:list-item>
                    <text:p text:style-name="List_20_1_Content"> Clic droit et Suppression pour <text:span text:style-name="Strong_20_Emphasis">supprimer</text:span> l’élément rattaché.</text:p>
                  </text:list-item>
                </text:list>
              </text:list-item>
              <text:list-item>
                <text:p text:style-name="List_20_1_Content"> <text:span text:style-name=""><text:span text:style-name="Strong_20_Emphasis">Contrôle validité pour les articles</text:span></text:span><text:line-break/>Type de contrôle pour les certifications. Choix dans la liste déroulante. Le contrôle s’effectue en validation de saisie des lignes d’article, il peut être : Bloquant, Avertissant, Pas de contrôle.</text:p>
              </text:list-item>
              <text:list-item>
                <text:p text:style-name="List_20_1_Content_Last"> <text:span text:style-name=""><text:span text:style-name="Strong_20_Emphasis">Contrôle validité tiers</text:span></text:span><text:line-break/>Contrôle effectué à la saisie du tiers, en entête de pièce.</text:p>
              </text:list-item>
            </text:list>
            <text:p text:style-name="Text_20_body"><text:line-break/><text:line-break/><text:line-break/></text:p>
          </table:table-cell>
        </table:table-row>
      </table:table>
      <text:h text:style-name="Heading_20_1" text:outline-level="1"><text:bookmark-start text:name="__RefHeading___cereale_34"/><text:bookmark-start text:name="cereale"/>Céréale<text:bookmark-end text:name="__RefHeading___cereale_34"/><text:bookmark-end text:name="cereale"/></text:h>
      <text:p text:style-name="Text_20_body">Ce paragraphe ne concerne que les Tiers ayant une activité Céréale.<text:line-break/>On trouvera toutes les <text:span text:style-name="Strong_20_Emphasis">informations relatives à l'activité Céréale</text:span> du Tiers (le Type de Tiers, l'ATC spécifique Céréale, la facturation spécifique à l'activité et son régime de taxe, les informations liées au paiement/règlement et à la comptabilité et les certifications).<text:line-break/></text:p>
      <text:p text:style-name="Text_20_body">Il est possible de <text:span text:style-name="Strong_20_Emphasis">stocker des documents</text:span>, correspondant à l'activité Céréale du Tiers, dans le trombone, à droite de l'entête <text:span text:style-name="Emphasis">Céréale</text:span><text:line-break/><text:line-break/><text:line-break/><text:line-break/><text:line-break/><text:line-break/></text:p>
      <text:h text:style-name="Heading_20_3" text:outline-level="3"><text:bookmark-start text:name="__RefHeading___generalite_cereale_35"/><text:bookmark-start text:name="generalite_cereale"/>Généralité (Céréale)<text:bookmark-end text:name="__RefHeading___generalite_cereale_35"/><text:bookmark-end text:name="generalite_cereale"/></text:h>
      <table:table table:style-name="Table">
        <table:table-column table:style-name="odt_auto_style_table_column_14_1"/>
        <table:table-column table:style-name="odt_auto_style_table_column_14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Type de tiers</text:span></text:span><text:line-break/>Choix dans table Types de tiers. Toutes les statistiques proposent un filtre multi-selection sur le type de tiers ainsi qu’un tri.
</text:p>
              </text:list-item>
              <text:list-item>
                <text:p text:style-name="List_20_1_Content"> <text:span text:style-name=""><text:span text:style-name="Strong_20_Emphasis">Site de rattachement</text:span></text:span><text:line-break/>Choix dans la liste des entités référencées. Champ Facultatif. Permet un contrôle bloquant ou non en saisie de pièces (paramétrable par Analys).</text:p>
              </text:list-item>
              <text:list-item>
                <text:p text:style-name="List_20_1_Content"> <text:span text:style-name=""><text:span text:style-name="Strong_20_Emphasis">Producteur</text:span></text:span><text:line-break/></text:p>
                <text:list text:style-name="List_20_1">
                  <text:list-item>
                    <text:p text:style-name="List_20_1_Content"> <text:span text:style-name="Emphasis">A cocher</text:span> si le tiers est producteur (<text:span text:style-name="Strong_20_Emphasis">Agriculteur</text:span>). Dans ce cas, les quantités collectées pour ce tiers figureront à la rubrique “collecte” sur les états France Agrimer.</text:p>
                  </text:list-item>
                  <text:list-item>
                    <text:p text:style-name="List_20_1_Content"> <text:span text:style-name="Emphasis">Ne pas cocher</text:span> si le tiers n'est pas producteur (<text:span text:style-name="Strong_20_Emphasis">Négoce ou Coopérative</text:span>). Dans ce cas, les quantités collectées pour ce tiers figureront à la rubrique “Achat négoce” sur les états France Agrimer.</text:p>
                  </text:list-item>
                </text:list>
              </text:list-item>
              <text:list-item>
                <text:p text:style-name="List_20_1_Content"> <text:span text:style-name=""><text:span text:style-name="Strong_20_Emphasis">Filiale de commercialisation</text:span></text:span><text:line-break/><text:span text:style-name="Emphasis">A cocher</text:span> si le tiers est une filiale de commercialisation (détenue par l'organisme stockeur) ou une Union de commercialisation.<text:line-break/></text:p>
              </text:list-item>
              <text:list-item>
                <text:p text:style-name="List_20_1_Content"> <text:span text:style-name=""><text:span text:style-name="Strong_20_Emphasis">TVA sur les Debit</text:span></text:span><text:line-break/></text:p>
                <text:list text:style-name="List_20_1">
                  <text:list-item>
                    <text:p text:style-name="List_20_1_Content"> <text:span text:style-name="Emphasis">A cocher</text:span> si le tiers a choisi de gérer la <text:span text:style-name="Strong_20_Emphasis">TVA pour les produits de service sur les débits</text:span>, dans les bordereaux d'apport. Cette mention est éditée dans les pièces correspondantes (paramétrage à réaliser dans le <text:span text:style-name="Emphasis">paramétrage édition</text:span> pour la pièce <text:span text:style-name="Emphasis">Bordereau d'apport</text:span>).</text:p>
                  </text:list-item>
                </text:list>
              </text:list-item>
              <text:list-item>
                <text:p text:style-name="List_20_1_Content"> <text:span text:style-name=""><text:span text:style-name="Strong_20_Emphasis">Assurance crédit</text:span></text:span><text:line-break/>Renseigner le montant de l'assurance crédit du Tiers (champ à titre informatif)</text:p>
              </text:list-item>
              <text:list-item>
                <text:p text:style-name="List_20_1_Content"> <text:span text:style-name=""><text:span text:style-name="Strong_20_Emphasis">Acceptée le</text:span></text:span><text:line-break/>Renseigner la date d'acceptation ou de refus (champ à titre informatif)</text:p>
              </text:list-item>
              <text:list-item>
                <text:p text:style-name="List_20_1_Content"> <text:span text:style-name=""><text:span text:style-name="Strong_20_Emphasis">Code</text:span></text:span><text:line-break/>Renseigner l'état de la demande d'assurance crédit (champ à titre informatif)</text:p>
              </text:list-item>
              <text:list-item>
                <text:p text:style-name="List_20_1_Content"> <text:span text:style-name=""><text:span text:style-name="Strong_20_Emphasis">Groupement</text:span></text:span><text:line-break/></text:p>
                <text:list text:style-name="List_20_1">
                  <text:list-item>
                    <text:p text:style-name="List_20_1_Content"> <text:span text:style-name="Emphasis">A cocher</text:span> pour les tiers qui sont des groupements</text:p>
                  </text:list-item>
                  <text:list-item>
                    <text:p text:style-name="List_20_1_Content"> Si <text:span text:style-name="Emphasis">décoché</text:span> et que le tiers appartient à un groupement, alors sélectionner le groupement concerné dans la liste déroulante.<text:line-break/>Cela implique que chaque groupement doit avoir une fiche tiers. Deux requêtes sont associées à cette notion dans le bandeau de recherche des tiers : “Liste des tiers groupement par ordre alpha avec coordonnées” et “Liste des tiers groupés par ordre alpha avec coordonnées”</text:p>
                  </text:list-item>
                </text:list>
              </text:list-item>
              <text:list-item>
                <text:p text:style-name="List_20_1_Content"> <text:span text:style-name=""><text:span text:style-name="Strong_20_Emphasis">Plafond d’encours</text:span></text:span><text:line-break/>Montant maximum TTC de l’encours (Client) autorisé avec contrôle bloquant ou pas.</text:p>
              </text:list-item>
              <text:list-item>
                <text:p text:style-name="List_20_1_Content_Last"> <text:span text:style-name=""><text:span text:style-name="Strong_20_Emphasis">Date début / Date fin</text:span></text:span><text:line-break/>Début et fin de période de contrôle entre l’encours et le plafond.<text:line-break/></text:p>
              </text:list-item>
            </text:list>
            <text:p text:style-name="Text_20_body"><text:line-break/><text:line-break/><text:line-break/></text:p>
          </table:table-cell>
        </table:table-row>
      </table:table>
      <text:h text:style-name="Heading_20_3" text:outline-level="3"><text:bookmark-start text:name="__RefHeading___atc_principal_cereale_36"/><text:bookmark-start text:name="atc_principal_cereale"/>ATC Principal (Céréale)<text:bookmark-end text:name="__RefHeading___atc_principal_cereale_36"/><text:bookmark-end text:name="atc_principal_cereale"/></text:h>
      <text:p text:style-name="Text_20_body">
Choix dans table <text:span text:style-name="Emphasis">ATC</text:span>, paramétrer l’ATC principal pour l’activité Céréale.<text:line-break/><text:line-break/><text:line-break/></text:p>
      <text:h text:style-name="Heading_20_3" text:outline-level="3"><text:bookmark-start text:name="__RefHeading___tva_cereale_37"/><text:bookmark-start text:name="tva_cereale"/>TVA (Céréale)<text:bookmark-end text:name="__RefHeading___tva_cereale_37"/><text:bookmark-end text:name="tva_cereale"/></text:h>
      <text:list text:style-name="List_20_1" text:continue-numbering="false">
        <text:list-item>
          <text:p text:style-name="LastListParagraph_List_20_1_Content_First"> <text:span text:style-name=""><text:span text:style-name="Strong_20_Emphasis"><text:a xlink:type="simple" xlink:href="#__RefHeading___tva_appro_25" text:style-name="Local_20_link" text:visited-style-name="Visited_20_Local_20_Link">Régime de taxe achat ou Vente</text:a></text:span></text:span><text:line-break/>Choix dans table des <text:span text:style-name="Emphasis">Régimes de taxe</text:span></text:p>
        </text:list-item>
      </text:list>
      <text:list text:style-name="List_20_1" text:continue-numbering="false">
        <text:list-item>
          <text:p text:style-name="List_20_1_Content_First"> <text:span text:style-name=""><text:span text:style-name="Strong_20_Emphasis">Assujetti</text:span></text:span><text:line-break/>Concerne l’assujettissement à la TVA pour les achats effectués à ce tiers. </text:p>
          <text:list text:style-name="List_20_1">
            <text:list-item>
              <text:p text:style-name="List_20_1_Content"> <text:span text:style-name="Emphasis">A cocher</text:span> si le tiers, soumis à la fiscalité française, est <text:span text:style-name="Emphasis">soumis à la TVA sur ses ventes</text:span>.Une attestation forfaitaire devra être établie en fin d’année civile reprenant les paiements sur achats  effectués au cours de l’année à ce tiers . cf <text:a xlink:type="simple" xlink:href="https://wiki.atys.analys-informatique.com/doku.php?id=wiki:editions:catalog:declarationsfranceagrimer_forfaits" text:style-name="Internet_20_link" text:visited-style-name="Visited_20_Internet_20_Link">édition des forfaits</text:a>.</text:p>
            </text:list-item>
            <text:list-item>
              <text:p text:style-name="List_20_1_Content_Last"> Pour les tiers <text:span text:style-name="Strong_20_Emphasis">situés en Union Européenne</text:span>, laisser <text:span text:style-name="Strong_20_Emphasis">impérativement</text:span> le champ assujetti <text:span text:style-name="Strong_20_Emphasis">coché</text:span> afin de calculer l’auto-liquidation de la TVA pour l’opération.</text:p>
            </text:list-item>
          </text:list>
        </text:list-item>
      </text:list>
      <text:p text:style-name="Text_20_body"><text:line-break/><text:line-break/><text:line-break/></text:p>
      <text:h text:style-name="Heading_20_3" text:outline-level="3"><text:bookmark-start text:name="__RefHeading___facturation_cereale_38"/><text:bookmark-start text:name="facturation_cereale"/>Facturation (Céréale)<text:bookmark-end text:name="__RefHeading___facturation_cereale_38"/><text:bookmark-end text:name="facturation_cereale"/></text:h>
      <table:table table:style-name="Table">
        <table:table-column table:style-name="odt_auto_style_table_column_15_1"/>
        <table:table-column table:style-name="odt_auto_style_table_column_15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Type Base prix achat / vente</text:span></text:span><text:line-break/>Choix dans table <text:span text:style-name="Emphasis">Type base prix</text:span> afin de <text:span text:style-name="Strong_20_Emphasis">récupérer en automatique</text:span>, dans les pièces d'achat / vente, le prix présent dans un article, pour ce tarif.</text:p>
              </text:list-item>
              <text:list-item>
                <text:p text:style-name="List_20_1_Content"> <text:span text:style-name=""><text:span text:style-name="Strong_20_Emphasis">Echéance</text:span></text:span><text:line-break/>Choix dans table <text:span text:style-name="Emphasis">Type Echéance</text:span> d’un mode de calcul d’<text:span text:style-name="Strong_20_Emphasis">échéance automatique</text:span>. Celui-ci sera repris, en automatique, dans l'entête des pièces et pourra être modifié si besoin.</text:p>
              </text:list-item>
              <text:list-item>
                <text:p text:style-name="List_20_1_Content"> <text:span text:style-name=""><text:span text:style-name="Strong_20_Emphasis">Echéance agios</text:span></text:span><text:line-break/>Choix dans table <text:span text:style-name="Emphasis">Types de date</text:span>.  Date d'échéance pour calcul d'intérêt (en entête et ligne à ligne) qui n'apparait pas sur les factures et qui peut être différente de la date d'échéance de la facture.</text:p>
              </text:list-item>
              <text:list-item>
                <text:p text:style-name="List_20_1_Content"> <text:span text:style-name=""><text:span text:style-name="Strong_20_Emphasis">Périodicité</text:span></text:span><text:line-break/>Choix dans la tables des <text:span text:style-name="Emphasis"><text:a xlink:type="simple" xlink:href="https://wiki.atys.analys-informatique.com/doku.php?id=wiki:docs_en_cours:periodicite_facturation" text:style-name="Internet_20_link" text:visited-style-name="Visited_20_Internet_20_Link">Périodicité facturation</text:a></text:span>. Sert de filtre pour certaines recherches.</text:p>
              </text:list-item>
              <text:list-item>
                <text:p text:style-name="List_20_1_Content"> <text:span text:style-name=""><text:span text:style-name="Strong_20_Emphasis">Devise</text:span></text:span><text:line-break/>Choix dans la tables des <text:span text:style-name="Emphasis"><text:a xlink:type="simple" xlink:href="https://wiki.atys.analys-informatique.com/doku.php?id=wiki:docs_en_cours:devises" text:style-name="Internet_20_link" text:visited-style-name="Visited_20_Internet_20_Link">Devises</text:a></text:span>. Devise du tiers, en général l’ euro, mais possibilité de travailler en multi-devise.</text:p>
              </text:list-item>
              <text:list-item>
                <text:p text:style-name="List_20_1_Content"> <text:span text:style-name=""><text:span text:style-name="Strong_20_Emphasis">Escompte sur facture</text:span> et <text:span text:style-name="Strong_20_Emphasis">valeur</text:span></text:span><text:line-break/>Choix dans la table des <text:span text:style-name="Emphasis"><text:a xlink:type="simple" xlink:href="https://wiki.atys.analys-informatique.com/doku.php?id=wiki:docs_en_cours:fiche_remise_majo" text:style-name="Internet_20_link" text:visited-style-name="Visited_20_Internet_20_Link">Remises/Majorations</text:a></text:span> si un escompte automatique doit être calculé en pied de facture et déduit du TTC de la pièce et Valeur de cet escompte.</text:p>
              </text:list-item>
              <text:list-item>
                <text:p text:style-name="List_20_1_Content"> <text:span text:style-name=""><text:span text:style-name="Strong_20_Emphasis">Escompte sur règlement</text:span> et <text:span text:style-name="Strong_20_Emphasis">Valeur</text:span></text:span><text:line-break/>Choix dans la table des <text:span text:style-name="Emphasis"><text:a xlink:type="simple" xlink:href="https://wiki.atys.analys-informatique.com/doku.php?id=wiki:docs_en_cours:fiche_remise_majo" text:style-name="Internet_20_link" text:visited-style-name="Visited_20_Internet_20_Link">Remises/Majorations</text:a></text:span> , Si un escompte automatique doit être calculé en pied de facture et  non déduit du TTC de la pièce mais affiché comme acquis sous condition de délai de règlement et Valeur de cet escompte.</text:p>
              </text:list-item>
              <text:list-item>
                <text:p text:style-name="List_20_1_Content"> <text:span text:style-name=""><text:span text:style-name="Strong_20_Emphasis">Base calcul pour Acompte</text:span></text:span><text:line-break/>Sélectionner HT ou HT+TVA.</text:p>
              </text:list-item>
              <text:list-item>
                <text:p text:style-name="List_20_1_Content"> <text:span text:style-name=""><text:span text:style-name="Strong_20_Emphasis">Tiers à facturer</text:span> et <text:span text:style-name="Strong_20_Emphasis">Adresse de facture</text:span></text:span><text:line-break/>Choix dans la liste des <text:span text:style-name="Emphasis">tiers</text:span>. A remplir si le tiers de facturation est différent du tiers de livraison et Adresse de ce tiers.</text:p>
              </text:list-item>
              <text:list-item>
                <text:p text:style-name="List_20_1_Content"> <text:span text:style-name=""><text:span text:style-name="Strong_20_Emphasis">Numéro PACAGE</text:span> </text:span><text:line-break/>A saisir si connu.</text:p>
              </text:list-item>
              <text:list-item>
                <text:p text:style-name="List_20_1_Content"> <text:span text:style-name=""><text:span text:style-name="Strong_20_Emphasis">Regroupée</text:span></text:span><text:line-break/>A cocher pour neutraliser le paramétrage <text:span text:style-name="Emphasis">Niveau de regroupement</text:span> pour facturation prévu dans les Groupes Articles et ainsi regrouper l'ensemble des articles sur une même facture.</text:p>
              </text:list-item>
              <text:list-item>
                <text:p text:style-name="List_20_1_Content"> <text:span text:style-name=""><text:span text:style-name="Strong_20_Emphasis">Compensable</text:span></text:span><text:line-break/>A cocher pour application d’office de la compensation dans les propositions issues du traitement des Paiements Automatiques.</text:p>
                <text:list text:style-name="List_20_1">
                  <text:list-item>
                    <text:p text:style-name="List_20_1_Content"> Si <text:span text:style-name="Emphasis">coché gris</text:span> alors compensation entre pièces de la même activité (Appro ou Céréale)</text:p>
                  </text:list-item>
                  <text:list-item>
                    <text:p text:style-name="List_20_1_Content"> Si <text:span text:style-name="Emphasis">coché noir</text:span> alors compensation entre pièces des deux activités (Appro et Céréale)</text:p>
                  </text:list-item>
                </text:list>
              </text:list-item>
              <text:list-item>
                <text:p text:style-name="List_20_1_Content"> <text:span text:style-name=""><text:span text:style-name="Strong_20_Emphasis">Frais de facturation</text:span></text:span><text:line-break/>A cocher pour autoriser le calcul de frais de facturation.</text:p>
              </text:list-item>
              <text:list-item>
                <text:p text:style-name="List_20_1_Content"> <text:span text:style-name=""><text:span text:style-name="Strong_20_Emphasis">Contrat d'engagement</text:span></text:span><text:line-break/>A cocher si le tiers peut prétendre à un contrat d'engagement.</text:p>
              </text:list-item>
              <text:list-item>
                <text:p text:style-name="List_20_1_Content_Last"> <text:span text:style-name=""><text:span text:style-name="Strong_20_Emphasis">Calcul automatique</text:span></text:span><text:line-break/>Si <text:span text:style-name="Emphasis">coché</text:span>, le tiers peut être intégré dans le traitement de facturation des bordereaux d'apport. A <text:span text:style-name="Emphasis">cocher</text:span> pour les <text:span text:style-name="Strong_20_Emphasis">agriculteurs</text:span>, mais <text:span text:style-name="Emphasis">décocher</text:span> pour les <text:span text:style-name="Strong_20_Emphasis">fournisseurs</text:span> car les apports de ces derniers sont facturés à travers la pièce de Facture Achat Négoce.</text:p>
              </text:list-item>
            </text:list>
            <text:p text:style-name="Text_20_body"><text:line-break/><text:line-break/><text:line-break/></text:p>
          </table:table-cell>
        </table:table-row>
      </table:table>
      <text:h text:style-name="Heading_20_3" text:outline-level="3"><text:bookmark-start text:name="__RefHeading___tiers_payeur_cereale_39"/><text:bookmark-start text:name="tiers_payeur_cereale"/>Tiers payeur (Céréale)<text:bookmark-end text:name="__RefHeading___tiers_payeur_cereale_39"/><text:bookmark-end text:name="tiers_payeur_cereale"/></text:h>
      <text:p text:style-name="Text_20_body">
Ne concerne que les entreprises qui cèdent leurs créances à une société d'affacturage.<text:line-break/><text:line-break/><text:line-break/></text:p>
      <text:h text:style-name="Heading_20_3" text:outline-level="3"><text:bookmark-start text:name="__RefHeading___reglement_cereale_40"/><text:bookmark-start text:name="reglement_cereale"/>Règlement (Céréale)<text:bookmark-end text:name="__RefHeading___reglement_cereale_40"/><text:bookmark-end text:name="reglement_cereale"/></text:h>
      <text:list text:style-name="List_20_1" text:continue-numbering="false">
        <text:list-item>
          <text:p text:style-name="List_20_1_Content_First"> <text:span text:style-name=""><text:span text:style-name="Strong_20_Emphasis">Mode de règlement (Encaissements en provenance du tiers)</text:span></text:span><text:line-break/>Choix dans table <text:span text:style-name="Emphasis">Modes Règlements</text:span>. Permet de paramétrer le <text:span text:style-name="Strong_20_Emphasis">mode usuel</text:span> pour le tiers, il sera stocké par défaut dans les pièces. Il peut être changé ponctuellement lors de la saisie des différentes pièces concernées.</text:p>
        </text:list-item>
        <text:list-item>
          <text:p text:style-name="List_20_1_Content_Last"> <text:span text:style-name=""><text:span text:style-name="Strong_20_Emphasis">Mode de paiement (Décaissements à destination du tiers)</text:span></text:span><text:line-break/>Choix dans table <text:span text:style-name="Emphasis">Modes Règlements</text:span>. Permet de paramétrer le <text:span text:style-name="Strong_20_Emphasis">mode usuel</text:span> pour le tiers , il sera stocké par défaut dans les pièces. Il peut être changé ponctuellement lors de la saisie des différentes pièces concernées.</text:p>
        </text:list-item>
      </text:list>
      <text:p text:style-name="Text_20_body"><text:line-break/><text:line-break/><text:line-break/></text:p>
      <text:h text:style-name="Heading_20_3" text:outline-level="3"><text:bookmark-start text:name="__RefHeading___interet_cereale_41"/><text:bookmark-start text:name="interet_cereale"/>Intérêt (Céréale)<text:bookmark-end text:name="__RefHeading___interet_cereale_41"/><text:bookmark-end text:name="interet_cereale"/></text:h>
      <table:table table:style-name="Table">
        <table:table-column table:style-name="odt_auto_style_table_column_16_1"/>
        <table:table-column table:style-name="odt_auto_style_table_column_16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Calcul d'intérêt</text:span></text:span><text:line-break/><text:span text:style-name="Emphasis">A cocher</text:span> pour l'utilisation du tiers dans le traitement de calcul d’intérêt pour ses pièces de type Factures, Avoirs, Paiements.</text:p>
              </text:list-item>
              <text:list-item>
                <text:p text:style-name="List_20_1_Content"> <text:span text:style-name=""><text:span text:style-name="Strong_20_Emphasis">Taux annuel</text:span></text:span><text:line-break/>Ce taux est hérité de la table <text:span text:style-name="Emphasis">type de Tiers</text:span> s'il est renseigné dans celle-ci ou bien sinon de celui paramétré dans l'entité administrative. Si rempli, ce taux sera utilisé en lieu et place des autres taux d’intérêt paramétrés.</text:p>
              </text:list-item>
              <text:list-item>
                <text:p text:style-name="List_20_1_Content_Last"> <text:span text:style-name=""><text:span text:style-name="Strong_20_Emphasis">Date dernier calcul</text:span></text:span><text:line-break/>Sera incrémenté à chaque validation de traitement de calcul d’intérêt pour le tiers.</text:p>
              </text:list-item>
            </text:list>
            <text:p text:style-name="Text_20_body"><text:line-break/><text:line-break/><text:line-break/></text:p>
          </table:table-cell>
        </table:table-row>
      </table:table>
      <text:h text:style-name="Heading_20_3" text:outline-level="3"><text:bookmark-start text:name="__RefHeading___comptabilite_cereale_42"/><text:bookmark-start text:name="comptabilite_cereale"/>Comptabilité (Céréale)<text:bookmark-end text:name="__RefHeading___comptabilite_cereale_42"/><text:bookmark-end text:name="comptabilite_cereale"/></text:h>
      <text:p text:style-name="Text_20_body">
Choix dans table <text:span text:style-name="Emphasis">Modèles d’écriture</text:span>. Le modèle d’écriture de type <text:span text:style-name="Emphasis">tiers</text:span> contient les comptes comptables auxiliaires qui vont être stockés dans les pieds des pièces au moment de leur création. Ces comptes seront utilisés lors des éditions des états comptables auxiliaire, des éditions des journaux comptables, lors de l’extraction des pièces en vue de la création du fichier d’interface vers la comptabilité générale.<text:line-break/><text:line-break/><text:line-break/></text:p>
      <text:h text:style-name="Heading_20_3" text:outline-level="3"><text:bookmark-start text:name="__RefHeading___commentaire_collection_cereale_43"/><text:bookmark-start text:name="commentaire_collection_cereale"/>Commentaire (collection) (Céréale)<text:bookmark-end text:name="__RefHeading___commentaire_collection_cereale_43"/><text:bookmark-end text:name="commentaire_collection_cereale"/></text:h>
      <text:p text:style-name="Text_20_body">
Possibilité de paramétrer ici un ou plusieurs <text:a xlink:type="simple" xlink:href="#__RefHeading___commentaire_collection_appro_31" text:style-name="Local_20_link" text:visited-style-name="Visited_20_Local_20_Link">commentaires ou messages écran</text:a> par type de pièces, comme dans l'activité Appro.<text:line-break/><text:line-break/><text:line-break/></text:p>
      <text:h text:style-name="Heading_20_3" text:outline-level="3"><text:bookmark-start text:name="__RefHeading___conditions_tarifaires_collection_cereale_44"/><text:bookmark-start text:name="conditions_tarifaires_collection_cereale"/>Conditions tarifaires (collection) (Céréale)<text:bookmark-end text:name="__RefHeading___conditions_tarifaires_collection_cereale_44"/><text:bookmark-end text:name="conditions_tarifaires_collection_cereale"/></text:h>
      <text:p text:style-name="Text_20_body">
Non appliquées pour cette activité, utilisées uniquement en activité Appro.<text:line-break/><text:line-break/><text:line-break/></text:p>
      <text:h text:style-name="Heading_20_3" text:outline-level="3"><text:bookmark-start text:name="__RefHeading___certification_collection_cereale_45"/><text:bookmark-start text:name="certification_collection_cereale"/>Certification (collection) (Céréale)<text:bookmark-end text:name="__RefHeading___certification_collection_cereale_45"/><text:bookmark-end text:name="certification_collection_cereale"/></text:h>
      <text:p text:style-name="Text_20_body">
A remplir pour les tiers soumis à obligation de présenter une certification pour commercer avec l’entreprise (ex : achat, stockage, …) (Idem <text:a xlink:type="simple" xlink:href="#__RefHeading___certification_collection_appro_33" text:style-name="Local_20_link" text:visited-style-name="Visited_20_Local_20_Link">Certification (Appro)</text:a>) . Un contrôle peut être effectué entre ces enregistrements et les articles concernés au moment de la saisie des pièces. 
<text:line-break/><text:line-break/><text:line-break/></text:p>
      <text:h text:style-name="Heading_20_3" text:outline-level="3"><text:bookmark-start text:name="__RefHeading___durabilite_cereale_46"/><text:bookmark-start text:name="durabilite_cereale"/>Durabilité (Céréale)<text:bookmark-end text:name="__RefHeading___durabilite_cereale_46"/><text:bookmark-end text:name="durabilite_cereale"/></text:h>
      <text:list text:style-name="List_20_1" text:continue-numbering="false">
        <text:list-item>
          <text:p text:style-name="LastListParagraph_List_20_1_Content_First"> <text:span text:style-name=""><text:span text:style-name="Strong_20_Emphasis">Producteur de “durable”</text:span></text:span><text:line-break/><text:span text:style-name="Emphasis">A cocher</text:span> si le tiers cultive des céréales sur des parcelles répondant aux critères de durabilité et remplir la collection ainsi générée en précisant la période concernée, la date de signature, les céréales durable et non durable, le nombre d'Ha et le pourcentage de durable. Si la date de signature n'est pas renseignée dans la collection ainsi créée, alors le découpage sur les bons de réception de marchandise ne s'appliquera pas.Pour plus d'information concernant la gestion de la durabilité dans Atys, cliquer <text:a xlink:type="simple" xlink:href="https://wiki.atys.analys-informatique.com/doku.php?id=wiki:docs_en_cours:gestion_de_la_durabilite" text:style-name="Internet_20_link" text:visited-style-name="Visited_20_Internet_20_Link">ici</text:a></text:p>
        </text:list-item>
      </text:list>
      <text:p text:style-name="Text_20_body"><text:line-break/><text:line-break/><text:line-break/></text:p>
      <text:h text:style-name="Heading_20_3" text:outline-level="3"><text:bookmark-start text:name="__RefHeading___criteres_collection_cereale_47"/><text:bookmark-start text:name="criteres_collection_cereale"/>Critères (collection) (Céréale)<text:bookmark-end text:name="__RefHeading___criteres_collection_cereale_47"/><text:bookmark-end text:name="criteres_collection_cereale"/></text:h>
      <table:table table:style-name="Table">
        <table:table-column table:style-name="odt_auto_style_table_column_17_1"/>
        <table:table-column table:style-name="odt_auto_style_table_column_17_2"/>
        <table:table-row>
          <table:table-cell office:value-type="string" table:style-name="tablecell">
            <text:p text:style-name="tablealignleft"><text:line-break/><text:line-break/>
<draw:frame draw:style-name="media" draw:name="2" text:anchor-type="as-char" draw:z-index="2" svg:width="3.8364583333333cm" style:rel-width="100%" svg:height="0.58304837892604cm" style:rel-height="scale"><draw:image xlink:href="Pictures/c25e0f85ed1d9b9799126161bd922559.png" xlink:type="simple" xlink:show="embed" xlink:actuate="onLoad"/></draw:frame>  :  Bouton permettant d’afficher les critères concernant les campagnes antérieures à la campagne en cours.<text:line-break/>
<draw:frame draw:style-name="media" draw:name="3" text:anchor-type="as-char" draw:z-index="3" svg:width="4.4979166666667cm" style:rel-width="100%" svg:height="0.54909632034632cm" style:rel-height="scale"><draw:image xlink:href="Pictures/7875a7c6c64c4d96861df6edf46b35d4.png" xlink:type="simple" xlink:show="embed" xlink:actuate="onLoad"/></draw:frame> :  Bouton permettant de n’afficher que les critères concernant la campagne en cours et les campagnes futures.<text:line-break/></text:p>
          </table:table-cell>
          <table:table-cell office:value-type="string" table:style-name="tablecell">
            <text:list text:style-name="List_20_1" text:continue-numbering="false">
              <text:list-item>
                <text:p text:style-name="List_20_1_Content_First"> <text:span text:style-name="Strong_20_Emphasis">Date début / Date fin</text:span> : Renseigner les dates de début et fin de campagne de validité de la durabilité.</text:p>
              </text:list-item>
              <text:list-item>
                <text:p text:style-name="List_20_1_Content"> <text:span text:style-name="Strong_20_Emphasis">Date de signature</text:span> : Renseigner la date du retour de la Déclaration de respect des critères de durabilité signé pour la campagne déclarée.</text:p>
              </text:list-item>
              <text:list-item>
                <text:p text:style-name="List_20_1_Content"> <text:span text:style-name="Strong_20_Emphasis">Céréale durable</text:span> : Paramétrage de l’article de céréale concerné et obligatoirement coché durable dans sa fiche.</text:p>
              </text:list-item>
              <text:list-item>
                <text:p text:style-name="List_20_1_Content"> <text:span text:style-name="Strong_20_Emphasis">Céréale non durable</text:span> : Paramétrage de l’article de céréale non durable sur lequel sera ventilé la partie non durable de l’apport si le pourcentage est différent de 100 %.</text:p>
              </text:list-item>
              <text:list-item>
                <text:p text:style-name="List_20_1_Content"> <text:span text:style-name="Strong_20_Emphasis">Nombre HA</text:span> : Nombre d’Hectares de culture respectant la Déclaration de respect des critères de durabilité pour l’espèce concernée.</text:p>
              </text:list-item>
              <text:list-item>
                <text:p text:style-name="List_20_1_Content_Last"> <text:span text:style-name="Strong_20_Emphasis">Pourcentage</text:span> : Pourcentage de répartition des apports en Durable pour l’espèce concerné. Si le pourcentage est inférieur à 100%, alors la différence entre 100 et la valeur sera ventilée sur l’article non durable.</text:p>
              </text:list-item>
            </text:list>
          </table:table-cell>
        </table:table-row>
      </table:table>
      <text:p text:style-name="Text_20_body"><text:line-break/><draw:frame draw:style-name="media" draw:name="4" text:anchor-type="as-char" draw:z-index="4" svg:width="0.52916666666667cm" svg:height="0.52916666666667cm"><draw:image xlink:href="Pictures/c307f0cbebc8edf246f3aa56b070c0ed.png" xlink:type="simple" xlink:show="embed" xlink:actuate="onLoad"/></draw:frame> <text:a xlink:type="simple" xlink:href="https://wiki.atys.analys-informatique.com/doku.php?id=wiki:docs_en_cours:videos_environnement_atysxe#collections" text:style-name="Internet_20_link" text:visited-style-name="Visited_20_Internet_20_Link">Vidéo tuto sur l'utilisation des collections</text:a><text:line-break/><text:line-break/><text:line-break/></text:p>
      <text:h text:style-name="Heading_20_1" text:outline-level="1"><text:bookmark-start text:name="__RefHeading___editions_disponibles_48"/><text:bookmark-start text:name="editions_disponibles"/>Editions disponibles<text:bookmark-end text:name="__RefHeading___editions_disponibles_48"/><text:bookmark-end text:name="editions_disponibles"/></text:h>
      <text:p text:style-name="Text_20_body">
En <text:span text:style-name="Strong_20_Emphasis">bas de la fiche Tiers</text:span>, il est possible d'accéder à <text:span text:style-name="Strong_20_Emphasis">différentes éditions concernant les Tiers en général</text:span> :<text:line-break/><text:line-break/></text:p>
      <table:table table:style-name="Table">
        <table:table-column table:style-name="odt_auto_style_table_column_18_1"/>
        <table:table-column table:style-name="odt_auto_style_table_column_18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text:a xlink:type="simple" xlink:href="https://wiki.atys.analys-informatique.com/doku.php?id=wiki:editions:catalog:cataloguetiers" text:style-name="Internet_20_link" text:visited-style-name="Visited_20_Internet_20_Link">Catalogue Tiers</text:a></text:span></text:span><text:line-break/>Rapport de liste indiquant les coordonnées des Tiers.</text:p>
              </text:list-item>
              <text:list-item>
                <text:p text:style-name="List_20_1_Content"> <text:span text:style-name=""><text:span text:style-name="Strong_20_Emphasis"><text:a xlink:type="simple" xlink:href="https://wiki.atys.analys-informatique.com/doku.php?id=wiki:editions:catalog:tiers" text:style-name="Internet_20_link" text:visited-style-name="Visited_20_Internet_20_Link">Edition des Tiers</text:a></text:span></text:span><text:line-break/>Rapport de liste indiquant certaines données au choix. (version non exportable, si export nécessaire, utiliser l'édition “Exportation des tiers)</text:p>
              </text:list-item>
              <text:list-item>
                <text:p text:style-name="List_20_1_Content"> <text:span text:style-name=""><text:span text:style-name="Strong_20_Emphasis"><text:a xlink:type="simple" xlink:href="https://wiki.atys.analys-informatique.com/doku.php?id=wiki:editions:catalog:mandatprelevement" text:style-name="Internet_20_link" text:visited-style-name="Visited_20_Internet_20_Link">Edition Mandat prélèvement</text:a></text:span></text:span><text:line-break/>Courrier à transmettre à un tiers pour une autorisation de prélèvement. Concerne uniquement le Tiers de la fiche concernée</text:p>
              </text:list-item>
              <text:list-item>
                <text:p text:style-name="List_20_1_Content"> <text:span text:style-name=""><text:span text:style-name="Strong_20_Emphasis"><text:a xlink:type="simple" xlink:href="https://wiki.atys.analys-informatique.com/doku.php?id=wiki:editions:catalog:etiquettesbadgetiers" text:style-name="Internet_20_link" text:visited-style-name="Visited_20_Internet_20_Link">Etiquettes badge</text:a></text:span></text:span><text:line-break/>Edition d'un Badge indiquant l'identité d'un tiers.</text:p>
              </text:list-item>
              <text:list-item>
                <text:p text:style-name="List_20_1_Content"> <text:span text:style-name=""><text:span text:style-name="Strong_20_Emphasis"><text:a xlink:type="simple" xlink:href="https://wiki.atys.analys-informatique.com/doku.php?id=wiki:editions:catalog:etiquettesbadgefidelite" text:style-name="Internet_20_link" text:visited-style-name="Visited_20_Internet_20_Link">Etiquettes badge fidelité</text:a></text:span></text:span><text:line-break/>Edition d'une carte Fidélité indiquant l'identité d'un tiers. </text:p>
              </text:list-item>
              <text:list-item>
                <text:p text:style-name="List_20_1_Content"> <text:span text:style-name=""><text:span text:style-name="Strong_20_Emphasis"><text:a xlink:type="simple" xlink:href="https://wiki.atys.analys-informatique.com/doku.php?id=wiki:editions:catalog:etiquettestierslocaux" text:style-name="Internet_20_link" text:visited-style-name="Visited_20_Internet_20_Link">Etiquettes Code Barre Site</text:a></text:span></text:span><text:line-break/>Planche d'étiquettes de code barre des différents sites</text:p>
              </text:list-item>
              <text:list-item>
                <text:p text:style-name="List_20_1_Content"> <text:span text:style-name=""><text:span text:style-name="Strong_20_Emphasis"><text:a xlink:type="simple" xlink:href="https://wiki.atys.analys-informatique.com/doku.php?id=wiki:editions:catalog:etiquettesmail" text:style-name="Internet_20_link" text:visited-style-name="Visited_20_Internet_20_Link">Etiquettes mail</text:a></text:span></text:span><text:line-break/>Adresses de tiers sur étiquettes autocollantes.</text:p>
              </text:list-item>
              <text:list-item>
                <text:p text:style-name="List_20_1_Content"> <text:span text:style-name=""><text:span text:style-name="Strong_20_Emphasis">Exportation des Tiers</text:span></text:span><text:line-break/>Crée un fichier .txt à partir des colonnes choisies dans la fenêtre de sélection. Le fichier est disponible dans le répertoire Analys&gt;Atys&gt;Interfaces</text:p>
              </text:list-item>
              <text:list-item>
                <text:p text:style-name="List_20_1_Content"> <text:span text:style-name=""><text:span text:style-name="Strong_20_Emphasis"><text:a xlink:type="simple" xlink:href="https://wiki.atys.analys-informatique.com/doku.php?id=wiki:editions:catalog:fichetiers" text:style-name="Internet_20_link" text:visited-style-name="Visited_20_Internet_20_Link">Fiche Tiers</text:a></text:span></text:span><text:line-break/>Fiche descriptive d'un client ou d'un fournisseur.</text:p>
              </text:list-item>
              <text:list-item>
                <text:p text:style-name="List_20_1_Content_Last"> <text:span text:style-name=""><text:span text:style-name="Strong_20_Emphasis"><text:a xlink:type="simple" xlink:href="https://wiki.atys.analys-informatique.com/doku.php?id=wiki:editions:catalog:listemandatstiers" text:style-name="Internet_20_link" text:visited-style-name="Visited_20_Internet_20_Link">Liste des mandats par tiers</text:a></text:span></text:span> (V23.0)<text:line-break/>Rapport de liste des mandats par tiers.</text:p>
              </text:list-item>
            </text:list>
          </table:table-cell>
        </table:table-row>
      </table:table>
      <text:p text:style-name="Text_20_body"><text:line-break/><text:line-break/>
Lien vers une <text:a xlink:type="simple" xlink:href="https://wiki.atys.analys-informatique.com/doku.php?id=wiki:docs_en_cours:fiche_tiers_vierge" text:style-name="Internet_20_link" text:visited-style-name="Visited_20_Internet_20_Link">fiche Tiers vierge</text:a> pour export pdf et annotation.</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4:16</meta:creation-date>
    <dc:creator>Generated</dc:creator>
    <dc:date>2026-08-14T19::54:16</dc:date>
    <dc:language>en-US</dc:language>
    <meta:editing-cycles>1</meta:editing-cycles>
    <meta:editing-duration>PT0S</meta:editing-duration>
    <dc:title>wiki:docs_en_cours:fiche_tiers</dc:title>
  </office:meta>
</office:document-meta>
</file>