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a0530293d50ea2a8e96526332ce021.jpg"/>
  <manifest:file-entry manifest:media-type="image/png" manifest:full-path="Pictures/3acaeb1a24ef7c65555cca0dd5d03ec2.png"/>
  <manifest:file-entry manifest:media-type="image/png" manifest:full-path="Pictures/c307f0cbebc8edf246f3aa56b070c0ed.png"/>
  <manifest:file-entry manifest:media-type="image/png" manifest:full-path="Pictures/36df8e5d2af7d18196e37c72a9ee7db4.png"/>
  <manifest:file-entry manifest:media-type="image/png" manifest:full-path="Pictures/d4ba08a155323d77e68ec2da41f7e6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stion_doc_a_transmettre_ou_signer"/>Date de création : 22/09/20<text:line-break/>
Date de Mise à Jour : 10/01/23<text:line-break/>
Version v22.0<text:line-break/></text:span></text:p>
      <text:p text:style-name="Horizontal_20_Line"/>
      <text:h text:style-name="Heading_20_1" text:outline-level="1"><text:bookmark-start text:name="__RefHeading___gestion_des_documents_a_transmettre_etou_signer_1"/><text:bookmark-start text:name="gestion_des_documents_a_transmettre_etou_signer"/>Gestion des documents à transmettre et/ou signer<text:bookmark-end text:name="__RefHeading___gestion_des_documents_a_transmettre_etou_signer_1"/><text:bookmark-end text:name="gestion_des_documents_a_transmettre_etou_signer"/></text:h>
      <text:p text:style-name="Text_20_body"><text:line-break/><text:line-break/></text:p>
      <text:p text:style-name="Text_20_body">La gestion des envois et signatures de documents légaux peut être gérée à travers la <text:span text:style-name="Strong_20_Emphasis">maintenance des types de document dans Atys</text:span>.
En plus de cette fonctionnalité Atys, l'utilisation conjointe de la <text:span text:style-name="Strong_20_Emphasis">fonctionnalité de signature de document de l'“Extranet Atys”</text:span> permet de simplifier le processus et la gestion des signatures.<text:line-break/><text:line-break/>
Ceci vous offre la possibilité de:</text:p>
      <text:list text:style-name="List_20_1" text:continue-numbering="false">
        <text:list-item>
          <text:p text:style-name="List_20_1_Content_First"> <text:span text:style-name="Strong_20_Emphasis">Stocker différentes versions</text:span> de documents.</text:p>
        </text:list-item>
        <text:list-item>
          <text:p text:style-name="List_20_1_Content"> <text:span text:style-name="Strong_20_Emphasis">Faire signer en ligne</text:span> les documents.</text:p>
        </text:list-item>
        <text:list-item>
          <text:p text:style-name="List_20_1_Content_Last"> <text:span text:style-name="Strong_20_Emphasis">Assurer un suivi </text:span> des envois et/ou signatures.</text:p>
        </text:list-item>
      </text:list>
      <text:p text:style-name="Text_20_body"><text:line-break/></text:p>
      <text:p text:style-name="Text_20_body">En effet, vous pouvez utiliser votre Extranet comme un <text:span text:style-name="Strong_20_Emphasis">moyen de dématérialisation de la signature des documents légaux</text:span> tels que vos conditions générales de vente, vos conditions générales d'achat ou encore vos conditions générales d'utilisation de votre Extranet.<text:line-break/><text:line-break/>
Pour ce faire il est nécessaire de réaliser plusieurs étapes :</text:p>
      <text:list text:style-name="List_20_1" text:continue-numbering="false">
        <text:list-item>
          <text:p text:style-name="List_20_1_Content_First"> La <text:span text:style-name="Strong_20_Emphasis">déclaration de ces documents dans Atys</text:span> pour leur gestion.</text:p>
        </text:list-item>
        <text:list-item>
          <text:p text:style-name="List_20_1_Content_Last"> La <text:span text:style-name="Strong_20_Emphasis">déclaration de ces documents dans l'outil d'administration de votre site web/extranet</text:span> pour leur consultation et la possibilité pour les utilisateurs de l'extranet de les signer directement en ligne (l'accès à l'extranet pouvant être conditionné à la signature des dits documents).<text:line-break/><text:line-break/><text:line-break/><text:line-break/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a xlink:type="simple" xlink:href="https://wiki.website.analys-informatique.com/doku.php?id=wiki:video_doc_a_signer#configuration_des_documents_a_signer_a_l_entree_dans_l_extranet"><draw:frame draw:style-name="media" draw:name="0" text:anchor-type="as-char" draw:z-index="0" svg:width="7.9375cm" style:rel-width="100%" svg:height="4.4720104333868cm" style:rel-height="scale"><draw:image xlink:href="Pictures/96a0530293d50ea2a8e96526332ce021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website.analys-informatique.com/doku.php?id=wiki:video_doc_a_signer#configuration_des_documents_a_signer_a_l_entree_dans_l_extranet" text:style-name="Internet_20_link" text:visited-style-name="Visited_20_Internet_20_Link">Vidéo tuto sur la configuration des documents à signer à l'entrée dans l'extranet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declaration_des_documents_dans_atys_2"/><text:bookmark-start text:name="declaration_des_documents_dans_atys"/>Déclaration des documents dans Atys<text:bookmark-end text:name="__RefHeading___declaration_des_documents_dans_atys_2"/><text:bookmark-end text:name="declaration_des_documents_dans_atys"/></text:h>
      <text:p text:style-name="Text_20_body">La déclaration, dans ATYS, a pour objectif de :</text:p>
      <text:list text:style-name="List_20_1" text:continue-numbering="false">
        <text:list-item>
          <text:p text:style-name="List_20_1_Content_First"> Stocker les documents à gérer,</text:p>
        </text:list-item>
        <text:list-item>
          <text:p text:style-name="List_20_1_Content"> Sélectionner à qui un document doit être envoyé,</text:p>
        </text:list-item>
        <text:list-item>
          <text:p text:style-name="List_20_1_Content"> Pour quelle action : envoi simple ou signature numérique,</text:p>
        </text:list-item>
        <text:list-item>
          <text:p text:style-name="List_20_1_Content_Last"> Gérer le suivi des envois et signatures</text:p>
        </text:list-item>
      </text:list>
      <text:p text:style-name="Preformatted_20_Text"> La déclaration des documents est disponible par menu :<text:s text:c="3"/>Fichiers &gt; Tables de références &gt; Types de document</text:p>
      <text:p text:style-name="Text_20_body"><text:line-break/><text:line-break/></text:p>
      <text:h text:style-name="Heading_20_3" text:outline-level="3"><text:bookmark-start text:name="__RefHeading___identification_-_generalite_3"/><text:bookmark-start text:name="identification_-_generalite"/>Identification - Généralité<text:bookmark-end text:name="__RefHeading___identification_-_generalite_3"/><text:bookmark-end text:name="identification_-_generalit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om</text:span></text:span><text:line-break/>Saisir un Nom de document (par exemple : CGV ou Conditions Generales Vente). Préférez les noms sans caractères spéciaux ou accentués.
Notez bien ce nom, vous devrez le réutiliser dans l'outil d'administration de votre site web/extranet. 
</text:p>
              </text:list-item>
              <text:list-item>
                <text:p text:style-name="List_20_1_Content"> <text:span text:style-name=""><text:span text:style-name="Strong_20_Emphasis">A signer</text:span></text:span><text:line-break/>A cocher si le document est à signer dans l'extranet.</text:p>
              </text:list-item>
              <text:list-item>
                <text:p text:style-name="List_20_1_Content"> <text:span text:style-name=""><text:span text:style-name="Strong_20_Emphasis">A transmettre</text:span></text:span><text:line-break/>A cocher si le document est à transmettre (à titre indicatif, pour assurer un suivi manuel).</text:p>
              </text:list-item>
              <text:list-item>
                <text:p text:style-name="List_20_1_Content"> <text:span text:style-name=""><text:span text:style-name="Strong_20_Emphasis">Obligatoire</text:span></text:span><text:line-break/>A cocher si la signature de ce document est obligatoire pour avoir accès aux informations et services de l'extranet. Sinon, l'internaute sera sollicité à chaque entrée dans l'extranet mais pourra éviter la signature s'il le souhaite.</text:p>
              </text:list-item>
              <text:list-item>
                <text:p text:style-name="List_20_1_Content_Last"> <text:span text:style-name=""><text:span text:style-name="Strong_20_Emphasis">Documents associés</text:span></text:span><text:line-break/>Associer le document en cliquant sur l'icône trombone. Vous pouvez stocker différentes versions d'un même document si vous le souhaitez. Préférer la diffusion de document PDF plutôt que Word. 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tiers_-_type_de_tiers_4"/><text:bookmark-start text:name="tiers_-_type_de_tiers"/>Tiers - Type de Tiers<text:bookmark-end text:name="__RefHeading___tiers_-_type_de_tiers_4"/><text:bookmark-end text:name="tiers_-_type_de_tiers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 <text:line-break/><text:line-break/></text:p>
          </table:table-cell>
          <table:table-cell office:value-type="string" table:style-name="tablecell">
            <text:p text:style-name="tablealignleft">Bouton Ajout <draw:frame draw:style-name="media" draw:name="1" text:anchor-type="as-char" draw:z-index="1" svg:width="0.52916666666667cm" svg:height="0.52916666666667cm"><draw:image xlink:href="Pictures/3acaeb1a24ef7c65555cca0dd5d03ec2.png" xlink:type="simple" xlink:show="embed" xlink:actuate="onLoad"/></draw:frame> pour sélectionnez les <text:span text:style-name="Strong_20_Emphasis">Tiers et/ou Types de tiers concernés par l'envoi et/ou la signature</text:span> du document et validation de la ligne.</text:p>
            <text:p text:style-name="Text_20_body">Vous pouvez définir une collection mixte de Tiers ou Types de tiers qui seront concernés par le document. <text:line-break/>Pour que ce dernier soit signé par les agriculteurs sur l'extranet, sélectionnez votre type de tiers correspondant à vos agriculteurs.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 <text:line-break/></text:p>
            <text:p text:style-name="Text_20_body">La <text:span text:style-name="Strong_20_Emphasis">transmission simple de documents</text:span>, sans signature, devra être gérée, via une messagerie mail ou un envoi papier. Cette procédure sert uniquement à assurer son suivi. <draw:frame draw:style-name="media" draw:name="2" text:anchor-type="as-char" draw:z-index="2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environnement_atysxe#collections" text:style-name="Internet_20_link" text:visited-style-name="Visited_20_Internet_20_Link">Vidéo tuto sur l'utilisation des collections</text:a></text:p>
          </table:table-cell>
          <table:table-cell office:value-type="string" table:style-name="tablecell">
            <text:p text:style-name="tablealignleft">La collection <text:span text:style-name="Strong_20_Emphasis">se renseigne automatiquement si la signature est gérée via l'extranet</text:span>. Elle <text:span text:style-name="Strong_20_Emphasis">Permet également de gérer manuellement les envois et/ou signatures en cas de retour papier</text:span> des documents. <text:line-break/><text:line-break/>
<text:span text:style-name="Strong_20_Emphasis">Sélectionner le Tiers ou type de Tiers dans la collection précédente</text:span>, pour avoir accès à cette sous-collection.<text:line-break/>
Puis bouton Ajout <draw:frame draw:style-name="media" draw:name="3" text:anchor-type="as-char" draw:z-index="3" svg:width="0.52916666666667cm" svg:height="0.52916666666667cm"><draw:image xlink:href="Pictures/3acaeb1a24ef7c65555cca0dd5d03ec2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span text:style-name=""><text:span text:style-name="Strong_20_Emphasis">Tiers</text:span></text:span><text:line-break/> Sélectionner le tiers concerné. Seuls les Tiers concernés par la sélection précédente se présentent.</text:p>
              </text:list-item>
              <text:list-item>
                <text:p text:style-name="List_20_1_Content"> <text:span text:style-name=""><text:span text:style-name="Strong_20_Emphasis">Action</text:span></text:span><text:line-break/> Sélectionner Signature de document ou envoi document</text:p>
              </text:list-item>
              <text:list-item>
                <text:p text:style-name="List_20_1_Content_Last"> <text:span text:style-name=""><text:span text:style-name="Strong_20_Emphasis">Date</text:span></text:span><text:line-break/> sélectionner la date de l'envoi ou signature.</text:p>
              </text:list-item>
            </text:list>
            <text:p text:style-name="Text_20_body">Valider chaque ligne.</text:p>
          </table:table-cell>
        </table:table-row>
      </table:table>
      <text:p text:style-name="Text_20_body"><text:line-break/><text:line-break/><text:line-break/>
<text:span text:style-name="Strong_20_Emphasis">Validez</text:span> l'enregistrement du document.<text:line-break/><text:line-break/><text:line-break/></text:p>
      <text:h text:style-name="Heading_20_1" text:outline-level="1"><text:bookmark-start text:name="__RefHeading___declaration_des_documents_dans_l_outil_d_administration_de_votre_site_webextranet_5"/><text:bookmark-start text:name="declaration_des_documents_dans_l_outil_d_administration_de_votre_site_webextranet"/>Déclaration des documents dans l'outil d'administration de votre site web/extranet<text:bookmark-end text:name="__RefHeading___declaration_des_documents_dans_l_outil_d_administration_de_votre_site_webextranet_5"/><text:bookmark-end text:name="declaration_des_documents_dans_l_outil_d_administration_de_votre_site_webextranet"/></text:h>
      <text:p text:style-name="Text_20_body">Pour que le document soit <text:span text:style-name="Strong_20_Emphasis">consultable par l'internaute</text:span> sur l'extranet, il faut placer celui ci dans une <text:span text:style-name="Strong_20_Emphasis">bibliothèque de documents spécifiques</text:span> de votre extranet.<text:line-break/><text:line-break/>
Connectez vous à l'outil d'administration de votre site web/extranet : </text:p>
      <text:p text:style-name="Preformatted_20_Text"> https://&lt;AdresseDeVotreSiteWeb&gt;/Sitefinity.</text:p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 1- Allez dans le menu <text:span text:style-name="Strong_20_Emphasis">Contenu → Documents et fichiers</text:span> : <text:line-break/><text:line-break/></text:p>
          </table:table-cell>
          <table:table-cell office:value-type="string" table:style-name="tablecell">
            <text:p text:style-name="tablealignleft">2- Puis <text:span text:style-name="Strong_20_Emphasis">sélectionnez la bibliothèque</text:span> “<text:span text:style-name="Emphasis">LegalsDocToSign</text:span>” : <text:line-break/><text:line-break/><draw:frame draw:style-name="media" draw:name="4" text:anchor-type="as-char" draw:z-index="4" svg:width="6.6145833333333cm" style:rel-width="100%" svg:height="1.6207919426049cm" style:rel-height="scale"><draw:image xlink:href="Pictures/36df8e5d2af7d18196e37c72a9ee7db4.png" xlink:type="simple" xlink:show="embed" xlink:actuate="onLoad"/></draw:frame><text:line-break/><text:line-break/><text:line-break/><text:line-break/>
3 - <text:span text:style-name="Strong_20_Emphasis">Transférez les documents</text:span> dans cette bibliothèque en cliquant sur le bouton “<text:span text:style-name="Emphasis">Transférez des documents ou d'autres fichiers</text:span>”. <text:line-break/><text:line-break/><text:span text:style-name="Strong_20_Emphasis">Glisser/déposer ou choisir le document</text:span> à importer<text:line-break/><text:line-break/>Puis cliquer sur “<text:span text:style-name="Emphasis">Publier</text:span>“<text:line-break/><text:line-break/>Et enfin ”<text:span text:style-name="Emphasis">Retour à tous les éléments</text:span>”</text:p>
          </table:table-cell>
        </table:table-row>
      </table:table>
      <text:p text:style-name="Text_20_body"><text:line-break/><text:line-break/></text:p>
      <text:p text:style-name="Text_20_body">En cas de besoin, le bouton <text:span text:style-name="Emphasis">Action</text:span> permet de supprimer le document, d'annuler sa publication, etc…<text:line-break/><text:line-break/><text:line-break/><text:line-break/><text:line-break/>
4 - Une fois les documents transférés, il faut <text:span text:style-name="Strong_20_Emphasis">s'assurer que le fichier porte exactement le même nom que celui saisi dans le champ <text:span text:style-name="Emphasis">Nom</text:span> dans Atys</text:span>. Si tel n'est pas le cas il faut le modifier. Pour cela, cliquez sur le document, puis :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Strong_20_Emphasis">Modifier le titre</text:span> : Reprendre le titre exact saisi dans le champ NOM dans Atys,<text:line-break/></text:p>
              </text:list-item>
              <text:list-item>
                <text:p text:style-name="List_20_1_Content_Last"> <text:span text:style-name="Strong_20_Emphasis">Publier</text:span> à nouveau le document.</text:p>
              </text:list-item>
            </text:list>
          </table:table-cell>
          <table:table-cell office:value-type="string" table:style-name="tablecell">
            <text:p text:style-name="tablealignleft"><draw:frame draw:style-name="mediacenter" draw:name="5" text:anchor-type="paragraph" draw:z-index="5" svg:width="7.9375cm" style:rel-width="100%" svg:height="7.675cm" style:rel-height="scale"><draw:image xlink:href="Pictures/d4ba08a155323d77e68ec2da41f7e604.png" xlink:type="simple" xlink:show="embed" xlink:actuate="onLoad"/></draw:frame>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ditions_de_suivi_des_documents_6"/><text:bookmark-start text:name="editions_de_suivi_des_documents"/>Editions de suivi des documents<text:bookmark-end text:name="__RefHeading___editions_de_suivi_des_documents_6"/><text:bookmark-end text:name="editions_de_suivi_des_documents"/></text:h>
      <text:p text:style-name="Preformatted_20_Text">Index -&gt;<text:s text:c="2"/>Rapport Audit -&gt;<text:s text:c="2"/>Audit signatures des documents</text:p>
      <text:p text:style-name="Text_20_body"><text:a xlink:type="simple" xlink:href="https://wiki.atys.analys-informatique.com/doku.php?id=wiki:editions:catalog:rapportsdaudit_auditsignaturesdesdocuments" text:style-name="Internet_20_link" text:visited-style-name="Visited_20_Internet_20_Link">Audit de Signatures des documents :</text:a> Rapport de liste des documents, envoyés ou signés, par tiers. Indication de la date d'envoi et de dernière signature si elle existe.<text:line-break/>
<text:line-break/><text:line-break/><text:line-break/></text:p>
      <text:h text:style-name="Heading_20_1" text:outline-level="1"><text:bookmark-start text:name="__RefHeading___mise_a_jour_7"/><text:bookmark-start text:name="mise_a_jour"/>Mise à jour<text:bookmark-end text:name="__RefHeading___mise_a_jour_7"/><text:bookmark-end text:name="mise_a_jour"/></text:h>
      <text:p text:style-name="Text_20_body">
<text:span text:style-name="Strong_20_Emphasis">Vos documents évoluent et vous souhaitez les faire signer à nouveau</text:span> :<text:line-break/><text:line-break/></text:p>
      <text:list text:style-name="List_20_1" text:continue-numbering="false">
        <text:list-item>
          <text:p text:style-name="List_20_1_Content_First"> <text:span text:style-name="underline">Dans ATYS</text:span> : </text:p>
          <text:list text:style-name="List_20_1">
            <text:list-item>
              <text:p text:style-name="List_20_1_Content"> Vous devez renouveler la procédure avec une <text:span text:style-name="Strong_20_Emphasis">nouvelle fiche <text:span text:style-name="Emphasis">Type de documents</text:span></text:span>.</text:p>
            </text:list-item>
            <text:list-item>
              <text:p text:style-name="List_20_1_Content"> Dans l'<text:span text:style-name="Strong_20_Emphasis">ancienne fiche</text:span>, <text:span text:style-name="Strong_20_Emphasis">décocher <text:span text:style-name="Emphasis">A signer</text:span> et <text:span text:style-name="Emphasis">Obligatoire</text:span></text:span> pour que cet ancien document ne remonte plus dans l'extranet pour signature.<text:line-break/><text:line-break/></text:p>
            </text:list-item>
          </text:list>
        </text:list-item>
        <text:list-item>
          <text:p text:style-name="List_20_1_Content_Last"> <text:span text:style-name="underline">Sur votre site/web/extranet</text:span> : Vous <text:span text:style-name="Strong_20_Emphasis">déclarez ce nouveau document</text:span>, tel que cela est décrit précédemment, afin que les utilisateurs de l'extranet aient l'information du changement de version et qu'ils puissent signer la nouvelle version.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4:15</meta:creation-date>
    <dc:creator>Generated</dc:creator>
    <dc:date>2026-08-13T19::24:15</dc:date>
    <dc:language>en-US</dc:language>
    <meta:editing-cycles>1</meta:editing-cycles>
    <meta:editing-duration>PT0S</meta:editing-duration>
    <dc:title>wiki:docs_en_cours:gestion_doc_a_transmettre_ou_signer</dc:title>
  </office:meta>
</office:document-meta>
</file>