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gestion_magasin_lisa"/>Date de création : 22/03/21<text:line-break/>
Date de Mise à Jour : 04/03/24<text:line-break/>
Version v23.0<text:line-break/></text:span></text:p>
      <text:h text:style-name="Heading_20_1" text:outline-level="1"><text:bookmark-start text:name="__RefHeading___gestion_magasinlisa_1"/><text:bookmark-start text:name="gestion_magasinlisa"/>Gestion magasin/LISA<text:bookmark-end text:name="__RefHeading___gestion_magasinlisa_1"/><text:bookmark-end text:name="gestion_magasinlisa"/></text:h>
      <text:p text:style-name="Text_20_body">Gestion quotidienne d'une caisse, constituée des éléments suivant :</text:p>
      <text:list text:style-name="List_20_1" text:continue-numbering="false">
        <text:list-item>
          <text:p text:style-name="List_20_1_Content_First"> Caisse</text:p>
        </text:list-item>
        <text:list-item>
          <text:p text:style-name="List_20_1_Content"> Encaissement(facture LISA) / décaissement (Avoir LISA)</text:p>
        </text:list-item>
        <text:list-item>
          <text:p text:style-name="List_20_1_Content_Last"> Statistiques spécifiques.</text:p>
        </text:list-item>
      </text:list>
      <text:p text:style-name="Text_20_body"><text:line-break/><text:line-break/><text:line-break/></text:p>
      <text:h text:style-name="Heading_20_1" text:outline-level="1"><text:bookmark-start text:name="__RefHeading___piece_de_caisse_2"/><text:bookmark-start text:name="piece_de_caisse"/>Pièce de caisse<text:bookmark-end text:name="__RefHeading___piece_de_caisse_2"/><text:bookmark-end text:name="piece_de_caisse"/></text:h>
      <text:h text:style-name="Heading_20_3" text:outline-level="3"><text:bookmark-start text:name="__RefHeading___ouverture_de_la_caisse_3"/><text:bookmark-start text:name="ouverture_de_la_caisse"/>Ouverture de la caisse<text:bookmark-end text:name="__RefHeading___ouverture_de_la_caisse_3"/><text:bookmark-end text:name="ouverture_de_la_caisse"/></text:h>
      <text:p text:style-name="Text_20_body">L'ouverture de la caisse est indispensable à l'utilisation de la pièce de facture LISA (selon paramétrage).<text:line-break/><text:line-break/>
Il faut être <text:span text:style-name="Strong_20_Emphasis">connecté avec un utilisateur pour lequel l'outil de connexion de la caisse est déclaré</text:span>.<text:line-break/><text:line-break/></text:p>
      <text:list text:style-name="List_20_1" text:continue-numbering="false">
        <text:list-item>
          <text:p text:style-name="LastListParagraph_List_20_1_Content_First"> <text:span text:style-name="Strong_20_Emphasis">Valider</text:span> l'entête</text:p>
        </text:list-item>
      </text:list>
      <text:p text:style-name="Text_20_body">Puis :<text:line-break/></text:p>
      <text:list text:style-name="List_20_1" text:continue-numbering="false">
        <text:list-item>
          <text:p text:style-name="List_20_1_Content_First"> Renseigner les <text:span text:style-name="Strong_20_Emphasis">montants en espèce et en chèque à l'ouverture</text:span> de la caisse (fond de caisse).<text:line-break/>Par défaut il est proposé les montants mentionnés lors de la fermeture de caisse précédente.</text:p>
        </text:list-item>
        <text:list-item>
          <text:p text:style-name="List_20_1_Content_Last"> <text:span text:style-name="Strong_20_Emphasis">Valider</text:span> en bas de page pour que la caisse soit ouverte. </text:p>
        </text:list-item>
      </text:list>
      <text:p text:style-name="Text_20_body"><text:line-break/><text:line-break/> <text:line-break/></text:p>
      <text:h text:style-name="Heading_20_3" text:outline-level="3"><text:bookmark-start text:name="__RefHeading___differentes_operations_4"/><text:bookmark-start text:name="differentes_operations"/>Différentes opérations<text:bookmark-end text:name="__RefHeading___differentes_operations_4"/><text:bookmark-end text:name="differentes_operations"/></text:h>
      <text:p text:style-name="Text_20_body">
<text:line-break/></text:p>
      <text:h text:style-name="Heading_20_4" text:outline-level="4"><text:bookmark-start text:name="__RefHeading___debours_5"/><text:bookmark-start text:name="debours"/>Débours<text:bookmark-end text:name="__RefHeading___debours_5"/><text:bookmark-end text:name="debours"/></text:h>
      <text:p text:style-name="Preformatted_20_Text"> Index -&gt; Débours Magasin ou Débours Salariés</text:p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text:line-break/>ou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Magasin ou Salarié</text:span></text:span><text:line-break/>Sélectionné le dépôt ou le salarié concerné.Il faut avoir au préalable créé un <text:span text:style-name="Strong_20_Emphasis"><text:a xlink:type="simple" xlink:href="https://wiki.atys.analys-informatique.com/doku.php?id=wiki:docs_en_cours:fiche_tiers_site" text:style-name="Internet_20_link" text:visited-style-name="Visited_20_Internet_20_Link">Tiers site</text:a> pour le magasin</text:span> concerné<text:line-break/>et/ou<text:line-break/>Des <text:span text:style-name="Strong_20_Emphasis"><text:a xlink:type="simple" xlink:href="https://wiki.atys.analys-informatique.com/doku.php?id=wiki:docs_en_cours:fiche_tiers" text:style-name="Internet_20_link" text:visited-style-name="Visited_20_Internet_20_Link">Tiers</text:a> salariés</text:span> avec un <text:span text:style-name="Strong_20_Emphasis"><text:span text:style-name="Emphasis">type de tiers</text:span> de nature <text:span text:style-name="Emphasis">Personnel</text:span></text:span>.<text:line-break/></text:p>
              </text:list-item>
              <text:list-item>
                <text:p text:style-name="List_20_1_Content"> <text:span text:style-name=""><text:span text:style-name="Strong_20_Emphasis">Opération</text:span></text:span><text:line-break/>Renseigner l'intitulé de l'opération effectuée</text:p>
              </text:list-item>
              <text:list-item>
                <text:p text:style-name="List_20_1_Content_Last"> <text:span text:style-name=""><text:span text:style-name="Strong_20_Emphasis">Montant</text:span></text:span><text:line-break/>Indiquer le montant prélevé (<text:span text:style-name="Strong_20_Emphasis">saisie en positif</text:span>)</text:p>
              </text:list-item>
            </text:list>
          </table:table-cell>
        </table:table-row>
      </table:table>
      <text:p text:style-name="Text_20_body"><text:line-break/></text:p>
      <text:p text:style-name="Text_20_body"><text:line-break/><text:line-break/><text:line-break/></text:p>
      <text:h text:style-name="Heading_20_4" text:outline-level="4"><text:bookmark-start text:name="__RefHeading___remise_en_banque_6"/><text:bookmark-start text:name="remise_en_banque"/>Remise en banque<text:bookmark-end text:name="__RefHeading___remise_en_banque_6"/><text:bookmark-end text:name="remise_en_banque"/></text:h>
      <text:p text:style-name="Text_20_body">
<text:line-break/></text:p>
      <text:list text:style-name="List_20_1" text:continue-numbering="false">
        <text:list-item>
          <text:p text:style-name="List_20_1_Content_First"> Soit par une <text:span text:style-name="Strong_20_Emphasis">sortie de caisse</text:span> dans la <text:span text:style-name="Strong_20_Emphasis">pièce de caisse</text:span> :  en utilisant l'Index→ Remise en banque.</text:p>
        </text:list-item>
        <text:list-item>
          <text:p text:style-name="List_20_1_Content_Last"> Soit par le <text:span text:style-name="Strong_20_Emphasis">traitement de Remise en banque</text:span> qui génèrera une <text:span text:style-name="Strong_20_Emphasis">écriture comptable</text:span> et la pièce de remise en banque, en plus d'alimenter la sortie de caisse.</text:p>
        </text:list-item>
      </text:list>
      <text:p text:style-name="Text_20_body"><text:line-break/><text:line-break/>
<text:span text:style-name="underline">Sortie de caisse</text:span> :</text:p>
      <text:p text:style-name="Preformatted_20_Text"> Index -&gt; Remise en banque</text:p>
      <text:p text:style-name="Text_20_body"><text:line-break/></text:p>
      <text:list text:style-name="List_20_1" text:continue-numbering="false">
        <text:list-item>
          <text:p text:style-name="List_20_1_Content_First"> Renseigner le <text:span text:style-name="Strong_20_Emphasis">mode de règlement</text:span> concerné par la remise ainsi que le <text:span text:style-name="Strong_20_Emphasis">montant</text:span> sorti de la caisse</text:p>
        </text:list-item>
        <text:list-item>
          <text:p text:style-name="List_20_1_Content_Last"> Une ligne <text:span text:style-name="Strong_20_Emphasis"><text:span text:style-name="Emphasis">Remise ESPECES ou Remise CHEQUES</text:span></text:span> est alors générée dans la pièce de Caisse.</text:p>
        </text:list-item>
      </text:list>
      <text:p text:style-name="Text_20_body">Si une remise a été réalisée depuis la pièce de caisse (par l'index), alors les montants concernés ne pourront être remis en banque afin d'alimenter la comptabilité générale par le biais du traitement que <text:span text:style-name="Strong_20_Emphasis">par un autre utilisateur que celui de la caisse</text:span>.</text:p>
      <text:list text:style-name="List_20_1" text:continue-numbering="false">
        <text:list-item>
          <text:p text:style-name="LastListParagraph_List_20_1_Content_First"> Une sortie de caisse peut être <text:span text:style-name="Strong_20_Emphasis">annulée en supprimant la ligne</text:span> dans la pièce de caisse.</text:p>
        </text:list-item>
      </text:list>
      <text:p text:style-name="Text_20_body"><text:line-break/><text:line-break/>
<text:span text:style-name="underline">Traitement de Remise en banque</text:span> :</text:p>
      <text:p text:style-name="Preformatted_20_Text"> Traitement -&gt; Remise en banque support papier</text:p>
      <text:p text:style-name="Text_20_body"><text:line-break/></text:p>
      <text:list text:style-name="List_20_1" text:continue-numbering="false">
        <text:list-item>
          <text:p text:style-name="List_20_1_Content_First"> Cas de remise d'espèces : Le <text:a xlink:type="simple" xlink:href="https://wiki.atys.analys-informatique.com/doku.php?id=wiki:docs_en_cours:remise_en_banque#remise_en_banque_support_papier" text:style-name="Internet_20_link" text:visited-style-name="Visited_20_Internet_20_Link">traitement de remise en banque support papier</text:a> nécessite qu'il y ait <text:span text:style-name="Strong_20_Emphasis">au moins une pièce de règlement</text:span> sur laquelle s'appuyer, quelque soit son montant (le traitement compare le montant renseigné, à remettre, avec le montant à l'ouverture + encaissement -débours - remises).<text:line-break/>Pour réaliser une remise en banque de 500€ en espèces par exemple, il faut mettre ce montant dans le champ “Montant Maximum” de la fenêtre de sélection du traitement de remise en banque support papier.   <text:line-break/></text:p>
        </text:list-item>
        <text:list-item>
          <text:p text:style-name="List_20_1_Content_Last"> Cas de remise de chèques ou CB : le <text:a xlink:type="simple" xlink:href="https://wiki.atys.analys-informatique.com/doku.php?id=wiki:docs_en_cours:remise_en_banque#remise_en_banque_support_papier" text:style-name="Internet_20_link" text:visited-style-name="Visited_20_Internet_20_Link">traitement de remise en banque support papier</text:a> s'appuie sur la sélection faite pour calculer le montant à remettre.<text:line-break/><text:line-break/></text:p>
        </text:list-item>
      </text:list>
      <text:list text:style-name="List_20_1" text:continue-numbering="false">
        <text:list-item>
          <text:p text:style-name="LastListParagraph_List_20_1_Content_First"> La <text:span text:style-name="Strong_20_Emphasis">ligne de remise sera générée automatiquement</text:span> dans la pièce de caisse et il y aura mention, dans ce cas, du <text:span text:style-name="Emphasis">numéro de la pièce de remise en banque générée</text:span> par le traitement.<text:line-break/><text:line-break/>. <text:line-break/><text:line-break/></text:p>
        </text:list-item>
      </text:list>
      <text:p text:style-name="Text_20_body">Si une remise en banque a été réalisée avec l'utilisateur “Caisse”, elle est donc visible dans le <text:a xlink:type="simple" xlink:href="#__RefHeading___editions_des_releves_de_caisse_8" text:style-name="Local_20_link" text:visited-style-name="Visited_20_Local_20_Link">relevé de caisse</text:a>.</text:p>
      <text:list text:style-name="List_20_1" text:continue-numbering="false">
        <text:list-item>
          <text:p text:style-name="List_20_1_Content_First"> Si l'annulation est faite via un autre utilisateur, elle sera bien annulée mais elle restera visible dans le relevé de caisse.</text:p>
        </text:list-item>
        <text:list-item>
          <text:p text:style-name="List_20_1_Content_Last"> Si l'annulation est faite via l'utilisateur Caisse lui même, alors elle sera bien annulée mais aussi supprimée du relevé de caisse.</text:p>
        </text:list-item>
      </text:list>
      <text:p text:style-name="Text_20_body"><text:line-break/><text:line-break/><text:line-break/></text:p>
      <text:h text:style-name="Heading_20_3" text:outline-level="3"><text:bookmark-start text:name="__RefHeading___fermeture_de_la_caisse_7"/><text:bookmark-start text:name="fermeture_de_la_caisse"/>Fermeture de la caisse<text:bookmark-end text:name="__RefHeading___fermeture_de_la_caisse_7"/><text:bookmark-end text:name="fermeture_de_la_caisse"/></text:h>
      <text:p text:style-name="Text_20_body">
<text:line-break/></text:p>
      <text:p text:style-name="Preformatted_20_Text"> Index -&gt; Fermeture</text:p>
      <text:p text:style-name="Text_20_body"><text:line-break/>
Renseigner les montants :</text:p>
      <text:list text:style-name="List_20_1" text:continue-numbering="false">
        <text:list-item>
          <text:p text:style-name="List_20_1_Content_First"> en <text:span text:style-name="Strong_20_Emphasis">chèque</text:span> (échus et non échus s'il y a des règlements par échéancier) </text:p>
        </text:list-item>
        <text:list-item>
          <text:p text:style-name="List_20_1_Content_Last"> en <text:span text:style-name="Strong_20_Emphasis">espèces</text:span> (comptés au moment de la fermeture)</text:p>
        </text:list-item>
      </text:list>
      <text:p text:style-name="Text_20_body">Ces montants serviront de référence pour l'ouverture de la prochaine pièce de caisse.
<text:line-break/><text:line-break/><text:line-break/></text:p>
      <text:h text:style-name="Heading_20_3" text:outline-level="3"><text:bookmark-start text:name="__RefHeading___editions_des_releves_de_caisse_8"/><text:bookmark-start text:name="editions_des_releves_de_caisse"/>Editions des relevés de caisse<text:bookmark-end text:name="__RefHeading___editions_des_releves_de_caisse_8"/><text:bookmark-end text:name="editions_des_releves_de_caisse"/></text:h>
      <text:p text:style-name="Text_20_body">
Deux éditions du relevés de caisse sont disponibles :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Relevé de caisse par ordre chronologique des opérations</text:span><text:line-break/><text:line-break/>
</text:p>
          </table:table-cell>
          <table:table-cell office:value-type="string" table:style-name="tablecell">
            <text:p text:style-name="tablealignleft"><text:span text:style-name="Strong_20_Emphasis">Relevé de caisse par mode de règlement</text:span><text:line-break/><text:line-break/>
</text:p>
          </table:table-cell>
        </table:table-row>
      </table:table>
      <text:p text:style-name="Text_20_body"><text:line-break/>
<text:line-break/><text:line-break/></text:p>
      <text:h text:style-name="Heading_20_1" text:outline-level="1"><text:bookmark-start text:name="__RefHeading___facture_lisa_9"/><text:bookmark-start text:name="facture_lisa"/>Facture LISA<text:bookmark-end text:name="__RefHeading___facture_lisa_9"/><text:bookmark-end text:name="facture_lisa"/></text:h>
      <text:p text:style-name="Text_20_body"><text:span text:style-name="Strong_20_Emphasis">Facturation simplifiée avec édition du tickets de caisse et/ou facturette</text:span>.La pièce de Facture LISA ne peut, en général, être utilisée que si une <text:a xlink:type="simple" xlink:href="#__RefHeading___piece_de_caisse_2" text:style-name="Local_20_link" text:visited-style-name="Visited_20_Local_20_Link">caisse</text:a> est ouverte (selon paramétrage).<text:line-break/><text:line-break/></text:p>
      <text:h text:style-name="Heading_20_3" text:outline-level="3"><text:bookmark-start text:name="__RefHeading___entete_de_facture_lisa_10"/><text:bookmark-start text:name="entete_de_facture_lisa"/>Entête de Facture LISA<text:bookmark-end text:name="__RefHeading___entete_de_facture_lisa_10"/><text:bookmark-end text:name="entete_de_facture_lisa"/></text:h>
      <text:p text:style-name="Text_20_body">
<text:span text:style-name="underline">Plusieurs possibilité pour renseigner le client à facturer :</text:span><text:line-break/></text:p>
      <text:list text:style-name="List_20_1" text:continue-numbering="false">
        <text:list-item>
          <text:p text:style-name="List_20_1_Content_First"> <text:span text:style-name="Strong_20_Emphasis">Utilisation d'un compte <text:span text:style-name="Emphasis">client divers caisse</text:span></text:span> si validation de l'entête en automatique.<text:line-break/><text:line-break/></text:p>
        </text:list-item>
        <text:list-item>
          <text:p text:style-name="List_20_1_Content"> <text:span text:style-name="Strong_20_Emphasis">Utilisation d'un compte client référencé</text:span> :</text:p>
          <text:list text:style-name="List_20_1">
            <text:list-item>
              <text:p text:style-name="List_20_1_Content"> Sélection d'un tiers par son nom</text:p>
            </text:list-item>
            <text:list-item>
              <text:p text:style-name="List_20_1_Content"> Scan du code barre fidélité si utilisation de la fidélité.<text:line-break/><text:line-break/></text:p>
            </text:list-item>
          </text:list>
        </text:list-item>
        <text:list-item>
          <text:p text:style-name="List_20_1_Content_Last"> <text:span text:style-name="Strong_20_Emphasis">Création d'un nouveau client</text:span> par la procédure F3 de <text:span text:style-name="Emphasis">création Tiers simplifiée</text:span>. </text:p>
        </text:list-item>
      </text:list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<text:line-break/></text:p>
            <text:list text:style-name="List_20_1" text:continue-numbering="false">
              <text:list-item>
                <text:p text:style-name="List_20_1_Content_First"> <text:span text:style-name="Strong_20_Emphasis">Renseigner les différents champs</text:span> de la fiche simplifiée<text:line-break/><text:line-break/></text:p>
              </text:list-item>
              <text:list-item>
                <text:p text:style-name="List_20_1_Content"> A la validation une <text:span text:style-name="Strong_20_Emphasis">fiche Tiers</text:span> se crée avec, en automatique, les informations de <text:span text:style-name="Strong_20_Emphasis">Type Tiers, Régime Taxes, Type Echéance et  Mode règlement</text:span> paramétrés par Analys.<text:line-break/><text:line-break/></text:p>
              </text:list-item>
              <text:list-item>
                <text:p text:style-name="List_20_1_Content_Last"> <text:span text:style-name="Strong_20_Emphasis">Sélectionner ensuite le Tiers</text:span> ainsi créé avant de valider l'entête.</text:p>
              </text:list-item>
            </text:list>
          </table:table-cell>
        </table:table-row>
      </table:table>
      <text:p text:style-name="Text_20_body"><text:line-break/><text:line-break/> <text:line-break/></text:p>
      <text:h text:style-name="Heading_20_3" text:outline-level="3"><text:bookmark-start text:name="__RefHeading___detail_de_la_piece_11"/><text:bookmark-start text:name="detail_de_la_piece"/>Détail de la pièce<text:bookmark-end text:name="__RefHeading___detail_de_la_piece_11"/><text:bookmark-end text:name="detail_de_la_piece"/></text:h>
      <text:h text:style-name="Heading_20_4" text:outline-level="4"><text:bookmark-start text:name="__RefHeading___articles_12"/><text:bookmark-start text:name="articles"/>Articles<text:bookmark-end text:name="__RefHeading___articles_12"/><text:bookmark-end text:name="articles"/></text:h>
      <text:list text:style-name="List_20_1" text:continue-numbering="false">
        <text:list-item>
          <text:p text:style-name="List_20_1_Content_First"> Possibilité de <text:span text:style-name="Strong_20_Emphasis">scanner, à la douchette</text:span>, le code barre de l'article si celui-ci est renseigné dans la fiche Article.<text:line-break/>Par défaut, la valeur du champ <text:span text:style-name="Emphasis"><text:a xlink:type="simple" xlink:href="https://wiki.atys.analys-informatique.com/doku.php?id=wiki:docs_en_cours:fiche_article#unites_et_conditionnement" text:style-name="Internet_20_link" text:visited-style-name="Visited_20_Internet_20_Link">conditionnement</text:a></text:span> de la fiche article se renseigne alors automatiquement mais bien sûr, possibilité de la modifier.<text:line-break/></text:p>
        </text:list-item>
        <text:list-item>
          <text:p text:style-name="List_20_1_Content_Last">  Possibilité <text:span text:style-name="Strong_20_Emphasis">sélectionner l'article</text:span> dans la base article si besoin.</text:p>
        </text:list-item>
      </text:list>
      <text:p text:style-name="Text_20_body"><text:line-break/><text:line-break/></text:p>
      <text:h text:style-name="Heading_20_4" text:outline-level="4"><text:bookmark-start text:name="__RefHeading___remises_13"/><text:bookmark-start text:name="remises"/>Remises<text:bookmark-end text:name="__RefHeading___remises_13"/><text:bookmark-end text:name="remises"/></text:h>
      <text:p text:style-name="Text_20_body">
Deux types de remises possibles :</text:p>
      <text:list text:style-name="List_20_1" text:continue-numbering="false">
        <text:list-item>
          <text:p text:style-name="List_20_1_Content_First"> <text:span text:style-name="Strong_20_Emphasis">Index → Détail → <text:span text:style-name="Emphasis">Remise</text:span> : Applique une remise sur l'article saisi précédemment</text:span><text:line-break/>ou<text:line-break/><text:span text:style-name="Strong_20_Emphasis">Index → Détail → <text:span text:style-name="Emphasis">Remise globale</text:span> : Applique une remise sur l'ensemble des articles précédent la remise</text:span><text:line-break/><text:line-break/></text:p>
          <text:list text:style-name="List_20_1">
            <text:list-item>
              <text:p text:style-name="List_20_1_Content"> Sélectionner la remise concernée</text:p>
            </text:list-item>
            <text:list-item>
              <text:p text:style-name="List_20_1_Content_Last"> Renseigner le taux/valeur</text:p>
            </text:list-item>
          </text:list>
        </text:list-item>
      </text:list>
      <text:p text:style-name="Text_20_body"><text:line-break/><text:line-break/></text:p>
      <text:h text:style-name="Heading_20_4" text:outline-level="4"><text:bookmark-start text:name="__RefHeading___commentaire_libre_14"/><text:bookmark-start text:name="commentaire_libre"/>Commentaire libre<text:bookmark-end text:name="__RefHeading___commentaire_libre_14"/><text:bookmark-end text:name="commentaire_libre"/></text:h>
      <text:p text:style-name="Preformatted_20_Text"> Index -&gt; Détail -&gt; Commentaire libre </text:p>
      <text:list text:style-name="List_20_1" text:continue-numbering="false">
        <text:list-item>
          <text:p text:style-name="LastListParagraph_List_20_1_Content_First"> <text:span text:style-name="Strong_20_Emphasis">Renseigner le texte</text:span> du commentaire dans le bloc prévu<text:line-break/>Le commentaire renseigné s'affichera dans la liste des articles du ticket de caisse, à l'endroit où il a été inséré dans la pièce de facture LISA.<text:line-break/>Possibilité de renseigner plusieurs commentaires à différents endroits.</text:p>
        </text:list-item>
      </text:list>
      <text:p text:style-name="Text_20_body"><text:line-break/><text:line-break/></text:p>
      <text:h text:style-name="Heading_20_4" text:outline-level="4"><text:bookmark-start text:name="__RefHeading___sous-total_15"/><text:bookmark-start text:name="sous-total"/>Sous-total<text:bookmark-end text:name="__RefHeading___sous-total_15"/><text:bookmark-end text:name="sous-total"/></text:h>
      <text:p text:style-name="Preformatted_20_Text"> Index -&gt; Détail -&gt; Sous-total </text:p>
      <text:list text:style-name="List_20_1" text:continue-numbering="false">
        <text:list-item>
          <text:p text:style-name="LastListParagraph_List_20_1_Content_First"> <text:span text:style-name="Strong_20_Emphasis">Renseigner un intitulé</text:span> puis <text:span text:style-name="Strong_20_Emphasis">valider</text:span><text:line-break/>Le sous-total <text:span text:style-name="Strong_20_Emphasis">somme toutes les lignes situées au dessus</text:span></text:p>
        </text:list-item>
      </text:list>
      <text:p text:style-name="Text_20_body"><text:line-break/><text:line-break/></text:p>
      <text:h text:style-name="Heading_20_4" text:outline-level="4"><text:bookmark-start text:name="__RefHeading___bon_d_achat_16"/><text:bookmark-start text:name="bon_d_achat"/>Bon d'achat<text:bookmark-end text:name="__RefHeading___bon_d_achat_16"/><text:bookmark-end text:name="bon_d_achat"/></text:h>
      <text:p text:style-name="Preformatted_20_Text"> Index -&gt; Détail -&gt; Bon d'achat </text:p>
      <text:p text:style-name="Text_20_body"><text:line-break/>
Permet de vendre un bon d'achat que le client pourra déduire sur présentation de ses futurs achats par la suite</text:p>
      <text:list text:style-name="List_20_1" text:continue-numbering="false">
        <text:list-item>
          <text:p text:style-name="LastListParagraph_List_20_1_Content_First"> <text:span text:style-name="Strong_20_Emphasis">Sélectionner parmi les bons d'achat</text:span> créé (comme article financier) et <text:span text:style-name="Strong_20_Emphasis">renseigner le montant du bon</text:span><text:line-break/>Il est conseillé pour une question de présentation du ticket d'établir une facture séparée pour Le bon d'achat du reste des articles afin d'être édité à part.</text:p>
        </text:list-item>
      </text:list>
      <text:p text:style-name="Text_20_body"><text:line-break/><text:line-break/></text:p>
      <text:h text:style-name="Heading_20_3" text:outline-level="3"><text:bookmark-start text:name="__RefHeading___reglement_de_la_facture_lisa_17"/><text:bookmark-start text:name="reglement_de_la_facture_lisa"/>Règlement de la facture LISA<text:bookmark-end text:name="__RefHeading___reglement_de_la_facture_lisa_17"/><text:bookmark-end text:name="reglement_de_la_facture_lisa"/></text:h>
      <text:h text:style-name="Heading_20_4" text:outline-level="4"><text:bookmark-start text:name="__RefHeading___echeancier_18"/><text:bookmark-start text:name="echeancier"/>Echéancier<text:bookmark-end text:name="__RefHeading___echeancier_18"/><text:bookmark-end text:name="echeancier"/></text:h>
      <text:p text:style-name="Text_20_body">
Deux utilisations possibles :</text:p>
      <text:list text:style-name="List_20_1" text:continue-numbering="false">
        <text:list-item>
          <text:p text:style-name="List_20_1_Content_First"> Permet de gérer des <text:span text:style-name="Strong_20_Emphasis">règlements en plusieurs fois</text:span> : dans ce cas, utiliser le mode de règlement <text:span text:style-name="Emphasis">Chèque</text:span>. Si une échéance est <text:span text:style-name="Emphasis">postérieure à la date du jour</text:span>, le chèque apparaitra dans les <text:span text:style-name="Emphasis">chèques non échus</text:span> dans la pièce de caisse.</text:p>
        </text:list-item>
        <text:list-item>
          <text:p text:style-name="List_20_1_Content_Last"> Permet de régler en une fois, avec <text:span text:style-name="Strong_20_Emphasis">plusieurs modes de règlement</text:span> : Si l'espèce fait partie des différents modes de règlement, privilégier de l'utiliser pour le règlement immédiat final car il pourra alors être proposé le rendu monnaie (non disponible dans l'échéancier).</text:p>
        </text:list-item>
      </text:list>
      <text:p text:style-name="Text_20_body"><text:line-break/>
Renseigner les éléments nécessaires et valider la ligne : <text:line-break/><text:line-break/>
<text:line-break/></text:p>
      <text:p text:style-name="Text_20_body">Le montant total ne peut pas être réglé avec l'échéancier, la pièce doit obligatoirement être validée par un règlement immédiat.<text:line-break/><text:line-break/></text:p>
      <text:h text:style-name="Heading_20_4" text:outline-level="4"><text:bookmark-start text:name="__RefHeading___reglement_immediat_f5_19"/><text:bookmark-start text:name="reglement_immediat_f5"/>Règlement immédiat (F5)<text:bookmark-end text:name="__RefHeading___reglement_immediat_f5_19"/><text:bookmark-end text:name="reglement_immediat_f5"/></text:h>
      <text:p text:style-name="Text_20_body">
Le règlement immédiat est indispensable à la validation de la pièce par la suite.<text:line-break/>
<text:span text:style-name="Strong_20_Emphasis">Renseigner les éléments nécessaires</text:span> :</text:p>
      <text:list text:style-name="List_20_1" text:continue-numbering="false">
        <text:list-item>
          <text:p text:style-name="List_20_1_Content_First"> En cliquant dans la case <text:span text:style-name="Emphasis">montant reçu</text:span>, le <text:span text:style-name="Strong_20_Emphasis">total restant à régler</text:span> est indiqué mais ce montant est modifiable.</text:p>
        </text:list-item>
        <text:list-item>
          <text:p text:style-name="List_20_1_Content"> Si le règlement est en <text:span text:style-name="Strong_20_Emphasis">espèce</text:span> et que le montant réglé est supérieur au total restant à régler, alors le <text:span text:style-name="Strong_20_Emphasis">rendu monnaie se calcul automatiquement</text:span>.</text:p>
        </text:list-item>
        <text:list-item>
          <text:p text:style-name="List_20_1_Content"> Possibilité d'appeler un <text:span text:style-name="Strong_20_Emphasis">chèque fidélité</text:span> valide pour le tiers.</text:p>
        </text:list-item>
        <text:list-item>
          <text:p text:style-name="List_20_1_Content_Last"> Si règlement par Carte Bancaire avec un <text:span text:style-name="Strong_20_Emphasis">TPE</text:span>, en lien direct avec ATYS, la transaction se génère lors de la validation de la pièce (F6), ce qui évite la ressaisie dans votre terminal.<text:line-break/></text:p>
        </text:list-item>
      </text:list>
      <text:p text:style-name="Text_20_body"><text:line-break/>
<text:line-break/></text:p>
      <text:p text:style-name="Text_20_body">Si le <text:span text:style-name="Strong_20_Emphasis">montant réglé est différent du montant total</text:span> de la facture, la différence sera attribuée à un <text:span text:style-name="Strong_20_Emphasis">article financier de perte ou profit</text:span>.Si une facture a été validée avec un mauvais mode de règlement, une première solution consiste à :</text:p>
      <text:list text:style-name="List_20_1" text:continue-numbering="false">
        <text:list-item>
          <text:p text:style-name="List_20_1_Content_First"> Faire un règlement équivalent mais en négatif (même mode de règlement)</text:p>
        </text:list-item>
        <text:list-item>
          <text:p text:style-name="List_20_1_Content_Last"> Refaire un nouveau règlement, en positif, avec le bon mode de règlement et en important le règlement négatif</text:p>
        </text:list-item>
      </text:list>
      <text:p text:style-name="Text_20_body">Sinon, si le client est toujours présent, il est possible de :</text:p>
      <text:list text:style-name="List_20_1" text:continue-numbering="false">
        <text:list-item>
          <text:p text:style-name="List_20_1_Content_First"> Faire un avoir LISA en important la facture </text:p>
        </text:list-item>
        <text:list-item>
          <text:p text:style-name="List_20_1_Content_Last"> Faire une nouvelle facture pour le client</text:p>
        </text:list-item>
      </text:list>
      <text:p text:style-name="Text_20_body"><text:line-break/><text:line-break/></text:p>
      <text:h text:style-name="Heading_20_3" text:outline-level="3"><text:bookmark-start text:name="__RefHeading___edition_du_ticket_f6_20"/><text:bookmark-start text:name="edition_du_ticket_f6"/>Edition du ticket (F6)<text:bookmark-end text:name="__RefHeading___edition_du_ticket_f6_20"/><text:bookmark-end text:name="edition_du_ticket_f6"/></text:h>
      <text:list text:style-name="List_20_1" text:continue-numbering="false">
        <text:list-item>
          <text:p text:style-name="List_20_1_Content_First"> L'impression du ticket de caisse <text:span text:style-name="Strong_20_Emphasis">valide la pièce de facture LISA</text:span>. <text:line-break/>Tant que le ticket n'est pas validé il est possible de revenir dessus, même si le règlement est effectué. Une fois l'impression faite, ce n'est plus possible.</text:p>
        </text:list-item>
        <text:list-item>
          <text:p text:style-name="List_20_1_Content_Last"> Possibilité d'<text:span text:style-name="Strong_20_Emphasis">annuler un ticket par la pièce d'<text:span text:style-name="Emphasis">Avoir LISA</text:span></text:span> en important la pièce de Facture LISA concernée.</text:p>
        </text:list-item>
      </text:list>
      <text:p text:style-name="Text_20_body">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text:line-break/><text:line-break/></text:p>
      <text:h text:style-name="Heading_20_1" text:outline-level="1"><text:bookmark-start text:name="__RefHeading___statistiques_specifiques_21"/><text:bookmark-start text:name="statistiques_specifiques"/>Statistiques spécifiques<text:bookmark-end text:name="__RefHeading___statistiques_specifiques_21"/><text:bookmark-end text:name="statistiques_specifiques"/></text:h>
      <text:p text:style-name="Preformatted_20_Text">Index -&gt;<text:s text:c="2"/>Statistiques Magasin -&gt;<text:s text:c="2"/>Sorties magasin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<text:line-break/><text:a xlink:type="simple" xlink:href="https://wiki.atys.analys-informatique.com/doku.php?id=wiki:editions:catalog:statistiquesmagasin_sortiesmagasin" text:style-name="Internet_20_link" text:visited-style-name="Visited_20_Internet_20_Link">Sorties Magasin</text:a>: Permet de visualiser plusieurs informations chiffrées :</text:p>
            <text:list text:style-name="List_20_1" text:continue-numbering="false">
              <text:list-item>
                <text:p text:style-name="List_20_1_Content_First"> le <text:span text:style-name="Strong_20_Emphasis">panier moyen</text:span> avec pourcentage de contribution par groupe de famille.</text:p>
              </text:list-item>
              <text:list-item>
                <text:p text:style-name="List_20_1_Content"> La <text:span text:style-name="Strong_20_Emphasis">fréquence</text:span> à laquelle les clients se rendent au magasin.</text:p>
              </text:list-item>
              <text:list-item>
                <text:p text:style-name="List_20_1_Content_Last"> La <text:span text:style-name="Strong_20_Emphasis">répartition des recettes</text:span> du commerce de détail en magasin.</text:p>
              </text:list-item>
            </text:list>
            <text:p text:style-name="Text_20_body">Bien sélectionner l'<text:span text:style-name="Strong_20_Emphasis">intégralité du groupe</text:span> et non pas des sous-groupes sinon le nombre de passages (fréquentation) risque d'être erroné</text:p>
          </table:table-cell>
        </table:table-row>
      </table:table>
      <text:p text:style-name="Text_20_body"><text:line-break/><text:line-break/><text:line-break/></text:p>
      <text:p text:style-name="Preformatted_20_Text">Index -&gt;<text:s text:c="2"/>Statistiques Magasin -&gt;<text:s text:c="2"/>Evolution magasin</text:p>
      <text:p text:style-name="Text_20_body"><text:a xlink:type="simple" xlink:href="https://wiki.atys.analys-informatique.com/doku.php?id=wiki:editions:catalog:statistiquesmagasin_evolutionmagasin" text:style-name="Internet_20_link" text:visited-style-name="Visited_20_Internet_20_Link">Evolution Magasin</text:a> : Rapport d'analyse et d’observation de l'évolution du <text:span text:style-name="Strong_20_Emphasis">panier moyen</text:span> et de la <text:span text:style-name="Strong_20_Emphasis">fréquentation</text:span> des magasins. Visualisation de la <text:span text:style-name="Strong_20_Emphasis">croissance de l’activité</text:span> d'un magasin <text:span text:style-name="Strong_20_Emphasis">entre 2 périodes</text:span>.<text:line-break/><text:line-break/>
<text:line-break/><text:line-break/><text:line-break/></text:p>
      <text:p text:style-name="Preformatted_20_Text">Index -&gt;<text:s text:c="2"/>Statistiques Magasin -&gt;<text:s text:c="2"/>Fréquentation magasin</text:p>
      <text:p text:style-name="Text_20_body"><text:a xlink:type="simple" xlink:href="https://wiki.atys.analys-informatique.com/doku.php?id=wiki:editions:catalog:statistiquesmagasin_frequentationmagasin" text:style-name="Internet_20_link" text:visited-style-name="Visited_20_Internet_20_Link">Fréquentation Magasin</text:a>: Rapport d'analyse et d’observation du <text:span text:style-name="Strong_20_Emphasis">panier moyen</text:span> et de la <text:span text:style-name="Strong_20_Emphasis">fréquentation</text:span> des magasins <text:span text:style-name="Strong_20_Emphasis">sur une période</text:span>. Visualisation des <text:span text:style-name="Strong_20_Emphasis">pourcentages de contribution de l'acteur périodicité ou groupe</text:span> de l’activité Appro.<text:line-break/><text:line-break/>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<text:line-break/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8:17</meta:creation-date>
    <dc:creator>Generated</dc:creator>
    <dc:date>2026-08-13T20::08:17</dc:date>
    <dc:language>en-US</dc:language>
    <meta:editing-cycles>1</meta:editing-cycles>
    <meta:editing-duration>PT0S</meta:editing-duration>
    <dc:title>wiki:docs_en_cours:gestion_magasin_lisa</dc:title>
  </office:meta>
</office:document-meta>
</file>