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5b6337f2a75f9b5c1aefc75742502b0.jpg"/>
  <manifest:file-entry manifest:media-type="image/jpeg" manifest:full-path="Pictures/7654c11eeda20771dfd341f32f7cb8e5.jpg"/>
  <manifest:file-entry manifest:media-type="image/jpeg" manifest:full-path="Pictures/f265dcb6cf6d224ab53c6d2c0a6110d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text:bookmark text:name="wiki:docs_en_cours:mapotempo"/>Date de création : 05/05/22<text:line-break/>
Date de Mise à Jour : 16/09/24<text:line-break/>
Version v23.0<text:line-break/></text:span></text:p>
      <text:h text:style-name="Heading_20_1" text:outline-level="1"><text:bookmark-start text:name="__RefHeading___expedition_de_commandes_via_l_application_mapo_by_woop_1"/><text:bookmark-start text:name="expedition_de_commandes_via_l_application_mapo_by_woop"/>Expédition de commandes via l'application Mapo by Woop<text:bookmark-end text:name="__RefHeading___expedition_de_commandes_via_l_application_mapo_by_woop_1"/><text:bookmark-end text:name="expedition_de_commandes_via_l_application_mapo_by_woop"/></text:h>
      <text:p text:style-name="Text_20_body">Exporter les commandes à livrer, depuis Atys vers Mapo, afin d'y gérer des tournées de véhicules.
Puis importer les tournées créées, vers Atys, afin de générer les pièces d'expédition correspondantes.<text:line-break/>
On décrira ici les paramétrages nécessaires dans l'application MAPO.
<text:line-break/><text:line-break/><text:line-break/></text:p>
      <text:h text:style-name="Heading_20_1" text:outline-level="1"><text:bookmark-start text:name="__RefHeading___parametrages_initiaux_dans_mapo_2"/><text:bookmark-start text:name="parametrages_initiaux_dans_mapo"/>Paramétrages initiaux dans Mapo<text:bookmark-end text:name="__RefHeading___parametrages_initiaux_dans_mapo_2"/><text:bookmark-end text:name="parametrages_initiaux_dans_mapo"/></text:h>
      <text:p text:style-name="Text_20_body">L'accès au site de Mapo se fait via l'adresse : <text:a xlink:type="simple" xlink:href="https://app.mapotempo.com/" text:style-name="Internet_20_link" text:visited-style-name="Visited_20_Internet_20_Link">https://app.mapotempo.com/</text:a><text:line-break/>
Après avoir ensuite renseigné les identifiants de connexion, on accède à la page d'accueil du site.<text:line-break/><text:line-break/>
</text:p>
      <text:p text:style-name="Text_20_body"><text:line-break/><text:line-break/><text:line-break/></text:p>
      <text:h text:style-name="Heading_20_3" text:outline-level="3"><text:bookmark-start text:name="__RefHeading___i-_parametrage_global_3"/><text:bookmark-start text:name="i-_parametrage_global"/>I- Paramétrage global<text:bookmark-end text:name="__RefHeading___i-_parametrage_global_3"/><text:bookmark-end text:name="i-_parametrage_global"/></text:h>
      <text:p text:style-name="Text_20_body">
<text:line-break/></text:p>
      <text:p text:style-name="Text_20_body">L'accès au paramétrage global se fait via le <text:span text:style-name="Strong_20_Emphasis">bouton utilisateur (en haut à droite) → Paramétrage global</text:span><text:line-break/> <text:line-break/></text:p>
      <text:p text:style-name="Text_20_body"><text:line-break/><text:line-break/></text:p>
      <text:p text:style-name="Text_20_body">Cette page permet de :</text:p>
      <text:list text:style-name="List_20_1" text:continue-numbering="false">
        <text:list-item>
          <text:p text:style-name="List_20_1_Content_First"> Paramétrer des <text:span text:style-name="Strong_20_Emphasis">limites concernant les véhicules</text:span></text:p>
        </text:list-item>
        <text:list-item>
          <text:p text:style-name="List_20_1_Content"> Paramétrer des <text:span text:style-name="Strong_20_Emphasis">valeurs par défaut</text:span> qui seront appliquer dans le site</text:p>
        </text:list-item>
        <text:list-item>
          <text:p text:style-name="List_20_1_Content"> Préciser certains <text:span text:style-name="Strong_20_Emphasis">termes métiers</text:span> pour une utilisation plus simple</text:p>
        </text:list-item>
        <text:list-item>
          <text:p text:style-name="List_20_1_Content"> D'<text:span text:style-name="Strong_20_Emphasis">ajouter des champs personnalisés</text:span></text:p>
        </text:list-item>
        <text:list-item>
          <text:p text:style-name="List_20_1_Content"> Définir certains <text:span text:style-name="Strong_20_Emphasis">paramètres d'optimisation des tournées</text:span></text:p>
        </text:list-item>
        <text:list-item>
          <text:p text:style-name="List_20_1_Content_Last"> Paramétrer des <text:span text:style-name="Strong_20_Emphasis">paramètres d'impression des tournées</text:span> (pour le cas où l'on souhaite imprimer les tournées plutôt que de les transformées en pièce d'expédition dans Atys)</text:p>
        </text:list-item>
      </text:list>
      <text:p text:style-name="Text_20_body"><text:line-break/><text:line-break/></text:p>
      <text:p text:style-name="Text_20_body"><text:line-break/><text:line-break/><text:line-break/></text:p>
      <text:h text:style-name="Heading_20_3" text:outline-level="3"><text:bookmark-start text:name="__RefHeading___ii-_creation_des_depots_4"/><text:bookmark-start text:name="ii-_creation_des_depots"/>II- Création des dépôts<text:bookmark-end text:name="__RefHeading___ii-_creation_des_depots_4"/><text:bookmark-end text:name="ii-_creation_des_depots"/></text:h>
      <text:p text:style-name="Text_20_body">Il existe deux possibilités pour créer les dépôts :</text:p>
      <text:list text:style-name="List_20_1" text:continue-numbering="false">
        <text:list-item>
          <text:p text:style-name="List_20_1_Content_First"> <text:span text:style-name="Strong_20_Emphasis">Création manuelle</text:span> avant les exports de commandes depuis Atys, tel que décrit ci-dessous.</text:p>
        </text:list-item>
        <text:list-item>
          <text:p text:style-name="List_20_1_Content_Last"> <text:span text:style-name="Strong_20_Emphasis">Création automatique</text:span> lors de l'export des commandes depuis Atys vers Mapo. Un dépôt qui n'existerait pas, serait alors créé en dynamique.<text:line-break/>Par contre, dans ce cas, il faudrait <text:span text:style-name="Strong_20_Emphasis">revenir sur les différents véhicules</text:span> de la flotte pour leur indiquer le dépôt en point de départ et/ou d'arrivée de la tournée.</text:p>
        </text:list-item>
      </text:list>
      <text:p text:style-name="Text_20_body"><text:line-break/><text:line-break/></text:p>
      <text:p text:style-name="Text_20_body"><text:line-break/>La <text:span text:style-name="Strong_20_Emphasis">création des dépôts, en manuel</text:span>, est accessible par :    Véhicules → Dépôts<text:line-break/><text:line-break/></text:p>
      <text:p text:style-name="Text_20_body"><draw:frame draw:style-name="mediacenter" draw:name="0" text:anchor-type="paragraph" draw:z-index="0" svg:width="13.229166666667cm" svg:height="7.8159794711204cm"><draw:image xlink:href="Pictures/15b6337f2a75f9b5c1aefc75742502b0.jpg" xlink:type="simple" xlink:show="embed" xlink:actuate="onLoad"/></draw:frame></text:p>
      <text:p text:style-name="Text_20_body"><text:line-break/><text:line-break/>
Puis cliquer sur <text:span text:style-name="Emphasis"><text:span text:style-name="Strong_20_Emphasis">+ Nouveau dépôt</text:span></text:span> et renseigner les champs suivants :<text:line-break/><text:line-break/></text:p>
      <text:p text:style-name="Text_20_body"><text:line-break/><text:line-break/><text:line-break/></text:p>
      <text:h text:style-name="Heading_20_3" text:outline-level="3"><text:bookmark-start text:name="__RefHeading___iii-_creation_des_vehicules_5"/><text:bookmark-start text:name="iii-_creation_des_vehicules"/>III- Création des véhicules<text:bookmark-end text:name="__RefHeading___iii-_creation_des_vehicules_5"/><text:bookmark-end text:name="iii-_creation_des_vehicules"/></text:h>
      <text:p text:style-name="Text_20_body">
<text:line-break/></text:p>
      <text:p text:style-name="Text_20_body">Il est possible d'utiliser, en OPTION gratuite, <text:span text:style-name="Strong_20_Emphasis">plusieurs configurations de véhicules</text:span>. <text:line-break/>Exemple :</text:p>
      <text:list text:style-name="List_20_1" text:continue-numbering="false">
        <text:list-item>
          <text:p text:style-name="List_20_1_Content_First"> Semaine 8h-18h avec 4 véhicules</text:p>
        </text:list-item>
        <text:list-item>
          <text:p text:style-name="List_20_1_Content_Last"> Samedi 8h-12h avec 2 véhicules</text:p>
        </text:list-item>
      </text:list>
      <text:p text:style-name="Text_20_body">On ne présentera ici que le cas d'une seule configuration.</text:p>
      <text:p text:style-name="Text_20_body"><text:line-break/></text:p>
      <text:p text:style-name="Text_20_body">L'accès à la liste des véhicules (Véhicules → Liste), permet à la fois de</text:p>
      <text:list text:style-name="List_20_1" text:continue-numbering="false">
        <text:list-item>
          <text:p text:style-name="List_20_1_Content_First"> <text:span text:style-name="Strong_20_Emphasis">Configurer les paramètres par défaut</text:span></text:p>
        </text:list-item>
        <text:list-item>
          <text:p text:style-name="List_20_1_Content_Last"> <text:span text:style-name="Strong_20_Emphasis">Paramétrer les différents véhicules</text:span> à utiliser</text:p>
        </text:list-item>
      </text:list>
      <text:p text:style-name="Text_20_body"><text:line-break/><text:line-break/></text:p>
      <text:p text:style-name="Text_20_body"><text:line-break/><text:line-break/><text:line-break/></text:p>
      <text:list text:style-name="Numbering_20_1" text:continue-numbering="false">
        <text:list-item>
          <text:p text:style-name="Numbering_20_1_Content_First"> <text:span text:style-name="Strong_20_Emphasis">Configuration des paramètres par défaut</text:span><text:line-break/><text:line-break/></text:p>
          <text:p text:style-name="Text_20_body"><text:line-break/><text:line-break/></text:p>
        </text:list-item>
        <text:list-item>
          <text:p text:style-name="Numbering_20_1_Content_Last"> <text:span text:style-name="Strong_20_Emphasis">Paramétrages des différents véhicules</text:span> : Renseigner les champs nécessaires à la bonne gestion des tournées du véhicule.<text:line-break/><text:line-break/></text:p>
        </text:list-item>
      </text:list>
      <text:p text:style-name="Text_20_body"><text:line-break/><text:line-break/><text:line-break/></text:p>
      <text:h text:style-name="Heading_20_3" text:outline-level="3"><text:bookmark-start text:name="__RefHeading___iv-_optionnelparametrage_utilisateur_6"/><text:bookmark-start text:name="iv-_optionnelparametrage_utilisateur"/>IV- Optionnel : paramétrage utilisateur<text:bookmark-end text:name="__RefHeading___iv-_optionnelparametrage_utilisateur_6"/><text:bookmark-end text:name="iv-_optionnelparametrage_utilisateur"/></text:h>
      <text:p text:style-name="Text_20_body">
<text:line-break/></text:p>
      <text:p text:style-name="Text_20_body">L'accès au paramétrage utilisateur se fait via le <text:span text:style-name="Strong_20_Emphasis">bouton utilisateur (en haut à droite) → Paramétrage utilisateur</text:span><text:line-break/> <text:line-break/></text:p>
      <text:p text:style-name="Text_20_body"><text:line-break/><text:line-break/></text:p>
      <text:p text:style-name="Text_20_body">Cette page permet de :</text:p>
      <text:list text:style-name="List_20_1" text:continue-numbering="false">
        <text:list-item>
          <text:p text:style-name="List_20_1_Content_First"> Accéder au <text:span text:style-name="Strong_20_Emphasis">choix du type de carte</text:span> par défaut</text:p>
        </text:list-item>
        <text:list-item>
          <text:p text:style-name="List_20_1_Content_Last"> <text:span text:style-name="Strong_20_Emphasis">Modifier l'identifiant de connexion et le mot de passe</text:span></text:p>
        </text:list-item>
      </text:list>
      <text:p text:style-name="Text_20_body"><text:line-break/><text:line-break/></text:p>
      <text:p text:style-name="Text_20_body"><text:line-break/><text:line-break/><text:line-break/></text:p>
      <text:h text:style-name="Heading_20_1" text:outline-level="1"><text:bookmark-start text:name="__RefHeading___export_des_commandes_depuis_atys_7"/><text:bookmark-start text:name="export_des_commandes_depuis_atys"/>Export des commandes depuis ATYS<text:bookmark-end text:name="__RefHeading___export_des_commandes_depuis_atys_7"/><text:bookmark-end text:name="export_des_commandes_depuis_atys"/></text:h>
      <text:p text:style-name="Text_20_body">
L'accès à l'export des commandes depuis Atys se fait via :</text:p>
      <text:p text:style-name="Preformatted_20_Text"> Traitement -&gt; Expédition -&gt; Mapo Tempo - Création planning</text:p>
      <text:p text:style-name="Text_20_body"><text:line-break/><text:line-break/></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Date de préparation</text:span></text:span> <text:line-break/>Date qui sera reprise dans Mapo, comme date de tournée (modifiable ensuite si besoin)</text:p>
              </text:list-item>
              <text:list-item>
                <text:p text:style-name="List_20_1_Content"> <text:span text:style-name=""><text:span text:style-name="Strong_20_Emphasis">Commande du… au…</text:span></text:span> <text:line-break/>Filtre de sélection des commandes à exporter</text:p>
              </text:list-item>
              <text:list-item>
                <text:p text:style-name="List_20_1_Content"> <text:span text:style-name=""><text:span text:style-name="Strong_20_Emphasis">Livrable du… au…</text:span></text:span> <text:line-break/>Filtre de sélection des commandes à exporter</text:p>
              </text:list-item>
              <text:list-item>
                <text:p text:style-name="List_20_1_Content"> <text:span text:style-name=""><text:span text:style-name="Strong_20_Emphasis">Type Tiers / Tiers / Groupe(s) article / Article / Axes / Communes / ATC / Transporteur </text:span></text:span> <text:line-break/>Filtre de sélection des commandes à exporter</text:p>
              </text:list-item>
              <text:list-item>
                <text:p text:style-name="List_20_1_Content"> <text:span text:style-name=""><text:span text:style-name="Strong_20_Emphasis">Site d'expédition</text:span></text:span> <text:line-break/>Champs obligatoire. Sont proposés, les sites de l'entité admin sur laquelle est lancé le traitement, et comprenant la pièce d'expédition dans le circuit admin.</text:p>
              </text:list-item>
              <text:list-item>
                <text:p text:style-name="List_20_1_Content"> <text:span text:style-name=""><text:span text:style-name="Strong_20_Emphasis">Sites commandes / Zone stock à considérer</text:span></text:span> <text:line-break/>Champs facultatif.</text:p>
              </text:list-item>
              <text:list-item>
                <text:p text:style-name="List_20_1_Content"> <text:span text:style-name=""><text:span text:style-name="Strong_20_Emphasis">Prise en compte stock logistique</text:span></text:span> <text:line-break/>A cocher pour prendre en compte la somme de tous les stocks qui ont le même « code logistique » pour la détermination de la couleur des points et pour l’information de stock indiqué, pour chacun des articles, dans les informations de commande associées à chaque point.<text:line-break/>→ Utile notamment dans le cas où il y a un site commun à 2 sociétés différentes (donc 2 entités sites et stocks correspondants dans Atys qui  peuvent alors avoir le même code logistique).</text:p>
              </text:list-item>
              <text:list-item>
                <text:p text:style-name="List_20_1_Content"> <text:span text:style-name=""><text:span text:style-name="Strong_20_Emphasis">Commande à proposer</text:span></text:span> <text:line-break/></text:p>
                <text:list text:style-name="List_20_1">
                  <text:list-item>
                    <text:p text:style-name="List_20_1_Content"> <text:span text:style-name="Strong_20_Emphasis">Uniquement complètes</text:span> : Export des commandes potentiellement livrables intégralement, uniquement</text:p>
                  </text:list-item>
                  <text:list-item>
                    <text:p text:style-name="List_20_1_Content"> <text:span text:style-name="Strong_20_Emphasis">Complètes ou partielles</text:span> : Export des commandes potentiellement livrables intégralement ou seulement partiellement</text:p>
                  </text:list-item>
                  <text:list-item>
                    <text:p text:style-name="List_20_1_Content"> <text:span text:style-name="Strong_20_Emphasis">Toutes</text:span> : Export de toutes les commandes, même celles pour lesquelles il n'y a pas de stock</text:p>
                  </text:list-item>
                </text:list>
              </text:list-item>
              <text:list-item>
                <text:p text:style-name="List_20_1_Content"> <text:span text:style-name=""><text:span text:style-name="Strong_20_Emphasis">Articles à considérer dans les commandes</text:span></text:span> <text:line-break/></text:p>
                <text:list text:style-name="List_20_1">
                  <text:list-item>
                    <text:p text:style-name="List_20_1_Content"> <text:span text:style-name="Strong_20_Emphasis">Articles ayant un stock potentiellement suffisant</text:span> : Articles pour lesquels le stock est suffisant pour livrer cette commande (Points verts). Par contre, selon l'ordre de la tournée, ces articles pourraient passés en stock insuffisant dans la pièce d'expédition.</text:p>
                  </text:list-item>
                  <text:list-item>
                    <text:p text:style-name="List_20_1_Content"> <text:span text:style-name="Strong_20_Emphasis">Articles ayant du stock</text:span> : Articles pour lesquels il y a du stock mais pas forcément suffisamment pour livrer l'intégralité de la commande (Points verts et orange).</text:p>
                  </text:list-item>
                  <text:list-item>
                    <text:p text:style-name="List_20_1_Content"> <text:span text:style-name="Strong_20_Emphasis">Tous (même si pas de stock)</text:span> : Tous les articles, même ceux pour lesquels il n'y a pas de stock du tout (Points verts, orange et rouges).</text:p>
                  </text:list-item>
                </text:list>
              </text:list-item>
              <text:list-item>
                <text:p text:style-name="List_20_1_Content_Last"> <text:span text:style-name=""><text:span text:style-name="Strong_20_Emphasis">Commande entière</text:span></text:span> <text:line-break/>A cocher pour traiter toutes les lignes de la commande à partir du moment où une des lignes correspond à l'article sélectionné.</text:p>
              </text:list-item>
            </text:list>
          </table:table-cell>
        </table:table-row>
      </table:table>
      <text:p text:style-name="Text_20_body"><text:line-break/><text:line-break/></text:p>
      <text:p text:style-name="Text_20_body">A la validation du traitement,</text:p>
      <text:list text:style-name="List_20_1" text:continue-numbering="false">
        <text:list-item>
          <text:p text:style-name="List_20_1_Content_First"> Les <text:span text:style-name="Strong_20_Emphasis">plans obsolètes</text:span> (tel que défini dans le fichier de configuration <text:span text:style-name="Emphasis"><text:a xlink:type="simple" xlink:href="https://wiki.analys-informatique.com/doku.php?id=wiki:doc_interne:mapotempo.ini" text:style-name="Internet_20_link" text:visited-style-name="Visited_20_Internet_20_Link">MapoTempo.ini</text:a></text:span>) sont <text:span text:style-name="Strong_20_Emphasis">supprimés</text:span></text:p>
        </text:list-item>
        <text:list-item>
          <text:p text:style-name="List_20_1_Content"> Un <text:span text:style-name="Strong_20_Emphasis">nouveau plan est créé</text:span> avec les commandes sélectionnées.</text:p>
        </text:list-item>
        <text:list-item>
          <text:p text:style-name="List_20_1_Content_Last"> Le <text:span text:style-name="Strong_20_Emphasis">site Mapo s'ouvre automatiquement</text:span> pour la gestion des tournées</text:p>
        </text:list-item>
      </text:list>
      <text:p text:style-name="Text_20_body"><text:line-break/><text:line-break/></text:p>
      <text:line-break/>
      <text:p text:style-name="Text_20_body"><text:span text:style-name="Strong_20_Emphasis">Si 2 sites de production, concernés par les expéditions, ont le même code logistique</text:span> :</text:p>
      <text:list text:style-name="List_20_1" text:continue-numbering="false">
        <text:list-item>
          <text:p text:style-name="List_20_1_Content_First"> MAPO ne créera pas le 2ème site (car pour lui déjà existant)</text:p>
        </text:list-item>
        <text:list-item>
          <text:p text:style-name="List_20_1_Content_Last"> La pièce d'expédition, dans Atys, se fera sur le 1er site créé avec ce code logistique</text:p>
        </text:list-item>
      </text:list>
      <text:p text:style-name="Text_20_body">Par défaut, dans Atys, le code logistique se renseigne avec le nom du site et ce problème ne doit pas être rencontré.<text:line-break/><text:line-break/>
<text:span text:style-name="Strong_20_Emphasis">Solution</text:span> : Changer le code logistique du 2ème site.</text:p>
      <text:p text:style-name="Text_20_body"><text:line-break/><text:line-break/><text:line-break/></text:p>
      <text:h text:style-name="Heading_20_1" text:outline-level="1"><text:bookmark-start text:name="__RefHeading___gestion_des_tournees_dans_mapo_8"/><text:bookmark-start text:name="gestion_des_tournees_dans_mapo"/>Gestion des tournées dans Mapo<text:bookmark-end text:name="__RefHeading___gestion_des_tournees_dans_mapo_8"/><text:bookmark-end text:name="gestion_des_tournees_dans_mapo"/></text:h>
      <text:p text:style-name="Text_20_body">Une fois les commandes intégrées dans Mapo, les adresses à livrer apparaissent sous forme de point verts, orange ou rouges selon si la commande est totalement, partiellement ou pas livrable.<text:line-break/><text:line-break/>
</text:p>
      <text:p text:style-name="Text_20_body"><text:line-break/><text:line-break/><text:line-break/></text:p>
      <text:h text:style-name="Heading_20_3" text:outline-level="3"><text:bookmark-start text:name="__RefHeading___i-_gestion_des_adresses_non_geolocalisees_9"/><text:bookmark-start text:name="i-_gestion_des_adresses_non_geolocalisees"/>I- Gestion des adresses non géolocalisées<text:bookmark-end text:name="__RefHeading___i-_gestion_des_adresses_non_geolocalisees_9"/><text:bookmark-end text:name="i-_gestion_des_adresses_non_geolocalisees"/></text:h>
      <text:p text:style-name="Text_20_body">
<text:line-break/>Les <text:span text:style-name="Strong_20_Emphasis">adresses non géolocalisées</text:span> apparaissent en <text:span text:style-name="Strong_20_Emphasis">rouges</text:span> dans la liste des <text:span text:style-name="Emphasis">visites non planifiées</text:span>. Si elles ne sont pas corrigées, elles ne seront pas intégrées dans les tournées. Il faut donc, <text:span text:style-name="Strong_20_Emphasis">en priorité, corrigés ces adresses</text:span> avant d'optimiser les tournées. Cliquer sur le bouton <text:span text:style-name="Emphasis">modifier</text:span> et corriger l'adresse pour géolocaliser la destination (La plupart du temps, la voie n'est pas reconnue).<text:line-break/><text:line-break/>
<text:line-break/><text:line-break/></text:p>
      <text:p text:style-name="Text_20_body"><text:line-break/><text:line-break/><text:line-break/></text:p>
      <text:h text:style-name="Heading_20_3" text:outline-level="3"><text:bookmark-start text:name="__RefHeading___ii-_selection_des_camions_a_planifier_10"/><text:bookmark-start text:name="ii-_selection_des_camions_a_planifier"/>II- Sélection des camions à planifier<text:bookmark-end text:name="__RefHeading___ii-_selection_des_camions_a_planifier_10"/><text:bookmark-end text:name="ii-_selection_des_camions_a_planifier"/></text:h>
      <text:p text:style-name="Text_20_body">
<text:line-break/>Si, une partie seulement des véhicules de la flotte doit être planifiée, il faut <text:span text:style-name="Strong_20_Emphasis">sélectionner les camions concernés</text:span> avant de lancer l'optimisation. </text:p>
      <text:p text:style-name="Text_20_body">Laisser <text:span text:style-name="Strong_20_Emphasis">cochées les visites non planifiées</text:span>, en plus des camions concernés, sinon, ces destinations ne seront pas prises en comptes dans l'optimisation. <text:line-break/><text:line-break/>
<text:line-break/><text:line-break/><text:line-break/></text:p>
      <text:h text:style-name="Heading_20_3" text:outline-level="3"><text:bookmark-start text:name="__RefHeading___iii-_zonage_11"/><text:bookmark-start text:name="iii-_zonage"/>III- Zonage<text:bookmark-end text:name="__RefHeading___iii-_zonage_11"/><text:bookmark-end text:name="iii-_zonage"/></text:h>
      <text:p text:style-name="Text_20_body">
<text:line-break/></text:p>
      <text:h text:style-name="Heading_20_4" text:outline-level="4"><text:bookmark-start text:name="__RefHeading___creation_d_un_nouveau_zonage_12"/><text:bookmark-start text:name="creation_d_un_nouveau_zonage"/>Création d'un nouveau zonage<text:bookmark-end text:name="__RefHeading___creation_d_un_nouveau_zonage_12"/><text:bookmark-end text:name="creation_d_un_nouveau_zonage"/></text:h>
      <text:p text:style-name="Text_20_body">
Depuis l'onglet <text:span text:style-name="Emphasis">Plans</text:span>, accéder aux <text:span text:style-name="Emphasis">zonages</text:span> : <text:line-break/><text:line-break/></text:p>
      <text:p text:style-name="Text_20_body"><text:line-break/><text:line-break/>
Puis cliquer sur <text:span text:style-name="Emphasis"> + Nouveau zonage</text:span> <draw:frame draw:style-name="mediacenter" draw:name="1" text:anchor-type="paragraph" draw:z-index="1" svg:width="5.2916666666667cm" style:rel-width="100%" svg:height="1.9645708582834cm" style:rel-height="scale"><draw:image xlink:href="Pictures/7654c11eeda20771dfd341f32f7cb8e5.jpg" xlink:type="simple" xlink:show="embed" xlink:actuate="onLoad"/></draw:frame> et renseigner les champs suivants :<text:line-break/><text:line-break/></text:p>
      <text:p text:style-name="Text_20_body"><text:line-break/><text:line-break/>
Cliquer ensuite sur générer zonage et choisir le type de zonage : <text:line-break/><text:line-break/></text:p>
      <table:table table:style-name="Table">
        <table:table-column table:style-name="odt_auto_style_table_column_2_1"/>
        <table:table-column table:style-name="odt_auto_style_table_column_2_2"/>
        <table:table-row>
          <table:table-cell office:value-type="string" table:style-name="tablecell"/>
          <text:p text:style-name="Text_20_body"><text:line-break/><text:line-break/></text:p>
          <table:table-cell office:value-type="string" table:style-name="tablecell">
            <text:list text:style-name="List_20_1" text:continue-numbering="false">
              <text:list-item>
                <text:p text:style-name="List_20_1_Content_First"> <text:span text:style-name=""><text:span text:style-name="Strong_20_Emphasis">Isochrone par véhicule(s)</text:span></text:span> <text:line-break/>Crée une zone de <text:span text:style-name="Strong_20_Emphasis">temps de trajet égal</text:span> à partir du dépôt</text:p>
              </text:list-item>
              <text:list-item>
                <text:p text:style-name="List_20_1_Content"> <text:span text:style-name=""><text:span text:style-name="Strong_20_Emphasis">Isodistance par véhicule(s)</text:span></text:span> <text:line-break/>Crée une zone de <text:span text:style-name="Strong_20_Emphasis">distance égale</text:span> à partir du dépôt</text:p>
              </text:list-item>
              <text:list-item>
                <text:p text:style-name="List_20_1_Content_Last"> <text:span text:style-name=""><text:span text:style-name="Strong_20_Emphasis">Zone administrative</text:span></text:span> <text:line-break/></text:p>
              </text:list-item>
            </text:list>
          </table:table-cell>
        </table:table-row>
      </table:table>
      <text:p text:style-name="Text_20_body"><text:line-break/><text:line-break/>
Définir le temps ou la distance concernés et cliquer sur <text:span text:style-name="Emphasis">Générer</text:span>. La zone se dessine sur la carte.<text:line-break/><text:line-break/>
<text:line-break/><text:line-break/><text:line-break/></text:p>
      <text:h text:style-name="Heading_20_4" text:outline-level="4"><text:bookmark-start text:name="__RefHeading___application_d_un_zonage_pour_une_tournee_13"/><text:bookmark-start text:name="application_d_un_zonage_pour_une_tournee"/>Application d'un zonage pour une tournée<text:bookmark-end text:name="__RefHeading___application_d_un_zonage_pour_une_tournee_13"/><text:bookmark-end text:name="application_d_un_zonage_pour_une_tournee"/></text:h>
      <text:p text:style-name="Text_20_body">
<text:line-break/></text:p>
      <text:list text:style-name="List_20_1" text:continue-numbering="false">
        <text:list-item>
          <text:p text:style-name="List_20_1_Content_First"> Avant de lancer l'optimisation de la tournée il est nécessaire d'<text:span text:style-name="Strong_20_Emphasis">appliquer le zonage</text:span>. Par cette action, les destinations à visiter sont reliées automatiquement par zone, mais sans optimiser le parcours :<text:line-break/><text:line-break/><draw:frame draw:style-name="mediacenter" draw:name="2" text:anchor-type="paragraph" draw:z-index="2" svg:width="21.166666666667cm" style:rel-width="100%" svg:height="14.805506736965cm" style:rel-height="scale"><draw:image xlink:href="Pictures/f265dcb6cf6d224ab53c6d2c0a6110d5.jpg" xlink:type="simple" xlink:show="embed" xlink:actuate="onLoad"/></draw:frame><text:line-break/><text:line-break/></text:p>
        </text:list-item>
        <text:list-item>
          <text:p text:style-name="List_20_1_Content_Last"> Dans un 2ème temps, cliquer que le bouton d'<text:span text:style-name="Strong_20_Emphasis"><text:a xlink:type="simple" xlink:href="#__RefHeading___iv-_optimisation_des_tournees_14" text:style-name="Local_20_link" text:visited-style-name="Visited_20_Local_20_Link">optimisation</text:a> (globale ou par tournée)</text:span> qui permet, au sein du zonage de générer une tournée optimale.</text:p>
        </text:list-item>
      </text:list>
      <text:p text:style-name="Text_20_body"><text:line-break/><text:line-break/><text:line-break/></text:p>
      <text:h text:style-name="Heading_20_3" text:outline-level="3"><text:bookmark-start text:name="__RefHeading___iv-_optimisation_des_tournees_14"/><text:bookmark-start text:name="iv-_optimisation_des_tournees"/>IV- Optimisation des tournées<text:bookmark-end text:name="__RefHeading___iv-_optimisation_des_tournees_14"/><text:bookmark-end text:name="iv-_optimisation_des_tournees"/></text:h>
      <text:p text:style-name="Text_20_body">
<text:line-break/>Deux types d'optimisation sont disponibles :</text:p>
      <text:list text:style-name="List_20_1" text:continue-numbering="false">
        <text:list-item>
          <text:p text:style-name="List_20_1_Content_First"> <text:span text:style-name="Strong_20_Emphasis">Optimisation globale</text:span> : Répartition des visites non planifiées sur les camions sélectionnés, selon les <text:a xlink:type="simple" xlink:href="#__RefHeading___i-_parametrage_global_3" text:style-name="Local_20_link" text:visited-style-name="Visited_20_Local_20_Link">critères d'optimisation</text:a> définis précédemment.<text:line-break/><text:line-break/><text:line-break/><text:line-break/></text:p>
        </text:list-item>
        <text:list-item>
          <text:p text:style-name="List_20_1_Content_Last"> <text:span text:style-name="Strong_20_Emphasis">Optimisation de la tournée</text:span> : Réorganisation des destinations au sein d'une tournée précise.<text:line-break/><text:line-break/><text:line-break/><text:line-break/>Les tournées sont également <text:span text:style-name="Strong_20_Emphasis">visibles en mode <text:span text:style-name="Emphasis">carte</text:span></text:span>. Le <text:span text:style-name="Strong_20_Emphasis">récapitulatif de la commande</text:span> à livrer est indiqué dans la fenêtre s'ouvrant au passage de la souris sur les destinations de la tournée.<text:line-break/><text:line-break/><text:line-break/><text:line-break/></text:p>
        </text:list-item>
      </text:list>
      <text:p text:style-name="Text_20_body">Une fois les tournées conformes aux besoins, il est alors possible d'<text:span text:style-name="Strong_20_Emphasis">importer ces données dans Atys</text:span> pour générer <text:span text:style-name="Strong_20_Emphasis">une pièce d'expédition par tournée</text:span>.
<text:line-break/><text:line-break/><text:line-break/></text:p>
      <text:h text:style-name="Heading_20_1" text:outline-level="1"><text:bookmark-start text:name="__RefHeading___creation_des_pieces_d_expedition_dans_atys_15"/><text:bookmark-start text:name="creation_des_pieces_d_expedition_dans_atys"/>Création des pièces d'expédition dans Atys<text:bookmark-end text:name="__RefHeading___creation_des_pieces_d_expedition_dans_atys_15"/><text:bookmark-end text:name="creation_des_pieces_d_expedition_dans_atys"/></text:h>
      <text:p text:style-name="Text_20_body">
<text:line-break/></text:p>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list text:style-name="List_20_1" text:continue-numbering="false">
              <text:list-item>
                <text:p text:style-name="List_20_1_Content_First"> <text:span text:style-name=""><text:span text:style-name="Strong_20_Emphasis">Référence du planning à intégrer</text:span></text:span> <text:line-break/>Reprendre la référence présente dans le plan Mapo : <text:line-break/><text:line-break/></text:p>
              </text:list-item>
              <text:list-item>
                <text:p text:style-name="List_20_1_Content_Last"> <text:span text:style-name=""><text:span text:style-name="Strong_20_Emphasis">Site d'expédition</text:span></text:span> <text:line-break/>Renseigner le site à partir duquel la pièce d'expédition doit être créée.</text:p>
              </text:list-item>
            </text:list>
          </table:table-cell>
        </table:table-row>
      </table:table>
      <text:p text:style-name="Text_20_body"><text:line-break/><text:line-break/></text:p>
      <text:p text:style-name="Text_20_body">Une <text:a xlink:type="simple" xlink:href="https://wiki.atys.analys-informatique.com/doku.php?id=wiki:docs_en_cours:traitement_d_expedition_appro#piece_expeditions_appro" text:style-name="Internet_20_link" text:visited-style-name="Visited_20_Internet_20_Link">pièce d'expédition</text:a> est alors créée. Elle reprend l'ordre de la tournée générée depuis Mapo en <text:span text:style-name="Strong_20_Emphasis">mettant à jour les stocks consécutivement à cet ordre</text:span>.<text:line-break/>Il est alors nécessaire de <text:span text:style-name="Strong_20_Emphasis">vérifier si toutes les commandes peuvent être honorées</text:span>. Si tel n'est pas le cas, il faut :</text:p>
      <text:list text:style-name="List_20_1" text:continue-numbering="false">
        <text:list-item>
          <text:p text:style-name="List_20_1_Content_First"> Soit <text:span text:style-name="Strong_20_Emphasis">retravailler la pièce d'expédition</text:span> en appliquant les corrections nécessaires</text:p>
        </text:list-item>
        <text:list-item>
          <text:p text:style-name="List_20_1_Content"> Soit <text:span text:style-name="Strong_20_Emphasis">retourner dans Mapo</text:span> :</text:p>
          <text:list text:style-name="List_20_1">
            <text:list-item>
              <text:p text:style-name="List_20_1_Content"> Supprimer les destinations non livrables afin de réoptimiser la tournée.</text:p>
            </text:list-item>
            <text:list-item>
              <text:p text:style-name="List_20_1_Content_Last"> Puis la réimporter dans Atys et revérifier la nouvelle pièce d'expédition.</text:p>
            </text:list-item>
          </text:list>
        </text:list-item>
      </text:list>
      <text:p text:style-name="Text_20_body"><text:line-break/><text:line-break/>Une fois la pièce d'expédition correcte, il faut la <text:span text:style-name="Strong_20_Emphasis">réviser</text:span> avant de poursuivre le process classique de <text:a xlink:type="simple" xlink:href="https://wiki.atys.analys-informatique.com/doku.php?id=wiki:docs_en_cours:traitement_d_expedition_appro#generation_des_bls_clients" text:style-name="Internet_20_link" text:visited-style-name="Visited_20_Internet_20_Link">génération des BL</text:a> et <text:a xlink:type="simple" xlink:href="https://wiki.atys.analys-informatique.com/doku.php?id=wiki:docs_en_cours:traitement_d_expedition_appro#edition_des_bls_clients_et_des_feuilles_de_route" text:style-name="Internet_20_link" text:visited-style-name="Visited_20_Internet_20_Link">éditions des BL et feuille de route</text:a>) 
<text:line-break/><text:line-break/><text:line-break/></text:p>
      <text:h text:style-name="Heading_20_1" text:outline-level="1"><text:bookmark-start text:name="__RefHeading___mapo_driver_16"/><text:bookmark-start text:name="mapo_driver"/>MAPO DRIVER<text:bookmark-end text:name="__RefHeading___mapo_driver_16"/><text:bookmark-end text:name="mapo_driver"/></text:h>
      <text:p text:style-name="Text_20_body">MAPO DRIVER est une application mobile couplée aux services de Mapo Web, qui offre une solution complète de gestion et de suivi des tournées en temps réel<text:span text:style-name="Strong_20_Emphasis">Remontée des statuts de mission (Optionnel) dans MAPO Web</text:span><text:line-break/><text:line-break/>
Après avoir envoyé les commandes vers votre smartphone, il est possible d’obtenir les statuts et leur évolution en temps réel. <text:line-break/>Avec cette option des remontées de statut actif, vous pouvez visualiser l’état de chaque commande, via des pastilles de couleur. Chaque couleur de pastille correspond à un état différent de la commande. Ces pastilles sont visibles au niveau des arrêts de chaque tournée.<text:line-break/><text:line-break/></text:p>
      <text:p text:style-name="Text_20_body"> <text:line-break/><text:line-break/></text:p>
      <text:p text:style-name="Text_20_body">Les couleurs correspondent au statut suivant :</text:p>
      <text:list text:style-name="List_20_1" text:continue-numbering="false">
        <text:list-item>
          <text:p text:style-name="List_20_1_Content_First"> Bleu : Planifié</text:p>
        </text:list-item>
        <text:list-item>
          <text:p text:style-name="List_20_1_Content"> Jaune : Démarré</text:p>
        </text:list-item>
        <text:list-item>
          <text:p text:style-name="List_20_1_Content"> Vert : Terminé</text:p>
        </text:list-item>
        <text:list-item>
          <text:p text:style-name="List_20_1_Content"> Rouge : Anomalie</text:p>
        </text:list-item>
        <text:list-item>
          <text:p text:style-name="List_20_1_Content_Last"> Gris : Suspendu (optionnel)</text:p>
        </text:list-item>
      </text:list>
      <text:p text:style-name="Text_20_body"><text:line-break/><text:line-break/>
Il est possible d’activer les arrêts en fonction de leur statut. Les filtres sont proposés en fonction des statuts remontés par Mapo Driver. Par défaut, le statut « Suspendu » est absent de la liste.<text:line-break/><text:line-break/>

<text:line-break/><text:line-break/>
Par exemple, vous pouvez filtrer les arrêts avec statut Anomalie. Seuls les arrêts avec la pastille seront alors actifs. En revanche, les arrêts disposant d’un autre statut seront désactivés. Autrement dit, ces arrêts seront décochés et non pris en compte dans la tournée. Via cette option, il est donc possible de pouvoir modifier en temps réel l’affectation des arrêts sur chaque véhicule et de relancer une optimisation. Si un véhicule A en fin de tournée est disponible, il est possible de lui affecter l’arrêt non planifié d’un véhicule B.<text:line-break/><text:line-break/></text:p>
      <text:p text:style-name="Text_20_body"><text:span text:style-name="Strong_20_Emphasis"><text:a xlink:type="simple" xlink:href="https://wiki.atys.analys-informatique.com/lib/exe/fetch.php?media=wiki:docs_en_cours:mapo_driver_documentation.pdf" text:style-name="Internet_20_link" text:visited-style-name="Visited_20_Internet_20_Link">Documentation MAPO DRIVER</text:a></text:span>
<text:line-break/><text:line-break/><text:line-break/></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9::54:44</meta:creation-date>
    <dc:creator>Generated</dc:creator>
    <dc:date>2026-08-14T19::54:44</dc:date>
    <dc:language>en-US</dc:language>
    <meta:editing-cycles>1</meta:editing-cycles>
    <meta:editing-duration>PT0S</meta:editing-duration>
    <dc:title>wiki:docs_en_cours:mapotempo</dc:title>
  </office:meta>
</office:document-meta>
</file>