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07f0cbebc8edf246f3aa56b070c0ed.png"/>
  <manifest:file-entry manifest:media-type="image/png" manifest:full-path="Pictures/cae6ed3bd2f7e52d229a5049de6cd3de.png"/>
  <manifest:file-entry manifest:media-type="image/png" manifest:full-path="Pictures/5893580e6ed4dcdb388a1a60e8cd1ff9.png"/>
  <manifest:file-entry manifest:media-type="image/png" manifest:full-path="Pictures/eb20ac11ff85a3addfae9023cc5b982f.png"/>
  <manifest:file-entry manifest:media-type="image/png" manifest:full-path="Pictures/d2e0cfa7aa8d47fac5e4eadc8bcaed2e.png"/>
  <manifest:file-entry manifest:media-type="image/png" manifest:full-path="Pictures/2ae10e7cd61e5b0c27784289e3cd3552.png"/>
  <manifest:file-entry manifest:media-type="image/png" manifest:full-path="Pictures/3cd2e81288ae8669e38ca500805861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parametrage_droits_utilisateurs"/>Date de création : 03/06/20<text:line-break/>
Date de Mise à Jour : 15/11/24<text:line-break/>
Version v22.0<text:line-break/></text:span></text:p>
      <text:p text:style-name="Horizontal_20_Line"/>
      <text:h text:style-name="Heading_20_1" text:outline-level="1"><text:bookmark-start text:name="__RefHeading___parametrage_des_droits_utilisateurs_1"/><text:bookmark-start text:name="parametrage_des_droits_utilisateurs"/>Paramétrage des Droits utilisateurs<text:bookmark-end text:name="__RefHeading___parametrage_des_droits_utilisateurs_1"/><text:bookmark-end text:name="parametrage_des_droits_utilisateurs"/></text:h>
      <text:p text:style-name="Text_20_body">La gestion des droits d'Utilisateurs permet de <text:span text:style-name="Strong_20_Emphasis">restreindre les accès à certaines fonctionnalités d'ATYS</text:span> pour certains <text:a xlink:type="simple" xlink:href="https://wiki.atys.analys-informatique.com/doku.php?id=wiki:docs_en_cours:creation_utilisateurs" text:style-name="Internet_20_link" text:visited-style-name="Visited_20_Internet_20_Link">groupes d'utilisateurs</text:a>, en fonction des tâches affectées à chacun.<text:line-break/><text:line-break/></text:p>
      <text:p text:style-name="Text_20_body">La gestion des Droits est accessible par :</text:p>
      <text:p text:style-name="Preformatted_20_Text">Paramétrage -&gt; Droits<text:line-break/>(Accessible en version Pro et Expert mais pas en Standard)</text:p>
      <text:p text:style-name="Text_20_body"><text:line-break/><draw:frame draw:style-name="media" draw:name="0" text:anchor-type="as-char" draw:z-index="0" svg:width="0.52916666666667cm" svg:height="0.52916666666667cm"><draw:image xlink:href="Pictures/c307f0cbebc8edf246f3aa56b070c0ed.png" xlink:type="simple" xlink:show="embed" xlink:actuate="onLoad"/></draw:frame> <text:a xlink:type="simple" xlink:href="https://wiki.atys.analys-informatique.com/doku.php?id=wiki:docs_en_cours:videos_utilisateurs#gestion_des_droits" text:style-name="Internet_20_link" text:visited-style-name="Visited_20_Internet_20_Link">Vidéo tuto sur la gestion des droits</text:a><text:line-break/><text:line-break/><text:line-break/>
Par défaut, les droits sont hérités du groupe <text:span text:style-name="Emphasis">Public</text:span> où quasiment tout est autorisé.<text:line-break/>
Les droits sont en général définis pour un groupe d'Utilisateurs, mais il est également possible de les paramétrer pour un utilisateur en particulier.<text:line-break/><text:line-break/></text:p>
      <table:table table:style-name="Table">
        <table:table-column table:style-name="odt_auto_style_table_column_1_1"/>
        <table:table-column table:style-name="odt_auto_style_table_column_1_2"/>
        <table:table-row>
          <table:table-cell office:value-type="string" table:style-name="tablecell">
            <text:p text:style-name="tablealignleft">Via l'INDEX, on peut modifier des droits concernant :</text:p>
            <text:list text:style-name="List_20_1" text:continue-numbering="false">
              <text:list-item>
                <text:p text:style-name="List_20_1_Content_First"> Les <text:span text:style-name="Strong_20_Emphasis">entités</text:span> (zones administrative, géographique, site).</text:p>
              </text:list-item>
              <text:list-item>
                <text:p text:style-name="List_20_1_Content"> les <text:span text:style-name="Strong_20_Emphasis">pièces</text:span>.</text:p>
              </text:list-item>
              <text:list-item>
                <text:p text:style-name="List_20_1_Content"> Le <text:span text:style-name="Strong_20_Emphasis">menu</text:span>.</text:p>
              </text:list-item>
              <text:list-item>
                <text:p text:style-name="List_20_1_Content_Last"> Les <text:span text:style-name="Strong_20_Emphasis">sections fiches</text:span> pour affiner au mieux les droits.</text:p>
              </text:list-item>
            </text:list>
          </table:table-cell>
          <table:table-cell office:value-type="string" table:style-name="tablecell">
            <text:p text:style-name="tablealignleft">Les différents droit d'accès peuvent être :</text:p>
            <text:list text:style-name="List_20_1" text:continue-numbering="false">
              <text:list-item>
                <text:p text:style-name="List_20_1_Content_First"> Cochés <text:span text:style-name="Strong_20_Emphasis">Gris</text:span> : Droit hérité du groupe <text:span text:style-name="Emphasis">Public</text:span> pour un groupe ou de son groupe pour un utilisateur</text:p>
              </text:list-item>
              <text:list-item>
                <text:p text:style-name="List_20_1_Content"> Cochés <text:span text:style-name="Strong_20_Emphasis">Noir</text:span> : Actif (Droit autorisé)</text:p>
              </text:list-item>
              <text:list-item>
                <text:p text:style-name="List_20_1_Content_Last"> <text:span text:style-name="Strong_20_Emphasis">Décochés</text:span> : Inactif (Droit non autorisé)</text:p>
              </text:list-item>
            </text:list>
          </table:table-cell>
        </table:table-row>
      </table:table>
      <text:p text:style-name="Text_20_body">Le paramétrage d'<text:span text:style-name="Strong_20_Emphasis">accès aux éditions d'Atys</text:span> ne peut pas se faire à partir de la gestion des droits.<text:line-break/>Il faut <text:span text:style-name="Strong_20_Emphasis">contacter Analys</text:span> si vous avez besoin de <text:a xlink:type="simple" xlink:href="https://wiki.analys-informatique.com/doku.php?id=wiki:doc_interne:parametrage_acces_editions" text:style-name="Internet_20_link" text:visited-style-name="Visited_20_Internet_20_Link">restreindre l'accès à certaines éditions</text:a> pour des utilisateurs ou groupes d'utilisateurs.<text:line-break/><text:line-break/>
Les <text:span text:style-name="Strong_20_Emphasis">droits sur les traitements</text:span> s’établissent par rapport à la <text:span text:style-name="Strong_20_Emphasis">priorité du <text:a xlink:type="simple" xlink:href="https://wiki.atys.analys-informatique.com/doku.php?id=wiki:docs_en_cours:creation_utilisateurs" text:style-name="Internet_20_link" text:visited-style-name="Visited_20_Internet_20_Link">groupes d'utilisateurs</text:a></text:span> (et non par la gestion des droits).
  <text:line-break/><text:line-break/></text:p>
      <text:p text:style-name="Text_20_body">Sélectionner, dans l'INDEX, la zone sur laquelle on souhaite modifier des droits ainsi que le groupe d'Utilisateurs.<text:line-break/>
Cliquer sur le bouton ajout <draw:frame draw:style-name="media" draw:name="1" text:anchor-type="as-char" draw:z-index="1" svg:width="0.52916666666667cm" svg:height="0.52916666666667cm"><draw:image xlink:href="Pictures/cae6ed3bd2f7e52d229a5049de6cd3de.png" xlink:type="simple" xlink:show="embed" xlink:actuate="onLoad"/></draw:frame> pour créer un nouveau Droit, puis renseigner :<text:line-break/><text:line-break/></text:p>
      <text:h text:style-name="Heading_20_3" text:outline-level="3"><text:bookmark-start text:name="__RefHeading___entites_2"/><text:bookmark-start text:name="entites"/>Entités<text:bookmark-end text:name="__RefHeading___entites_2"/><text:bookmark-end text:name="entites"/></text:h>
      <text:list text:style-name="List_20_1" text:continue-numbering="false">
        <text:list-item>
          <text:p text:style-name="List_20_1_Content_First"> Pour les <text:span text:style-name="Strong_20_Emphasis">entités</text:span> (zones administrative, géographique, site), on pourra modifier deux accès :</text:p>
          <text:list text:style-name="List_20_1">
            <text:list-item>
              <text:p text:style-name="List_20_1_Content"> <text:span text:style-name="Strong_20_Emphasis">Visible</text:span> : Apparaît ou non dans l'arbre des entités</text:p>
            </text:list-item>
            <text:list-item>
              <text:p text:style-name="List_20_1_Content_Last"> <text:span text:style-name="Strong_20_Emphasis">Impression</text:span> : Si décoché, l'INDEX des éditions (depuis l'arbre des entités) est inaccessible mais les éditions de pièces restent toujours possible.<text:line-break/><text:line-break/></text:p>
            </text:list-item>
          </text:list>
        </text:list-item>
      </text:list>
      <text:h text:style-name="Heading_20_3" text:outline-level="3"><text:bookmark-start text:name="__RefHeading___pieces_3"/><text:bookmark-start text:name="pieces"/>Pièces<text:bookmark-end text:name="__RefHeading___pieces_3"/><text:bookmark-end text:name="pieces"/></text:h>
      <text:list text:style-name="List_20_1" text:continue-numbering="false">
        <text:list-item>
          <text:p text:style-name="LastListParagraph_List_20_1_Content_First"> Pour les <text:span text:style-name="Strong_20_Emphasis">Pièces</text:span> , on pourra retirer des droits sur certaines pièces du circuit administratif. La sélection des pièces concernées se fait par Activité - Site - Pièce. Sélectionner alors la pièce concernée (associée à son activité et site) et cocher/décocher l'accès à modifier : </text:p>
        </text:list-item>
      </text:list>
      <table:table table:style-name="Table">
        <table:table-column table:style-name="odt_auto_style_table_column_2_1"/>
        <table:table-column table:style-name="odt_auto_style_table_column_2_2"/>
        <table:table-row>
          <table:table-cell office:value-type="string" table:style-name="tablecell">
            <text:p text:style-name="tablealignleft"><text:line-break/><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Visible</text:span></text:span> : <text:line-break/>Apparaît ou non dans l'arbre des entités</text:p>
              </text:list-item>
              <text:list-item>
                <text:p text:style-name="List_20_1_Content"> <text:span text:style-name=""><text:span text:style-name="Strong_20_Emphasis">Création</text:span></text:span> :<text:line-break/>Autorise ou non la création d'une pièce. Si décoché, alors suppression du bouton Ajout <draw:frame draw:style-name="media" draw:name="2" text:anchor-type="as-char" draw:z-index="2" svg:width="0.52916666666667cm" svg:height="0.52916666666667cm"><draw:image xlink:href="Pictures/cae6ed3bd2f7e52d229a5049de6cd3de.png" xlink:type="simple" xlink:show="embed" xlink:actuate="onLoad"/></draw:frame> dans la pièce.</text:p>
              </text:list-item>
              <text:list-item>
                <text:p text:style-name="List_20_1_Content"> <text:span text:style-name=""><text:span text:style-name="Strong_20_Emphasis">Modification</text:span></text:span> :<text:line-break/>Autorise ou non la modification d'une pièce existante. Si décoché, alors suppression du bouton Validation <draw:frame draw:style-name="media" draw:name="3" text:anchor-type="as-char" draw:z-index="3" svg:width="0.52916666666667cm" svg:height="0.55630341880342cm"><draw:image xlink:href="Pictures/5893580e6ed4dcdb388a1a60e8cd1ff9.png" xlink:type="simple" xlink:show="embed" xlink:actuate="onLoad"/></draw:frame> lorsque l'utilisateur a ouvert une pièce déjà existante.</text:p>
              </text:list-item>
              <text:list-item>
                <text:p text:style-name="List_20_1_Content"> <text:span text:style-name=""><text:span text:style-name="Strong_20_Emphasis">Suppression</text:span></text:span> :<text:line-break/>Autorise ou non la suppression d'une pièce existante. Si décoché, alors suppression du bouton Poubelle <draw:frame draw:style-name="media" draw:name="4" text:anchor-type="as-char" draw:z-index="4" svg:width="0.52916666666667cm" svg:height="0.72025462962963cm"><draw:image xlink:href="Pictures/eb20ac11ff85a3addfae9023cc5b982f.png" xlink:type="simple" xlink:show="embed" xlink:actuate="onLoad"/></draw:frame> lorsque l'utilisateur a ouvert une pièce déjà existante.</text:p>
              </text:list-item>
              <text:list-item>
                <text:p text:style-name="List_20_1_Content"> <text:span text:style-name=""><text:span text:style-name="Strong_20_Emphasis">Duplication</text:span></text:span> :<text:line-break/>Autorise ou non la duplication d'une pièce. Si décoché, alors suppression du bouton Dupliquer <draw:frame draw:style-name="media" draw:name="5" text:anchor-type="as-char" draw:z-index="5" svg:width="0.52916666666667cm" svg:height="0.58796296296296cm"><draw:image xlink:href="Pictures/d2e0cfa7aa8d47fac5e4eadc8bcaed2e.png" xlink:type="simple" xlink:show="embed" xlink:actuate="onLoad"/></draw:frame> dans la pièce.</text:p>
              </text:list-item>
              <text:list-item>
                <text:p text:style-name="List_20_1_Content"> <text:span text:style-name=""><text:span text:style-name="Strong_20_Emphasis">Impression</text:span></text:span> :<text:line-break/>Si décoché, l'INDEX des éditions (depuis l'arbre des entités) est inaccessible mais les éditions de pièces restent toujours possible.</text:p>
              </text:list-item>
              <text:list-item>
                <text:p text:style-name="List_20_1_Content"> <text:span text:style-name=""><text:span text:style-name="Strong_20_Emphasis">Révision</text:span></text:span> :<text:line-break/>Autorise ou non la révision d'une pièce. Si décoché, alors désactivation du bouton Révision <draw:frame draw:style-name="media" draw:name="6" text:anchor-type="as-char" draw:z-index="6" svg:width="2.1166666666667cm" style:rel-width="100%" svg:height="0.74626068376068cm" style:rel-height="scale"><draw:image xlink:href="Pictures/2ae10e7cd61e5b0c27784289e3cd3552.png" xlink:type="simple" xlink:show="embed" xlink:actuate="onLoad"/></draw:frame> dans la pièce.</text:p>
              </text:list-item>
              <text:list-item>
                <text:p text:style-name="List_20_1_Content"> <text:span text:style-name=""><text:span text:style-name="Strong_20_Emphasis">Solde après révision</text:span></text:span> :<text:line-break/>Autorise ou non la possibilité de réviser une pièce après que celle-ci ait été révisée.</text:p>
              </text:list-item>
              <text:list-item>
                <text:p text:style-name="List_20_1_Content_Last"> <text:span text:style-name=""><text:span text:style-name="Strong_20_Emphasis">Visibilité des lignes / colonnes / champs</text:span></text:span> :<text:line-break/>Si décoché, alors supprime (dans la partie gauche, sous l'INDEX) la possibilité d'afficher toutes les colonnes, lignes et/ou champs de la pièce.<text:line-break/><text:line-break/></text:p>
              </text:list-item>
            </text:list>
            <text:p text:style-name="Text_20_body">Valider la collection puis la fiche.</text:p>
          </table:table-cell>
        </table:table-row>
      </table:table>
      <text:p text:style-name="Text_20_body"><text:line-break/><text:line-break/></text:p>
      <text:h text:style-name="Heading_20_3" text:outline-level="3"><text:bookmark-start text:name="__RefHeading___menu_4"/><text:bookmark-start text:name="menu"/>Menu<text:bookmark-end text:name="__RefHeading___menu_4"/><text:bookmark-end text:name="menu"/></text:h>
      <text:list text:style-name="List_20_1" text:continue-numbering="false">
        <text:list-item>
          <text:p text:style-name="LastListParagraph_List_20_1_Content_First"> Pour le <text:span text:style-name="Strong_20_Emphasis">Menu</text:span> , on pourra retirer des droits sur certaines fiches présentes dans le menu <text:span text:style-name="Emphasis">Fichier</text:span>. Sélectionner alors la Fiche concerné et cocher/décocher l'accès à modifier : </text:p>
        </text:list-item>
      </text:list>
      <table:table table:style-name="Table">
        <table:table-column table:style-name="odt_auto_style_table_column_3_1"/>
        <table:table-column table:style-name="odt_auto_style_table_column_3_2"/>
        <table:table-row>
          <table:table-cell office:value-type="string" table:style-name="tablecell">
            <text:p text:style-name="tablealignleft"><text:line-break/><text:line-break/><text:line-break/><text:line-break/><text:line-break/></text:p>
            <text:p text:style-name="Text_20_body">Le symbole “&amp;” sert à marquer la lettre “raccourci” qui sera soulignée dans la barre d'index par exemple et qui rendra l'accès disponible par <text:span text:style-name="Emphasis">Alt + lettre</text:span>.</text:p>
          </table:table-cell>
          <table:table-cell office:value-type="string" table:style-name="tablecell">
            <text:list text:style-name="List_20_1" text:continue-numbering="false">
              <text:list-item>
                <text:p text:style-name="List_20_1_Content_First"> <text:span text:style-name=""><text:span text:style-name="Strong_20_Emphasis">Visible</text:span></text:span> : <text:line-break/>Apparaît ou non dans les fiches disponibles</text:p>
              </text:list-item>
              <text:list-item>
                <text:p text:style-name="List_20_1_Content"> <text:span text:style-name=""><text:span text:style-name="Strong_20_Emphasis">Création</text:span></text:span> :<text:line-break/>Autorise ou non la création d'une fiche. Si décoché, alors suppression du bouton Ajout <draw:frame draw:style-name="media" draw:name="7" text:anchor-type="as-char" draw:z-index="7" svg:width="0.52916666666667cm" svg:height="0.52916666666667cm"><draw:image xlink:href="Pictures/cae6ed3bd2f7e52d229a5049de6cd3de.png" xlink:type="simple" xlink:show="embed" xlink:actuate="onLoad"/></draw:frame> dans la fiche.</text:p>
              </text:list-item>
              <text:list-item>
                <text:p text:style-name="List_20_1_Content"> <text:span text:style-name=""><text:span text:style-name="Strong_20_Emphasis">Modification</text:span></text:span> :<text:line-break/>Autorise ou non la modification d'une fiche existante. Si décoché, alors suppression du bouton Validation <draw:frame draw:style-name="media" draw:name="8" text:anchor-type="as-char" draw:z-index="8" svg:width="0.52916666666667cm" svg:height="0.55630341880342cm"><draw:image xlink:href="Pictures/5893580e6ed4dcdb388a1a60e8cd1ff9.png" xlink:type="simple" xlink:show="embed" xlink:actuate="onLoad"/></draw:frame> lorsque l'utilisateur a ouvert une fiche déjà existante.</text:p>
              </text:list-item>
              <text:list-item>
                <text:p text:style-name="List_20_1_Content"> <text:span text:style-name=""><text:span text:style-name="Strong_20_Emphasis">Suppression</text:span></text:span> :<text:line-break/>Autorise ou non la suppression d'une fiche existante. Si décoché, alors suppression du bouton Poubelle <draw:frame draw:style-name="media" draw:name="9" text:anchor-type="as-char" draw:z-index="9" svg:width="0.52916666666667cm" svg:height="0.72025462962963cm"><draw:image xlink:href="Pictures/eb20ac11ff85a3addfae9023cc5b982f.png" xlink:type="simple" xlink:show="embed" xlink:actuate="onLoad"/></draw:frame> lorsque l'utilisateur a ouvert une fiche déjà existante.</text:p>
              </text:list-item>
              <text:list-item>
                <text:p text:style-name="List_20_1_Content"> <text:span text:style-name=""><text:span text:style-name="Strong_20_Emphasis">Duplication</text:span></text:span> :<text:line-break/>Autorise ou non la duplication d'une fiche. Si décoché, alors suppression du bouton Dupliquer <draw:frame draw:style-name="media" draw:name="10" text:anchor-type="as-char" draw:z-index="10" svg:width="0.52916666666667cm" svg:height="0.58796296296296cm"><draw:image xlink:href="Pictures/d2e0cfa7aa8d47fac5e4eadc8bcaed2e.png" xlink:type="simple" xlink:show="embed" xlink:actuate="onLoad"/></draw:frame> dans la fiche.</text:p>
              </text:list-item>
              <text:list-item>
                <text:p text:style-name="List_20_1_Content_Last"> <text:span text:style-name=""><text:span text:style-name="Strong_20_Emphasis">Impression</text:span></text:span> :<text:line-break/>Si décoché, alors suppression des Imprimantes <draw:frame draw:style-name="media" draw:name="11" text:anchor-type="as-char" draw:z-index="11" svg:width="0.52916666666667cm" svg:height="0.50756802721088cm"><draw:image xlink:href="Pictures/3cd2e81288ae8669e38ca50080586195.png" xlink:type="simple" xlink:show="embed" xlink:actuate="onLoad"/></draw:frame> et donc des éditions associées.<text:line-break/><text:line-break/></text:p>
              </text:list-item>
            </text:list>
            <text:p text:style-name="Text_20_body">Valider la collection puis la fiche.</text:p>
          </table:table-cell>
        </table:table-row>
      </table:table>
      <text:p text:style-name="Text_20_body"><text:line-break/><text:line-break/></text:p>
      <text:h text:style-name="Heading_20_3" text:outline-level="3"><text:bookmark-start text:name="__RefHeading___sections_fiches_5"/><text:bookmark-start text:name="sections_fiches"/>Sections Fiches<text:bookmark-end text:name="__RefHeading___sections_fiches_5"/><text:bookmark-end text:name="sections_fiches"/></text:h>
      <text:list text:style-name="List_20_1" text:continue-numbering="false">
        <text:list-item>
          <text:p text:style-name="LastListParagraph_List_20_1_Content_First"> Pour les <text:span text:style-name="Strong_20_Emphasis">Sections fiches</text:span> , on pourra retirer des droits sur certaines sections spécifiques présentes dans les fiches. On ne peut pas agir sur un champ en particulier mais sur une section complète. Sélectionner alors la section concernée et cocher/décocher l'accès à modifier : <text:line-break/><text:line-break/></text:p>
        </text:list-item>
      </text:list>
      <table:table table:style-name="Table">
        <table:table-column table:style-name="odt_auto_style_table_column_4_1"/>
        <table:table-column table:style-name="odt_auto_style_table_column_4_2"/>
        <table:table-row>
          <table:table-cell office:value-type="string" table:style-name="tablecell">
            <text:p text:style-name="tablealignleft"> <text:line-break/></text:p>
          </table:table-cell>
          <table:table-cell office:value-type="string" table:style-name="tablecell">
            <text:list text:style-name="List_20_1" text:continue-numbering="false">
              <text:list-item>
                <text:p text:style-name="List_20_1_Content_First"> <text:span text:style-name=""><text:span text:style-name="Strong_20_Emphasis">Visible</text:span></text:span> : <text:line-break/>Apparaît ou non dans les fiches.</text:p>
              </text:list-item>
              <text:list-item>
                <text:p text:style-name="List_20_1_Content_Last"> <text:span text:style-name=""><text:span text:style-name="Strong_20_Emphasis">Modification</text:span></text:span> :<text:line-break/>Autorise ou non la modification d'une section existante. </text:p>
              </text:list-item>
            </text:list>
            <text:p text:style-name="Text_20_body"><text:line-break/><text:line-break/>
Valider la collection puis la fiche.</text:p>
          </table:table-cell>
        </table:table-row>
      </table:table>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28:03</meta:creation-date>
    <dc:creator>Generated</dc:creator>
    <dc:date>2026-08-13T18::28:03</dc:date>
    <dc:language>en-US</dc:language>
    <meta:editing-cycles>1</meta:editing-cycles>
    <meta:editing-duration>PT0S</meta:editing-duration>
    <dc:title>wiki:docs_en_cours:parametrage_droits_utilisateurs</dc:title>
  </office:meta>
</office:document-meta>
</file>