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2bafb0dc71946de2d11ac1a952ceec.png"/>
  <manifest:file-entry manifest:media-type="image/jpeg" manifest:full-path="Pictures/5b83d848b7c030d17a3c120a7220ecc8.jpg"/>
  <manifest:file-entry manifest:media-type="image/jpeg" manifest:full-path="Pictures/37f425dee6728dc009ad41827124b170.jpg"/>
  <manifest:file-entry manifest:media-type="image/jpeg" manifest:full-path="Pictures/dd75d448dc040b97cea12b1674b33048.jpg"/>
  <manifest:file-entry manifest:media-type="image/png" manifest:full-path="Pictures/d9fc7073d4baf203b53872b9185dbea9.png"/>
  <manifest:file-entry manifest:media-type="image/png" manifest:full-path="Pictures/a4e001cad322569098fae244859693f3.png"/>
  <manifest:file-entry manifest:media-type="image/png" manifest:full-path="Pictures/73b7adf0412aa5c9b723907912c8c6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parametrage_k-atys"/>Date de création : 13/07/20<text:line-break/>
Date de Mise à Jour : 30/06/21<text:line-break/>
Version v0.9<text:line-break/></text:span></text:p>
      <text:p text:style-name="Horizontal_20_Line"/>
      <text:h text:style-name="Heading_20_1" text:outline-level="1"><text:bookmark-start text:name="__RefHeading___parametrage_de_k-atys_1"/><text:bookmark-start text:name="parametrage_de_k-atys"/>Paramétrage de K-Atys<text:bookmark-end text:name="__RefHeading___parametrage_de_k-atys_1"/><text:bookmark-end text:name="parametrage_de_k-atys"/></text:h>
      <text:h text:style-name="Heading_20_2" text:outline-level="2"><text:bookmark-start text:name="__RefHeading___prerequis_2"/><text:bookmark-start text:name="prerequis"/>Prérequis<text:bookmark-end text:name="__RefHeading___prerequis_2"/><text:bookmark-end text:name="prerequis"/></text:h>
      <text:p text:style-name="Text_20_body">L'application “K-Atys” est déployable uniquement sur certains systèmes d'exploitation :</text:p>
      <text:list text:style-name="List_20_1" text:continue-numbering="false">
        <text:list-item>
          <text:p text:style-name="List_20_1_Content_First"> Android</text:p>
        </text:list-item>
        <text:list-item>
          <text:p text:style-name="List_20_1_Content"> iOS</text:p>
        </text:list-item>
        <text:list-item>
          <text:p text:style-name="List_20_1_Content_Last"> Windows (Windows Mobile/CE, Windows 10)</text:p>
        </text:list-item>
      </text:list>
      <text:p text:style-name="Text_20_body">Il est <text:span text:style-name="Strong_20_Emphasis">indispensable</text:span> d'avoir le <text:span text:style-name="Strong_20_Emphasis">module de communication</text:span> installé sur votre serveur afin de <text:span text:style-name="Strong_20_Emphasis">communiquer au serveur</text:span> les <text:span text:style-name="Strong_20_Emphasis">données saisies</text:span> depuis le terminal. Cet outil est <text:span text:style-name="Strong_20_Emphasis">installé et paramétré par nos soins</text:span> lors du déploiement de l'application.</text:p>
      <text:p text:style-name="Text_20_body">Il est recommandé d'utiliser un terminal mobile de type <text:span text:style-name="Strong_20_Emphasis">Android</text:span> (plutôt que iOS).
<text:line-break/><text:line-break/><text:line-break/></text:p>
      <text:h text:style-name="Heading_20_2" text:outline-level="2"><text:bookmark-start text:name="__RefHeading___parametres_generaux_3"/><text:bookmark-start text:name="parametres_generaux"/>Paramètres généraux<text:bookmark-end text:name="__RefHeading___parametres_generaux_3"/><text:bookmark-end text:name="parametres_generaux"/></text:h>
      <text:p text:style-name="Text_20_body">Pour accéder aux paramètres il suffit d'appuyer sur le bouton Paramètres <draw:frame draw:style-name="media" draw:name="0" text:anchor-type="as-char" draw:z-index="0" svg:width="0.635cm" svg:height="0.635cm"><draw:image xlink:href="Pictures/e92bafb0dc71946de2d11ac1a952ceec.png" xlink:type="simple" xlink:show="embed" xlink:actuate="onLoad"/></draw:frame> dans l'interface d'accueil.
<text:line-break/></text:p>
      <table:table table:style-name="Table">
        <table:table-column table:style-name="odt_auto_style_table_column_1_1"/>
        <table:table-column table:style-name="odt_auto_style_table_column_1_2"/>
        <table:table-row>
          <table:table-cell office:value-type="string" table:style-name="tablecell">
            <text:p text:style-name="tablealignleft"><draw:frame draw:style-name="mediacenter" draw:name="1" text:anchor-type="paragraph" draw:z-index="1" svg:width="7.9375cm" style:rel-width="100%" svg:height="13.229166666667cm" style:rel-height="scale"><draw:image xlink:href="Pictures/5b83d848b7c030d17a3c120a7220ecc8.jpg" xlink:type="simple" xlink:show="embed" xlink:actuate="onLoad"/></draw:frame></text:p>
          </table:table-cell>
          <table:table-cell office:value-type="string" table:style-name="tablecell">
            <text:list text:style-name="List_20_1" text:continue-numbering="false">
              <text:list-item>
                <text:p text:style-name="List_20_1_Content_First"> <text:span text:style-name=""><text:span text:style-name="Strong_20_Emphasis">Site</text:span></text:span> : <text:line-break/>Indiquer le site sur lequel vous travaillez (paramètre défini en théorie lors du déploiement).</text:p>
              </text:list-item>
              <text:list-item>
                <text:p text:style-name="List_20_1_Content"> <text:span text:style-name=""><text:span text:style-name="Strong_20_Emphasis">Utilisateur</text:span></text:span> : <text:line-break/>Indiquer l'utilisateur Atys (paramètre défini en théorie lors du déploiement).</text:p>
              </text:list-item>
              <text:list-item>
                <text:p text:style-name="List_20_1_Content"> <text:span text:style-name=""><text:span text:style-name="Strong_20_Emphasis">Unité de conditionnement</text:span></text:span> : <text:line-break/>Ce paramètre concerne uniquement la fonction “Inventaire”. Par défaut, l'unité saisie par l'opérateur est l'unité de stockage (“Gris”). Cocher ce champ (basculer en “Bleu”) si vous souhaitez travailler l'inventaire en unité de conditionnement.</text:p>
              </text:list-item>
              <text:list-item>
                <text:p text:style-name="List_20_1_Content"> <text:span text:style-name=""><text:span text:style-name="Strong_20_Emphasis">Scan avec la caméra</text:span></text:span> : <text:line-break/>Cocher ce champ (basculer en “Bleu”) si vous souhaitez scanner avec l'appareil photo. Un bouton apparaît alors sur la droite des champs. <text:line-break/>Ce paramètre peut être utile si vous utilisez K-Atys sur un smartphone démuni de scanneur interne.</text:p>
              </text:list-item>
              <text:list-item>
                <text:p text:style-name="List_20_1_Content"> <text:span text:style-name=""><text:span text:style-name="Strong_20_Emphasis">ID Terminal</text:span></text:span> : <text:line-break/>Spécifier un identifiant pour votre terminal afin de le <text:span text:style-name="Strong_20_Emphasis">différencier des autres</text:span> terminaux utilisés. Un terminal doit avoir un <text:span text:style-name="Strong_20_Emphasis">ID unique</text:span>.</text:p>
              </text:list-item>
              <text:list-item>
                <text:p text:style-name="List_20_1_Content_Last"> <text:span text:style-name=""><text:span text:style-name="Strong_20_Emphasis">Articles factures directes</text:span></text:span> : <text:line-break/>Ce paramètre correspond aux articles pour lesquels vous souhaitez faire une facture directe. Appuyer sur le bouton pour <text:a xlink:type="simple" xlink:href="#__RefHeading___articles_factures_directes_4" text:style-name="Local_20_link" text:visited-style-name="Visited_20_Local_20_Link">paramétrer les articles facture direct</text:a>.</text:p>
              </text:list-item>
            </text:list>
          </table:table-cell>
        </table:table-row>
      </table:table>
      <table:table table:style-name="Table">
        <table:table-column table:style-name="odt_auto_style_table_column_2_1"/>
        <table:table-column table:style-name="odt_auto_style_table_column_2_2"/>
        <table:table-row>
          <table:table-cell office:value-type="string" table:style-name="tablecell">
            <text:p text:style-name="tablealignleft"><draw:frame draw:style-name="mediacenter" draw:name="2" text:anchor-type="paragraph" draw:z-index="2" svg:width="7.9375cm" style:rel-width="100%" svg:height="13.229166666667cm" style:rel-height="scale"><draw:image xlink:href="Pictures/37f425dee6728dc009ad41827124b170.jpg" xlink:type="simple" xlink:show="embed" xlink:actuate="onLoad"/></draw:frame></text:p>
          </table:table-cell>
          <table:table-cell office:value-type="string" table:style-name="tablecell">
            <text:list text:style-name="List_20_1" text:continue-numbering="false">
              <text:list-item>
                <text:p text:style-name="List_20_1_Content_First"> <text:span text:style-name=""><text:span text:style-name="Strong_20_Emphasis">Sync. auto des commandes</text:span></text:span> : <text:line-break/>Indiquer si vous souhaitez <text:span text:style-name="Strong_20_Emphasis">synchroniser</text:span> les commandes, <text:span text:style-name="Strong_20_Emphasis">avant d'en préparer</text:span> dans K-Atys. Ce paramètre permet d'éviter d'avoir des commandes déjà préparées par d'autres terminaux, dans la liste.</text:p>
              </text:list-item>
              <text:list-item>
                <text:p text:style-name="List_20_1_Content"> <text:span text:style-name=""><text:span text:style-name="Strong_20_Emphasis">Sync au déchargement</text:span></text:span> : <text:line-break/>Indiquer si vous souhaitez <text:span text:style-name="Strong_20_Emphasis">synchroniser</text:span> la base de données du terminal, <text:span text:style-name="Strong_20_Emphasis">après avoir déchargé et importé les fichiers dans Atys</text:span> (conseillé pour récupérer les dernières données après importation des fichiers dans Atys).</text:p>
              </text:list-item>
              <text:list-item>
                <text:p text:style-name="List_20_1_Content"> <text:span text:style-name=""><text:span text:style-name="Strong_20_Emphasis">Adresse IP du MIS</text:span></text:span> : <text:line-break/>Correspond à l'adresse IP de votre serveur, sur lequel est exécuté le module de communication (MIS). L'adresse IP est visible sur l'interface du MIS.</text:p>
              </text:list-item>
              <text:list-item>
                <text:p text:style-name="List_20_1_Content"> <text:span text:style-name=""><text:span text:style-name="Strong_20_Emphasis">Port du MIS</text:span></text:span> : <text:line-break/>Correspond au port paramétré dans les connexions entrantes possibles avec le MIS. Ce paramètre doit être en adéquation avec ce qui a été paramétré au niveau du MIS.</text:p>
              </text:list-item>
              <text:list-item>
                <text:p text:style-name="List_20_1_Content_Last"> <text:span text:style-name=""><text:span text:style-name="Strong_20_Emphasis">Destination du déchargement</text:span></text:span> : <text:line-break/>Spécifier un chemin sur votre ordinateur dans lequel les fichiers seront déchargés. Attention, une fois ce dossier spécifié, <text:span text:style-name="Strong_20_Emphasis">il faut créer manuellement le sous-répertoire \~Locks\</text:span> afin que le terminal puisse créer les fichiers “lock” des commandes en cours de préparation sur le serveur.</text:p>
              </text:list-item>
            </text:list>
            <text:p text:style-name="Preformatted_20_Text">&lt;Dossier de destination&gt;\~Locks\</text:p>
            <text:list text:style-name="List_20_1" text:continue-numbering="false">
              <text:list-item>
                <text:p text:style-name="LastListParagraph_List_20_1_Content_First"> <text:span text:style-name=""><text:span text:style-name="Strong_20_Emphasis">Fichier d'importation</text:span></text:span> : <text:line-break/>Paramètre défini par nos soins lors du déploiement de l'application (ce fichier correspond au programme permettant d'importer les données dans Atys).</text:p>
              </text:list-item>
            </text:list>
          </table:table-cell>
        </table:table-row>
      </table:table>
      <text:p text:style-name="Text_20_body"><text:span text:style-name="">Il est fortement conseillé d'utiliser les boutons de tests afin de vérifier que vous communiquez bien avec le serveur et que les paramètres spécifiés sont corrects. <text:line-break/>
Si la connexion n'est pas établie, vérifiez que le terminal et le serveur soient bien connectés au même réseau (wifi ou filaire).<text:line-break/>
Si la connexion ne fonctionne toujours pas après toutes les vérifications, veuillez contacter Analys.</text:span>
<text:line-break/><text:line-break/><text:line-break/></text:p>
      <text:h text:style-name="Heading_20_3" text:outline-level="3"><text:bookmark-start text:name="__RefHeading___articles_factures_directes_4"/><text:bookmark-start text:name="articles_factures_directes"/>Articles factures directes<text:bookmark-end text:name="__RefHeading___articles_factures_directes_4"/><text:bookmark-end text:name="articles_factures_directes"/></text:h>
      <text:p text:style-name="Text_20_body">
<text:line-break/></text:p>
      <text:p text:style-name="Text_20_body">Ce paramètre a normalement été défini lors de l'importation des données sur le terminal. Si vous modifiez la liste des articles de facture directe, vous pouvez <text:a xlink:type="simple" xlink:href="#__RefHeading___importation_des_parametres_5" text:style-name="Local_20_link" text:visited-style-name="Visited_20_Local_20_Link">réimporter</text:a> ceux définis pour sélectionner les articles définis au départ.
</text:p>
      <table:table table:style-name="Table">
        <table:table-column table:style-name="odt_auto_style_table_column_3_1"/>
        <table:table-column table:style-name="odt_auto_style_table_column_3_2"/>
        <table:table-row>
          <table:table-cell office:value-type="string" table:style-name="tablecell">
            <text:p text:style-name="tablealignleft"><draw:frame draw:style-name="mediacenter" draw:name="3" text:anchor-type="paragraph" draw:z-index="3" svg:width="7.9375cm" style:rel-width="100%" svg:height="13.229166666667cm" style:rel-height="scale"><draw:image xlink:href="Pictures/dd75d448dc040b97cea12b1674b33048.jpg" xlink:type="simple" xlink:show="embed" xlink:actuate="onLoad"/></draw:frame></text:p>
          </table:table-cell>
          <table:table-cell office:value-type="string" table:style-name="tablecell">
            <text:p text:style-name="tablealignleft">Cette page ne sert qu'à sélectionner les articles pour lesquels vous voulez faire une facture directe. Il vous est ensuite possible de réaliser les commandes comportant ces articles, dans le formulaire <text:a xlink:type="simple" xlink:href="https://wiki.atys.analys-informatique.com/doku.php?id=wiki:docs_en_cours:application_k-atys#facture_directe" text:style-name="Internet_20_link" text:visited-style-name="Visited_20_Internet_20_Link">Facture Directe</text:a>.
Pour ajouter un article, il suffit de cocher les articles dans la liste qui apparaît. Afin de ne pas avoir à tout parcourir, il est possible de trouver vos articles en saisissant dans le champ l'intitulé ou le code de l'article : choisissez par quel filtre vous souhaitez effectuer votre recherche en sélectionnant l'intitulé ou le code dans le bouton à gauche du champ.
Le nombre maximum d'articles affichés par page est de 10. Si votre requête dépasse les 10 articles alors vous pouvez utiliser les boutons de pagination en bas afin de parcourir la liste.
</text:p>
          </table:table-cell>
        </table:table-row>
      </table:table>
      <text:p text:style-name="Text_20_body">Dans la capture d'écran ci-dessus, dans la fonction <text:a xlink:type="simple" xlink:href="https://wiki.atys.analys-informatique.com/doku.php?id=wiki:docs_en_cours:application_k-atys#facture_directe" text:style-name="Internet_20_link" text:visited-style-name="Visited_20_Internet_20_Link">Facture Directe</text:a> il n'y aura que les commandes dont les lignes contiennent les articles sélectionnés.
<text:line-break/><text:line-break/><text:line-break/></text:p>
      <text:h text:style-name="Heading_20_3" text:outline-level="3"><text:bookmark-start text:name="__RefHeading___importation_des_parametres_5"/><text:bookmark-start text:name="importation_des_parametres"/>Importation des paramètres<text:bookmark-end text:name="__RefHeading___importation_des_parametres_5"/><text:bookmark-end text:name="importation_des_parametres"/></text:h>
      <text:p text:style-name="Text_20_body">
<text:line-break/></text:p>
      <table:table table:style-name="Table">
        <table:table-column table:style-name="odt_auto_style_table_column_4_1"/>
        <table:table-column table:style-name="odt_auto_style_table_column_4_2"/>
        <table:table-row>
          <table:table-cell office:value-type="string" table:style-name="tablecell">
            <text:p text:style-name="tablealignleft"><draw:frame draw:style-name="mediacenter" draw:name="4" text:anchor-type="paragraph" draw:z-index="4" svg:width="7.9375cm" style:rel-width="100%" svg:height="1.3286684782609cm" style:rel-height="scale"><draw:image xlink:href="Pictures/d9fc7073d4baf203b53872b9185dbea9.png" xlink:type="simple" xlink:show="embed" xlink:actuate="onLoad"/></draw:frame></text:p>
          </table:table-cell>
          <table:table-cell office:value-type="string" table:style-name="tablecell">
            <text:p text:style-name="tablealignleft">Cette fonctionnalité permet de récupérer les paramètres configurés sur le serveur dans le fichier de configuration <text:span text:style-name="Strong_20_Emphasis"><text:span text:style-name="Emphasis">Settings.ini</text:span></text:span>. Ce fichier se trouve dans le dossier de Syncro défini lors du déploiement de K-Atys.</text:p>
            <text:p text:style-name="Preformatted_20_Text">(...)\Syncro\TRxxx&gt;\ToPDA\settings.ini</text:p>
          </table:table-cell>
        </table:table-row>
      </table:table>
      <text:p text:style-name="Text_20_body"><text:line-break/><text:line-break/><text:line-break/></text:p>
      <text:h text:style-name="Heading_20_3" text:outline-level="3"><text:bookmark-start text:name="__RefHeading___exportation_des_parametres_6"/><text:bookmark-start text:name="exportation_des_parametres"/>Exportation des paramètres<text:bookmark-end text:name="__RefHeading___exportation_des_parametres_6"/><text:bookmark-end text:name="exportation_des_parametres"/></text:h>
      <text:p text:style-name="Text_20_body">
<text:line-break/></text:p>
      <table:table table:style-name="Table">
        <table:table-column table:style-name="odt_auto_style_table_column_5_1"/>
        <table:table-column table:style-name="odt_auto_style_table_column_5_2"/>
        <table:table-row>
          <table:table-cell office:value-type="string" table:style-name="tablecell">
            <text:p text:style-name="tablealignleft"><draw:frame draw:style-name="mediacenter" draw:name="5" text:anchor-type="paragraph" draw:z-index="5" svg:width="7.9375cm" style:rel-width="100%" svg:height="1.1930598159509cm" style:rel-height="scale"><draw:image xlink:href="Pictures/a4e001cad322569098fae244859693f3.png" xlink:type="simple" xlink:show="embed" xlink:actuate="onLoad"/></draw:frame></text:p>
          </table:table-cell>
          <table:table-cell office:value-type="string" table:style-name="tablecell">
            <text:p text:style-name="tablealignleft">Une fois les paramètres configurés sur votre terminal, vous pouvez les exporter sur le serveur afin de pouvoir les réimporter ultérieurement (en cas de remplacement du terminal ou pour servir de base à d'autre terminaux).</text:p>
          </table:table-cell>
        </table:table-row>
      </table:table>
      <text:p text:style-name="Text_20_body"><text:line-break/><text:line-break/><text:line-break/></text:p>
      <text:h text:style-name="Heading_20_3" text:outline-level="3"><text:bookmark-start text:name="__RefHeading___mise_a_jour_de_l_application_7"/><text:bookmark-start text:name="mise_a_jour_de_l_application"/>Mise à jour de l'application<text:bookmark-end text:name="__RefHeading___mise_a_jour_de_l_application_7"/><text:bookmark-end text:name="mise_a_jour_de_l_application"/></text:h>
      <text:p text:style-name="Text_20_body">
<text:line-break/></text:p>
      <table:table table:style-name="Table">
        <table:table-column table:style-name="odt_auto_style_table_column_6_1"/>
        <table:table-column table:style-name="odt_auto_style_table_column_6_2"/>
        <table:table-row>
          <table:table-cell office:value-type="string" table:style-name="tablecell">
            <text:p text:style-name="tablealignleft"><draw:frame draw:style-name="mediacenter" draw:name="6" text:anchor-type="paragraph" draw:z-index="6" svg:width="7.9375cm" style:rel-width="100%" svg:height="1.2941576086957cm" style:rel-height="scale"><draw:image xlink:href="Pictures/73b7adf0412aa5c9b723907912c8c6e2.png" xlink:type="simple" xlink:show="embed" xlink:actuate="onLoad"/></draw:frame></text:p>
          </table:table-cell>
          <table:table-cell office:value-type="string" table:style-name="tablecell">
            <text:p text:style-name="tablealignleft">Ce bouton permet de <text:span text:style-name="Strong_20_Emphasis">mettre à jour l'application</text:span> lorsqu'une nouvelle version de K-Atys est disponible. K-Atys récupère les fichiers d'extension <text:span text:style-name="Strong_20_Emphasis"><text:span text:style-name="Emphasis">.KZP</text:span></text:span> et <text:span text:style-name="Strong_20_Emphasis"><text:span text:style-name="Emphasis">.KPT</text:span></text:span> déployés dans votre dossier Syncro.</text:p>
          </table:table-cell>
        </table:table-row>
      </table:table>
      <text:p text:style-name="Text_20_body"><text:line-break/></text:p>
      <text:p text:style-name="Text_20_body">Si vous ne savez pas où est votre dossier Syncro, vous pouvez le trouver dans le fichier <text:span text:style-name="Strong_20_Emphasis"><text:span text:style-name="Emphasis">Products.ini</text:span></text:span> à la ligne <text:span text:style-name="Emphasis">Path</text:span>. Ce fichier se trouve dans le dossier <text:span text:style-name="Strong_20_Emphasis"><text:span text:style-name="Emphasis">\MISCommunicator</text:span></text:span> qui se trouve dans le dossier d'installation du MIS.
<text:line-break/><text:line-break/>
<text:span text:style-name=""><text:span text:style-name="Strong_20_Emphasis">Ne pas modifier le fichier Products.ini !</text:span></text:span>
</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8:53</meta:creation-date>
    <dc:creator>Generated</dc:creator>
    <dc:date>2026-08-13T19::18:53</dc:date>
    <dc:language>en-US</dc:language>
    <meta:editing-cycles>1</meta:editing-cycles>
    <meta:editing-duration>PT0S</meta:editing-duration>
    <dc:title>wiki:docs_en_cours:parametrage_k-atys</dc:title>
  </office:meta>
</office:document-meta>
</file>