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rix_a_deduire_sur_prix_d_origine"/>Date de création : 30/08/21<text:line-break/>
Date de Mise à Jour : 02/09/21<text:line-break/>
Version v20.1<text:line-break/></text:span></text:p>
      <text:p text:style-name="Horizontal_20_Line"/>
      <text:h text:style-name="Heading_20_1" text:outline-level="1"><text:bookmark-start text:name="__RefHeading___formuleprix_a_deduire_sur_prix_d_origine_1"/><text:bookmark-start text:name="formuleprix_a_deduire_sur_prix_d_origine"/>Formule : Prix à déduire sur prix d'origine<text:bookmark-end text:name="__RefHeading___formuleprix_a_deduire_sur_prix_d_origine_1"/><text:bookmark-end text:name="formuleprix_a_deduire_sur_prix_d_origine"/></text:h>
      <text:p text:style-name="Text_20_body"><text:line-break/><text:line-break/></text:p>
      <text:p text:style-name="Text_20_body"><text:span text:style-name="Strong_20_Emphasis">Calculer un bordereau d'apport avec un prix provisoire en déduisant du prix d'origine une valeur estimée.<text:line-break/>
Cette valeur étant ensuite recalculer en totalité (ou non) via un complément de prix par le traitement habituel des bordereaux de complément de prix. </text:span><text:line-break/></text:p>
      <text:p text:style-name="Text_20_body"><text:line-break/><text:line-break/></text:p>
      <text:h text:style-name="Heading_20_1" text:outline-level="1"><text:bookmark-start text:name="__RefHeading___fiche_article_2"/><text:bookmark-start text:name="fiche_article"/>Fiche Article<text:bookmark-end text:name="__RefHeading___fiche_article_2"/><text:bookmark-end text:name="fiche_article"/></text:h>
      <text:p text:style-name="Text_20_body">
Renseigner le <text:a xlink:type="simple" xlink:href="https://wiki.atys.analys-informatique.com/doku.php?id=wiki:docs_en_cours:fiche_article#condition" text:style-name="Internet_20_link" text:visited-style-name="Visited_20_Internet_20_Link">tarif</text:a> dans la fiche article :</text:p>
      <text:p text:style-name="Preformatted_20_Text">Condition -&gt; Tarif</text:p>
      <text:p text:style-name="Text_20_body"><text:line-break/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line-break/><text:line-break/></text:p>
            <text:list text:style-name="List_20_1" text:continue-numbering="false">
              <text:list-item>
                <text:p text:style-name="List_20_1_Content_First"> Sélectionner la <text:span text:style-name="Strong_20_Emphasis">base prix</text:span> prévue dans le cadre du fonctionnement de déduction de tarif par rapport à un prix de base.<text:line-break/><text:line-break/></text:p>
              </text:list-item>
              <text:list-item>
                <text:p text:style-name="List_20_1_Content_Last"> Sélectionner la <text:span text:style-name="Strong_20_Emphasis">formule <text:span text:style-name="Emphasis">Prix à déduire sur prix d'origine</text:span></text:span> en lieu et place du prix.</text:p>
              </text:list-item>
            </text:list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Prix de base</text:span></text:span><text:line-break/>Renseigner le tarif de base de l'article qui sera renseigné à l'appel du tarif, pour la base prix sélectionnée, dans les contrats / bons d'apport.</text:p>
              </text:list-item>
              <text:list-item>
                <text:p text:style-name="List_20_1_Content_Last"> <text:span text:style-name=""><text:span text:style-name="Strong_20_Emphasis">Prix à déduire</text:span></text:span><text:line-break/>Renseigner (<text:span text:style-name="Strong_20_Emphasis">en positif</text:span>) le <text:span text:style-name="Strong_20_Emphasis">montant à déduire</text:span> du prix de base.<text:line-break/>Dans le cas d'une <text:span text:style-name="Strong_20_Emphasis">augmentation</text:span> (et non réduction) de tarif, il faudra renseigner le <text:span text:style-name="Strong_20_Emphasis">montant en négatif</text:span>.</text:p>
              </text:list-item>
            </text:list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ext:h text:style-name="Heading_20_1" text:outline-level="1"><text:bookmark-start text:name="__RefHeading___facturation_des_bordereaux_de_cereales_3"/><text:bookmark-start text:name="facturation_des_bordereaux_de_cereales"/>Facturation des Bordereaux de céréales<text:bookmark-end text:name="__RefHeading___facturation_des_bordereaux_de_cereales_3"/><text:bookmark-end text:name="facturation_des_bordereaux_de_cereales"/></text:h>
      <text:p text:style-name="Text_20_body">
La formule fonctionne uniquement par le <text:a xlink:type="simple" xlink:href="https://wiki.atys.analys-informatique.com/doku.php?id=wiki:docs_en_cours:facturation_bordereaux_apport#eme_methodetraitement_de_facturation_des_bordereaux_de_cereales" text:style-name="Internet_20_link" text:visited-style-name="Visited_20_Internet_20_Link">traitement de facturation des bordereaux de céréales</text:a>, elle ne peut être utilisée lors d'une facturation manuelle.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ist_20_1_Content_First"> Sélectionner les différents filtres de sélection pour cibler les bon d'apports à facturer<text:line-break/><text:line-break/>Pour appliquer la formule, il faut obligatoirement renseigner dans le champ <text:span text:style-name="Strong_20_Emphasis"><text:span text:style-name="Emphasis">Base Prix si Bx Acompte</text:span> : [Non renseigné]</text:span>.<text:line-break/>Ainsi le traitement conserve, au moment du calcul, la base prix d'origine tout en appliquant le mécanisme de réduction paramétrée.<text:line-break/><text:line-break/></text:p>
              </text:list-item>
              <text:list-item>
                <text:p text:style-name="List_20_1_Content_Last"> Dans les bordereaux ainsi générés, le tarif des articles est <text:span text:style-name="Strong_20_Emphasis">calculé de la façon suivante : <text:span text:style-name="Emphasis">Prix de base - Prix à déduire</text:span></text:span>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facturation_des_bordereaux_de_complements_de_prix_4"/><text:bookmark-start text:name="facturation_des_bordereaux_de_complements_de_prix"/>Facturation des Bordereaux de compléments de prix<text:bookmark-end text:name="__RefHeading___facturation_des_bordereaux_de_complements_de_prix_4"/><text:bookmark-end text:name="facturation_des_bordereaux_de_complements_de_prix"/></text:h>
      <text:list text:style-name="List_20_1" text:continue-numbering="false">
        <text:list-item>
          <text:p text:style-name="List_20_1_Content_First"> En temps voulu, dans la ligne tarif (en vigueur) de l'article, <text:span text:style-name="Strong_20_Emphasis">renseigner le <text:span text:style-name="Emphasis">Prix de régul</text:span> à  facturer en complément du prix</text:span>, réglé lors du bordereau d'apport.<text:line-break/><text:line-break/></text:p>
        </text:list-item>
        <text:list-item>
          <text:p text:style-name="List_20_1_Content_Last"> Lancer le <text:a xlink:type="simple" xlink:href="https://wiki.atys.analys-informatique.com/doku.php?id=wiki:docs_en_cours:complement_de_prix#eme_methodetraitement_auto_de_facturation_des_bordereaux_de_complement_de_prix" text:style-name="Internet_20_link" text:visited-style-name="Visited_20_Internet_20_Link">traitement de facturation des bordereaux de complément de prix</text:a> 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1:13</meta:creation-date>
    <dc:creator>Generated</dc:creator>
    <dc:date>2026-08-13T18::31:13</dc:date>
    <dc:language>en-US</dc:language>
    <meta:editing-cycles>1</meta:editing-cycles>
    <meta:editing-duration>PT0S</meta:editing-duration>
    <dc:title>wiki:docs_en_cours:prix_a_deduire_sur_prix_d_origine</dc:title>
  </office:meta>
</office:document-meta>
</file>