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complement_sur_prix_final"/>Date de création : 04/10/22<text:line-break/>
Date de Mise à Jour : 04/10/22<text:line-break/>
Version v21.1<text:line-break/></text:span></text:p>
      <text:h text:style-name="Heading_20_1" text:outline-level="1"><text:bookmark-start text:name="__RefHeading___prix_complement_sur_prix_final_1"/><text:bookmark-start text:name="prix_complement_sur_prix_final"/>Prix complément sur prix final<text:bookmark-end text:name="__RefHeading___prix_complement_sur_prix_final_1"/><text:bookmark-end text:name="prix_complement_sur_prix_final"/></text:h>
      <text:p text:style-name="Text_20_body"><text:line-break/><text:line-break/></text:p>
      <text:p text:style-name="Text_20_body"><text:span text:style-name="Strong_20_Emphasis">Formule utilisée dans le cadre de complément de prix</text:span> (zone <text:span text:style-name="Emphasis">prix de régul</text:span> dans la base prix).<text:line-break/>
<text:span text:style-name="Strong_20_Emphasis">La formule calcule le complément de prix par différence entre le <text:span text:style-name="Emphasis">Prix final</text:span> renseigné dans la formule et le prix d'origine de la facture.</text:span>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final  </text:p>
          </table:table-cell>
          <table:table-cell office:value-type="string" table:style-name="tablecell">
            <text:p text:style-name="tablealigncenter">  en €   </text:p>
          </table:table-cell>
          <table:table-cell office:value-type="string" table:style-name="tablecell">
            <text:p text:style-name="tablealignleft"> Renseigner le prix final de l'article, complément de prix compris  </text:p>
          </table:table-cell>
        </table:table-row>
      </table:table>
      <text:p text:style-name="Text_20_body"><text:line-break/><text:line-break/></text:p>
      <text:p text:style-name="Text_20_body">La formule doit être renseignée dans le <text:span text:style-name="Strong_20_Emphasis">tarif de l'article</text:span>, en <text:span text:style-name="Strong_20_Emphasis">prix de régul</text:span>, pour la base prix concernée.<text:line-break/>Lors du <text:span text:style-name="Strong_20_Emphasis">traitement de génération des bordereaux (en céréale) ou factures (en appro) de complément de prix</text:span>, le prix de l'article sera calculé selon la formule : <text:span text:style-name="Strong_20_Emphasis">Prix final (de la formule) - Prix de la facture/bordereau</text:span>.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51</meta:creation-date>
    <dc:creator>Generated</dc:creator>
    <dc:date>2026-08-13T19::56:51</dc:date>
    <dc:language>en-US</dc:language>
    <meta:editing-cycles>1</meta:editing-cycles>
    <meta:editing-duration>PT0S</meta:editing-duration>
    <dc:title>wiki:docs_en_cours:prix_complement_sur_prix_final</dc:title>
  </office:meta>
</office:document-meta>
</file>