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prix_selon_ca"/>Date de création : 17/05/22<text:line-break/>
Date de Mise à Jour : 17/05/22<text:line-break/>
Version v21.0<text:line-break/></text:span></text:p>
      <text:p text:style-name="Horizontal_20_Line"/>
      <text:h text:style-name="Heading_20_1" text:outline-level="1"><text:bookmark-start text:name="__RefHeading___formuleprix_selon_ca_1"/><text:bookmark-start text:name="formuleprix_selon_ca"/>Formule : Prix selon CA<text:bookmark-end text:name="__RefHeading___formuleprix_selon_ca_1"/><text:bookmark-end text:name="formuleprix_selon_ca"/></text:h>
      <text:p text:style-name="Text_20_body"><text:line-break/><text:line-break/></text:p>
      <text:p text:style-name="Text_20_body"><text:span text:style-name="Strong_20_Emphasis">Formule permettant d'appliquer une diminution ou une majoration de prix, en saisie de pièce, en utilisant une ligne d’article à la place d’une ligne de remise/majo.</text:span><text:line-break/><text:line-break/></text:p>
      <text:list text:style-name="List_20_1" text:continue-numbering="false">
        <text:list-item>
          <text:p text:style-name="List_20_1_Content_First"> Créer un article, qui sera utilisé dans la saisie pour matérialiser la diminution ou la majoration de prix.</text:p>
        </text:list-item>
        <text:list-item>
          <text:p text:style-name="List_20_1_Content_Last"> Puis associer, à cet article, un tarif avec un type de base prix et la formule PRIX_SELON_CA</text:p>
        </text:list-item>
      </text:list>
      <text:p text:style-name="Text_20_body"><text:line-break/></text:p>
      <text:p text:style-name="Text_20_body"><text:line-break/><text:line-break/>
<text:line-break/><text:line-break/></text:p>
      <text:p text:style-name="Text_20_body"><text:line-break/>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Nom                        </text:p>
          </table:table-cell>
          <table:table-cell office:value-type="string" table:style-name="tableheader">
            <text:p text:style-name="Table_20_Heading">  Valeur       </text:p>
          </table:table-cell>
          <table:table-cell office:value-type="string" table:style-name="tableheader">
            <text:p text:style-name="Table_20_Heading">  Détail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d GroupeArticle sélection  </text:p>
          </table:table-cell>
          <table:table-cell office:value-type="string" table:style-name="tablecell">
            <text:p text:style-name="tablealigncenter">  ID           </text:p>
          </table:table-cell>
          <table:table-cell office:value-type="string" table:style-name="tablecell">
            <text:p text:style-name="tablealignleft"> <text:span text:style-name="Strong_20_Emphasis">ID, séparés par une virgule, des groupes articles éligibles à la prestation de service</text:span>.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rix par Défaut             </text:p>
          </table:table-cell>
          <table:table-cell office:value-type="string" table:style-name="tablecell"/>
          <table:table-cell office:value-type="string" table:style-name="tablecell">
            <text:p text:style-name="tablealignleft"> Ne rien renseigner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prix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Valeur de Remise ou Majo</text:span>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dex prix en taux          </text:p>
          </table:table-cell>
          <table:table-cell office:value-type="string" table:style-name="tablecell">
            <text:p text:style-name="tablealigncenter">  0 ; 1        </text:p>
          </table:table-cell>
          <table:table-cell office:value-type="string" table:style-name="tablecell">
            <text:p text:style-name="tablealignleft"> Laisser <text:span text:style-name="Strong_20_Emphasis">1</text:span> impérativement, pour un index en %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rondi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trong_20_Emphasis">Décimale près d’arrondi</text:span><text:line-break/>Ex : 0.5 arrondi à 0.50 immédiatement supérieur ou inférieur en fonction du paramétrage Sens_Arrondi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ens Arrondi                </text:p>
          </table:table-cell>
          <table:table-cell office:value-type="string" table:style-name="tablecell">
            <text:p text:style-name="tablealigncenter">  -1 ;  0 ; 1  </text:p>
          </table:table-cell>
          <table:table-cell office:value-type="string" table:style-name="tablecell">
            <text:p text:style-name="tablealignleft"> Si <text:span text:style-name="Strong_20_Emphasis">-1</text:span> :  Arrondi vers la valeur <text:span text:style-name="Strong_20_Emphasis">inférieure</text:span> la plus proche<text:line-break/>Si <text:span text:style-name="Strong_20_Emphasis">1</text:span> :  Arrondi vers la valeur <text:span text:style-name="Strong_20_Emphasis">supérieure</text:span> la plus proche<text:line-break/>Si <text:span text:style-name="Strong_20_Emphasis">0</text:span> :  Arrondi vers la valeur  <text:span text:style-name="Strong_20_Emphasis">la plus proche</text:span><text:line-break/><text:line-break/>  </text:p>
          </table:table-cell>
        </table:table-row>
        <table:table-row>
          <table:table-cell office:value-type="string" table:style-name="tablecell">
            <text:p text:style-name="tablealignleft"> Position pour calcul        </text:p>
          </table:table-cell>
          <table:table-cell office:value-type="string" table:style-name="tablecell">
            <text:p text:style-name="tablealigncenter">  -1 ; 0 ; 1   </text:p>
          </table:table-cell>
          <table:table-cell office:value-type="string" table:style-name="tablecell"/>
        </table:table-row>
      </table:table>
      <text:p text:style-name="Text_20_body"><text:line-break/><text:line-break/><text:line-break/></text:p>
      <text:p text:style-name="Text_20_body"><text:span text:style-name="Strong_20_Emphasis">En saisie, faire appel à cet article, qui calculera un montant de majoration ou de minoration comme suit</text:span> : <text:line-break/>
(Montant HT de la pièce Hors TVA et Taxes diverses des articles éligibles * valeur paramétrée dans la variable Index prix) / 100<text:line-break/><text:line-break/>
Ex : <text:span text:style-name="Strong_20_Emphasis">Index Prix = -10</text:span> <text:line-break/><text:line-break/>
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10</meta:creation-date>
    <dc:creator>Generated</dc:creator>
    <dc:date>2026-08-13T20::05:10</dc:date>
    <dc:language>en-US</dc:language>
    <meta:editing-cycles>1</meta:editing-cycles>
    <meta:editing-duration>PT0S</meta:editing-duration>
    <dc:title>wiki:docs_en_cours:prix_selon_ca</dc:title>
  </office:meta>
</office:document-meta>
</file>