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tranche_qte_indexe_bp"/>Date de création : 17/05/22<text:line-break/>
Date de Mise à Jour : 17/05/22<text:line-break/>
Version v21.0<text:line-break/></text:span></text:p>
      <text:p text:style-name="Horizontal_20_Line"/>
      <text:h text:style-name="Heading_20_1" text:outline-level="1"><text:bookmark-start text:name="__RefHeading___formuleprix_tranche_qte_indexe_base_prix_1"/><text:bookmark-start text:name="formuleprix_tranche_qte_indexe_base_prix"/>Formule : Prix tranche qté indexé base prix<text:bookmark-end text:name="__RefHeading___formuleprix_tranche_qte_indexe_base_prix_1"/><text:bookmark-end text:name="formuleprix_tranche_qte_indexe_base_prix"/></text:h>
      <text:p text:style-name="Text_20_body"><text:line-break/><text:line-break/></text:p>
      <text:p text:style-name="Text_20_body"><text:span text:style-name="Strong_20_Emphasis">Formule permettant d'appliquer un tarif, basé sur un autre tarif, avec fluctuation de ce tarif en fonction de critères quantitatifs.</text:span> La fluctuation de prix peut être exprimée en  €/unité ou en %.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                 </text:p>
          </table:table-cell>
          <table:table-cell office:value-type="string" table:style-name="tableheader">
            <text:p text:style-name="Table_20_Heading">  Valeur     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e prix de référence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NOM de la base prix de référence</text:span> obligatoirement renseignée dans l’article avec un prix si possible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base prix de référence  </text:p>
          </table:table-cell>
          <table:table-cell office:value-type="string" table:style-name="tablecell">
            <text:p text:style-name="tablealignleft"> JJ/MM/AAAA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x par Défaut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de Référence avant application des fluctuations de prix si aucun prix n’est renseigné dans le tarif de référence</text:span>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ice prix en taux          </text:p>
          </table:table-cell>
          <table:table-cell office:value-type="string" table:style-name="tablecell">
            <text:p text:style-name="tablealigncenter">  0 ; 1        </text:p>
          </table:table-cell>
          <table:table-cell office:value-type="string" table:style-name="tablecell">
            <text:p text:style-name="tablealignleft"> <text:span text:style-name="Strong_20_Emphasis">Valeur de majoration (sans signe) ou de minoration (si précédé du signe -)</text:span><text:line-break/>Si <text:span text:style-name="Strong_20_Emphasis">0</text:span> :  exprimée en    €/unité <text:line-break/> Si <text:span text:style-name="Strong_20_Emphasis">1</text:span> :  exprimée en %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rondi à x près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Décimale près d’arrondi</text:span><text:line-break/>Ex : 0.5 arrondi à 0.50 immédiatement supérieur ou inférieur en fonction du paramétrage Sens_Arrondi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ns Arrondi                 </text:p>
          </table:table-cell>
          <table:table-cell office:value-type="string" table:style-name="tablecell">
            <text:p text:style-name="tablealigncenter">  -1 ;  0 ; 1  </text:p>
          </table:table-cell>
          <table:table-cell office:value-type="string" table:style-name="tablecell">
            <text:p text:style-name="tablealignleft"> Si <text:span text:style-name="Strong_20_Emphasis">-1</text:span> :  Arrondi vers la valeur <text:span text:style-name="Strong_20_Emphasis">inférieure</text:span> la plus proche<text:line-break/>Si <text:span text:style-name="Strong_20_Emphasis">1</text:span> :  Arrondi vers la valeur <text:span text:style-name="Strong_20_Emphasis">supérieure</text:span> la plus proche<text:line-break/>Si <text:span text:style-name="Strong_20_Emphasis">0</text:span> :  Arrondi vers la valeur  <text:span text:style-name="Strong_20_Emphasis">la plus proche</text:span><text:line-break/><text:line-break/>  </text:p>
          </table:table-cell>
        </table:table-row>
        <table:table-row>
          <table:table-cell office:value-type="string" table:style-name="tablecell">
            <text:p text:style-name="tablealignleft"> Seuil quantité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Seuil de quantité inclus, à partir duquel s’applique l’ Indice_Prix_Quantité_1</text:span>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ice prix quantité 1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Valeur de majoration ou minoration appliquée au prix de référence</text:span> (exprimé en €/unité ou % selon le paramétrage <text:span text:style-name="Emphasis">Indice prix en taux</text:span> )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54</meta:creation-date>
    <dc:creator>Generated</dc:creator>
    <dc:date>2026-08-13T20::55:54</dc:date>
    <dc:language>en-US</dc:language>
    <meta:editing-cycles>1</meta:editing-cycles>
    <meta:editing-duration>PT0S</meta:editing-duration>
    <dc:title>wiki:docs_en_cours:prix_tranche_qte_indexe_bp</dc:title>
  </office:meta>
</office:document-meta>
</file>