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docs_en_cours:remise_rglt_eche_20_seuils"/>Date de création : 19/09/22<text:line-break/>
Date de Mise à Jour : 19/09/22<text:line-break/>
Version v21.1<text:line-break/></text:span></text:p>
      <text:h text:style-name="Heading_20_1" text:outline-level="1"><text:bookmark-start text:name="__RefHeading___remise_reglement_echeance_20_seuils_1"/><text:bookmark-start text:name="remise_reglement_echeance_20_seuils"/>Remise Règlement échéance 20 seuils<text:bookmark-end text:name="__RefHeading___remise_reglement_echeance_20_seuils_1"/><text:bookmark-end text:name="remise_reglement_echeance_20_seuils"/></text:h>
      <text:p text:style-name="Text_20_body"><text:line-break/><text:line-break/></text:p>
      <text:p text:style-name="Text_20_body"><text:span text:style-name="Strong_20_Emphasis">Remise/majo en fonction de la combinaison du mode de règlement et/ou du type d’échéance.</text:span><text:line-break/><text:line-break/></text:p>
      <text:p text:style-name="Text_20_body"><text:line-break/><text:line-break/></text:p>
      <text:p text:style-name="Text_20_body"><text:line-break/><text:line-break/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om               </text:p>
          </table:table-cell>
          <table:table-cell office:value-type="string" table:style-name="tableheader">
            <text:p text:style-name="Table_20_Heading"> Valeur  </text:p>
          </table:table-cell>
          <table:table-cell office:value-type="string" table:style-name="tableheader">
            <text:p text:style-name="Table_20_Heading"> Détail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D Mode Rglt      </text:p>
          </table:table-cell>
          <table:table-cell office:value-type="string" table:style-name="tablecell">
            <text:p text:style-name="tablealignleft"> ID      </text:p>
          </table:table-cell>
          <table:table-cell office:value-type="string" table:style-name="tablecell">
            <text:p text:style-name="tablealignleft"> Renseigner l'ID du mode de règlement concerné par la remise/majo<text:line-break/>Renseigner <text:span text:style-name="Strong_20_Emphasis">-1</text:span> si la remise concerne tous les modes de règlement.  </text:p>
          </table:table-cell>
        </table:table-row>
        <table:table-row>
          <table:table-cell office:value-type="string" table:style-name="tablecell">
            <text:p text:style-name="tablealignleft"> ID Type Echéance  </text:p>
          </table:table-cell>
          <table:table-cell office:value-type="string" table:style-name="tablecell">
            <text:p text:style-name="tablealignleft"> ID      </text:p>
          </table:table-cell>
          <table:table-cell office:value-type="string" table:style-name="tablecell">
            <text:p text:style-name="tablealignleft"> Renseigner l'ID du type d'échéance concerné par la remise/majo<text:line-break/>Renseigner <text:span text:style-name="Strong_20_Emphasis">-1</text:span> si la remise concerne tous les types d'échéance.      </text:p>
          </table:table-cell>
        </table:table-row>
        <table:table-row>
          <table:table-cell office:value-type="string" table:style-name="tablecell">
            <text:p text:style-name="tablealignleft"> Valeur            </text:p>
          </table:table-cell>
          <table:table-cell office:value-type="string" table:style-name="tablecell">
            <text:p text:style-name="tablealignleft"> % ou €  </text:p>
          </table:table-cell>
          <table:table-cell office:value-type="string" table:style-name="tablecell">
            <text:p text:style-name="tablealignleft"> Renseigner le montant ou taux de remise (en négatif) / majo (en positif)                                                                 </text:p>
          </table:table-cell>
        </table:table-row>
      </table:table>
      <text:p text:style-name="Text_20_body"><text:line-break/><text:line-break/><text:line-break/></text:p>
      <text:p text:style-name="Text_20_body">Le <text:span text:style-name="Strong_20_Emphasis">mode de règlement et le type d'échéance</text:span> pris en compte sont ceux de la <text:span text:style-name="Strong_20_Emphasis">ligne article</text:span> et non de l'entête de la pièce.<text:line-break/></text:p>
      <text:p text:style-name="Text_20_body">Si <text:span text:style-name="Strong_20_Emphasis">plusieurs combinaisons</text:span> répondent au cas de la ligne concernée, alors c’est le <text:span text:style-name="Strong_20_Emphasis">dernier cas qui sera pris en compte</text:span>.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0::56:22</meta:creation-date>
    <dc:creator>Generated</dc:creator>
    <dc:date>2026-08-13T20::56:22</dc:date>
    <dc:language>en-US</dc:language>
    <meta:editing-cycles>1</meta:editing-cycles>
    <meta:editing-duration>PT0S</meta:editing-duration>
    <dc:title>wiki:docs_en_cours:remise_rglt_eche_20_seuils</dc:title>
  </office:meta>
</office:document-meta>
</file>