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5eb518911f07f50b2ea566ec6b06bb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emisemajo_echeance_pivot"/>Date de création : 23/11/23<text:line-break/>
Date de Mise à Jour : 23/11/23<text:line-break/>
Version v23.0<text:line-break/></text:span></text:p>
      <text:h text:style-name="Heading_20_1" text:outline-level="1"><text:bookmark-start text:name="__RefHeading___remisemajo_echeance_pivot_1"/><text:bookmark-start text:name="remisemajo_echeance_pivot"/>RemiseMajo Échéance Pivot<text:bookmark-end text:name="__RefHeading___remisemajo_echeance_pivot_1"/><text:bookmark-end text:name="remisemajo_echeance_pivot"/></text:h>
      <text:p text:style-name="Text_20_body"><text:line-break/><text:line-break/></text:p>
      <text:p text:style-name="Text_20_body"><text:span text:style-name="Strong_20_Emphasis">Remise ou Majoration selon la date d’échéance de la pièce par rapport à un mois pivot donné et un mois de début de campagne donné.</text:span><text:line-break/><text:line-break/>
<text:span text:style-name="underline">Cas d’utilisation</text:span> : Remise ou une majoration en cas de paiement (échéance) avant (remise) ou après (majoration) un mois pivot donné selon un mois de début de campagne donné.
<text:line-break/><text:line-break/></text:p>
      <text:p text:style-name="Text_20_body">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                       </text:p>
          </table:table-cell>
          <table:table-cell office:value-type="string" table:style-name="tableheader">
            <text:p text:style-name="Table_20_Heading"> Valeur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is départ campagne       </text:p>
          </table:table-cell>
          <table:table-cell office:value-type="string" table:style-name="tablecell">
            <text:p text:style-name="tablealigncenter">  n° du mois  </text:p>
          </table:table-cell>
          <table:table-cell office:value-type="string" table:style-name="tablecell">
            <text:p text:style-name="tablealignleft"> <text:span text:style-name="Strong_20_Emphasis">Numéro du mois de départ de la campagne</text:span> tarifaire par rapport auquel seront considérés les mois d’échéance et le mois pivot.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is Échéance Pivot        </text:p>
          </table:table-cell>
          <table:table-cell office:value-type="string" table:style-name="tablecell">
            <text:p text:style-name="tablealigncenter">  n° du mois  </text:p>
          </table:table-cell>
          <table:table-cell office:value-type="string" table:style-name="tablecell">
            <text:p text:style-name="tablealignleft"> <text:span text:style-name="Strong_20_Emphasis">Numéro du mois qui sert de pivot</text:span> pour le calcul de la remise (échéance &lt; mois pivot) ou la majoration (échéance &gt; mois pivot). <text:line-break/>Si le numéro de mois est <text:span text:style-name="Strong_20_Emphasis">différent de 1 à 12</text:span>  alors il sera pris en compte le <text:span text:style-name="Strong_20_Emphasis">mois départ campagne</text:span> comme mois pivot.  </text:p>
          </table:table-cell>
        </table:table-row>
        <table:table-row>
          <table:table-cell office:value-type="string" table:style-name="tablecell">
            <text:p text:style-name="tablealignleft"> Valeur Indice              </text:p>
          </table:table-cell>
          <table:table-cell office:value-type="string" table:style-name="tablecell">
            <text:p text:style-name="tablealigncenter">  € ou %      </text:p>
          </table:table-cell>
          <table:table-cell office:value-type="string" table:style-name="tablecell">
            <text:p text:style-name="tablealignleft"> <text:span text:style-name="Strong_20_Emphasis">Valeur de la remise ou majoration</text:span> accordée par mois d’écart entre le mois d’échéance et le mois pivot. (en % ou en € en fonction du paramètre « Valeur_En_Taux » de la fiche).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b Mois Remise à Déduire   </text:p>
          </table:table-cell>
          <table:table-cell office:value-type="string" table:style-name="tablecell">
            <text:p text:style-name="tablealigncenter">  nb de mois  </text:p>
          </table:table-cell>
          <table:table-cell office:value-type="string" table:style-name="tablecell">
            <text:p text:style-name="tablealignleft"> <text:span text:style-name="Strong_20_Emphasis">Nombre de mois à déduire</text:span> sur l’écart calculé entre le mois d’échéance et le mois pivot, avant de calculer une éventuelle remise.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b Mois Ecart Pour Remise  </text:p>
          </table:table-cell>
          <table:table-cell office:value-type="string" table:style-name="tablecell">
            <text:p text:style-name="tablealigncenter">  nb de mois  </text:p>
          </table:table-cell>
          <table:table-cell office:value-type="string" table:style-name="tablecell">
            <text:p text:style-name="tablealignleft"> <text:span text:style-name="Strong_20_Emphasis">Nombre de mois d’écart minimum</text:span> entre le mois d’échéance et le mois pivot pour appliquer la remise .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b Mois Majo à Déduire     </text:p>
          </table:table-cell>
          <table:table-cell office:value-type="string" table:style-name="tablecell">
            <text:p text:style-name="tablealigncenter">  nb de mois  </text:p>
          </table:table-cell>
          <table:table-cell office:value-type="string" table:style-name="tablecell">
            <text:p text:style-name="tablealignleft"> <text:span text:style-name="Strong_20_Emphasis">Nombre de mois à déduire</text:span> sur l’écart calculé entre le mois d’échéance et le mois pivot avant de calculer une éventuelle  majoration.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b Mois Ecart Pour Majo    </text:p>
          </table:table-cell>
          <table:table-cell office:value-type="string" table:style-name="tablecell">
            <text:p text:style-name="tablealigncenter">  nb de mois  </text:p>
          </table:table-cell>
          <table:table-cell office:value-type="string" table:style-name="tablecell">
            <text:p text:style-name="tablealignleft"> <text:span text:style-name="Strong_20_Emphasis">Nombre de mois d’écart minimum</text:span> entre le mois d’échéance et le mois pivot pour appliquer la majoration.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/text:p>
      <text:p text:style-name="Text_20_body">La remise/majoration est calculée de la façon suivante :<text:line-break/><text:span text:style-name="Strong_20_Emphasis">Remise/Majoration = (Ecart calculé - Tolérance) x Indice</text:span>
<text:line-break/><text:line-break/></text:p>
      <text:line-break/>
      <text:list text:style-name="List_20_1" text:continue-numbering="false">
        <text:list-item>
          <text:p text:style-name="List_20_1_Content_First"> <text:span text:style-name="Strong_20_Emphasis">Mois_Depart_Campagne</text:span> = 11 <text:span text:style-name="Emphasis">[novembre = début de la morte saison]</text:span></text:p>
        </text:list-item>
        <text:list-item>
          <text:p text:style-name="List_20_1_Content"> <text:span text:style-name="Strong_20_Emphasis">Mois_Echeance_Pivot</text:span> = 5 <text:span text:style-name="Emphasis">[mai]</text:span></text:p>
        </text:list-item>
        <text:list-item>
          <text:p text:style-name="List_20_1_Content"> <text:span text:style-name="Strong_20_Emphasis">Valeur_Indice</text:span> = 1 <text:span text:style-name="Emphasis">[+/- 1 par mois d’écart entre le mois d’échéance et le mois pivot]</text:span></text:p>
        </text:list-item>
        <text:list-item>
          <text:p text:style-name="List_20_1_Content"> <text:span text:style-name="Strong_20_Emphasis">Nb_Mois_Remise_A_Deduire</text:span> = 0 <text:span text:style-name="Emphasis">[Pas de mois à déduire si le nombre de mois d’écart entre le mois d’échéance et le mois pivot est &lt; 0, donc pas de mois sans remise]</text:span></text:p>
        </text:list-item>
        <text:list-item>
          <text:p text:style-name="List_20_1_Content"> <text:span text:style-name="Strong_20_Emphasis">Nb_Mois_Ecart_Pour_Remise</text:span> = 1 <text:span text:style-name="Emphasis">[On applique la remise dès 1 mois d’écart entre le mois d’échéance et le mois pivot (après déduction du « Nb_Mois_Remise_A_Deduire »)]</text:span></text:p>
        </text:list-item>
        <text:list-item>
          <text:p text:style-name="List_20_1_Content"> <text:span text:style-name="Strong_20_Emphasis">Nb_Mois_Majo_A_Deduire</text:span> = 0 <text:span text:style-name="Emphasis">[Pas de mois à déduire si le nombre de mois d’écart entre le mois d’échéance et le mois pivot est &gt; 0, donc pas de mois sans majoration]</text:span></text:p>
        </text:list-item>
        <text:list-item>
          <text:p text:style-name="List_20_1_Content_Last"> <text:span text:style-name="Strong_20_Emphasis">Nb_Mois_Ecart_Pour_Majo</text:span> = 1 <text:span text:style-name="Emphasis">[On applique la majoration dès 1 mois d’écart entre le mois d’échéance et le mois pivot (après déduction du « Nb_Mois_Majoration_A_Deduire »)]</text:span></text:p>
        </text:list-item>
      </text:list>
      <text:p text:style-name="Text_20_body"><text:line-break/><text:line-break/><draw:frame draw:style-name="mediacenter" draw:name="0" text:anchor-type="paragraph" draw:z-index="0" svg:width="15.875cm" svg:height="9.0543770139635cm"><draw:image xlink:href="Pictures/05eb518911f07f50b2ea566ec6b06bbb.jpg" xlink:type="simple" xlink:show="embed" xlink:actuate="onLoad"/></draw:frame><text:line-break/><text:line-break/>
<text:span text:style-name="Strong_20_Emphasis">Calcul du prix brut :</text:span></text:p>
      <text:list text:style-name="List_20_1" text:continue-numbering="false">
        <text:list-item>
          <text:p text:style-name="List_20_1_Content_First"> Si échéance commande = 25/03/2024 (Mars-Mai = 3-5 = -2) → Remise = -2% </text:p>
        </text:list-item>
        <text:list-item>
          <text:p text:style-name="List_20_1_Content_Last"> Si échéance commande = 25/07/2024  (Juillet-Mai = 7-5 = 2) → Majoration = +2% </text:p>
        </text:list-item>
      </text:list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51</meta:creation-date>
    <dc:creator>Generated</dc:creator>
    <dc:date>2026-08-13T19::26:51</dc:date>
    <dc:language>en-US</dc:language>
    <meta:editing-cycles>1</meta:editing-cycles>
    <meta:editing-duration>PT0S</meta:editing-duration>
    <dc:title>wiki:docs_en_cours:remisemajo_echeance_pivot</dc:title>
  </office:meta>
</office:document-meta>
</file>