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6c4bc0b5a90e4597959995ac3184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cloture_exercicei7-v8"/>Date de création : 26/08/20<text:line-break/>
Date de Mise à Jour : 26/08/20<text:line-break/>
Version I7 - jusqu'à 8-50<text:line-break/></text:span></text:p>
      <text:p text:style-name="Horizontal_20_Line"/>
      <text:h text:style-name="Heading_20_1" text:outline-level="1"><text:bookmark-start text:name="__RefHeading___sage_i7_-_cloture_d_exercice_comptable_1"/><text:bookmark-start text:name="sage_i7_-_cloture_d_exercice_comptable"/>Sage I7 - Clôture d'exercice comptable<text:bookmark-end text:name="__RefHeading___sage_i7_-_cloture_d_exercice_comptable_1"/><text:bookmark-end text:name="sage_i7_-_cloture_d_exercice_comptable"/></text:h>
      <text:p text:style-name="Text_20_body">La clôture de l'exercice est une <text:span text:style-name="Plugin_Wrap_Span_Emphasised">opération irréversible</text:span>, elle a pour conséquence d'<text:span text:style-name="Strong_20_Emphasis">interdire toute saisie ou modification d'écriture</text:span> de l'exercice.<text:line-break/><text:line-break/></text:p>
      <text:h text:style-name="Heading_20_1" text:outline-level="1"><text:bookmark-start text:name="__RefHeading___actions_preliminaires_2"/><text:bookmark-start text:name="actions_preliminaires"/>Actions préliminaires<text:bookmark-end text:name="__RefHeading___actions_preliminaires_2"/><text:bookmark-end text:name="actions_preliminaires"/></text:h>
      <text:h text:style-name="Heading_20_3" text:outline-level="3"><text:bookmark-start text:name="__RefHeading___sauvegarde_3"/><text:bookmark-start text:name="sauvegarde"/>Sauvegarde<text:bookmark-end text:name="__RefHeading___sauvegarde_3"/><text:bookmark-end text:name="sauvegarde"/></text:h>
      <text:p text:style-name="Text_20_body">Avant d’effectuer toutes les manipulations suivantes, vous devez <text:span text:style-name="Strong_20_Emphasis">impérativement</text:span> faire une <text:a xlink:type="simple" xlink:href="https://wiki.atys.analys-informatique.com/doku.php?id=wiki:docs_en_cours:sage_sauvegarde_i7" text:style-name="Internet_20_link" text:visited-style-name="Visited_20_Internet_20_Link">sauvegarde de votre fichier comptable</text:a><text:line-break/></text:p>
      <text:p text:style-name="Text_20_body">Il faut ensuite vérifier que vous avez bien <text:span text:style-name="Strong_20_Emphasis">transféré vos <text:span text:style-name="Emphasis"><text:a xlink:type="simple" xlink:href="https://wiki.atys.analys-informatique.com/doku.php?id=wiki:docs_en_cours:sage_verif_a_nouveaux_definitifs" text:style-name="Internet_20_link" text:visited-style-name="Visited_20_Internet_20_Link">A Nouveaux définitifs</text:a></text:span> dans le nouvel exercice avec affectation du résultat</text:span>. <text:line-break/><text:line-break/>
Si cela n’est pas le cas, se rapporter à la procédure de <text:a xlink:type="simple" xlink:href="https://wiki.atys.analys-informatique.com/doku.php?id=wiki:docs_en_cours:sage_creation_nouvel_exercicei7" text:style-name="Internet_20_link" text:visited-style-name="Visited_20_Internet_20_Link">Création d’un nouvel exercice</text:a>.<text:line-break/><text:line-break/><text:line-break/></text:p>
      <text:h text:style-name="Heading_20_3" text:outline-level="3"><text:bookmark-start text:name="__RefHeading___selection_de_l_exercice_4"/><text:bookmark-start text:name="selection_de_l_exercice"/>Sélection de l'exercice<text:bookmark-end text:name="__RefHeading___selection_de_l_exercice_4"/><text:bookmark-end text:name="selection_de_l_exercice"/></text:h>
      <text:p text:style-name="Text_20_body">Tout d'abord, <text:span text:style-name="Strong_20_Emphasis">sélectionnez l’exercice à clôturer</text:span> depuis le menu « Fenêtre ».<text:line-break/><text:line-break/>

<text:line-break/><text:line-break/><text:line-break/></text:p>
      <text:h text:style-name="Heading_20_1" text:outline-level="1"><text:bookmark-start text:name="__RefHeading___cloture_des_journaux_5"/><text:bookmark-start text:name="cloture_des_journaux"/>1. Clôture des journaux<text:bookmark-end text:name="__RefHeading___cloture_des_journaux_5"/><text:bookmark-end text:name="cloture_des_journaux"/></text:h>
      <text:h text:style-name="Heading_20_3" text:outline-level="3"><text:bookmark-start text:name="__RefHeading___choix_du_traitement_6"/><text:bookmark-start text:name="choix_du_traitement"/>Choix du traitement<text:bookmark-end text:name="__RefHeading___choix_du_traitement_6"/><text:bookmark-end text:name="choix_du_traitement"/></text:h>
      <text:p text:style-name="Text_20_body">Par l’intermédiaire du menu <text:span text:style-name="Emphasis">Traitement</text:span> sélectionner <text:span text:style-name="Emphasis">Clôture des journaux</text:span><text:line-break/><text:line-break/>
 <text:line-break/><text:line-break/></text:p>
      <text:p text:style-name="Text_20_body">Puis, cliquez sur <text:span text:style-name="Emphasis">Totale</text:span> et <text:span text:style-name="Emphasis">Suivant</text:span> <text:line-break/><text:line-break/>
 <text:line-break/><text:line-break/></text:p>
      <text:h text:style-name="Heading_20_3" text:outline-level="3"><text:bookmark-start text:name="__RefHeading___selection_des_journaux_7"/><text:bookmark-start text:name="selection_des_journaux"/>Sélection des journaux<text:bookmark-end text:name="__RefHeading___selection_des_journaux_7"/><text:bookmark-end text:name="selection_des_journaux"/></text:h>
      <text:p text:style-name="Text_20_body">Cliquez sur <text:span text:style-name="Emphasis">Tout sélectionner</text:span> puis <text:span text:style-name="Emphasis">Suivant</text:span> (Vérifier la période limite à clôturer (Dernier mois)). <text:line-break/><text:line-break/>

<text:line-break/><text:line-break/></text:p>
      <text:h text:style-name="Heading_20_3" text:outline-level="3"><text:bookmark-start text:name="__RefHeading___impression_des_journaux_8"/><text:bookmark-start text:name="impression_des_journaux"/>Impression des journaux<text:bookmark-end text:name="__RefHeading___impression_des_journaux_8"/><text:bookmark-end text:name="impression_des_journaux"/></text:h>
      <text:p text:style-name="Text_20_body">Cliquez sur <text:span text:style-name="Emphasis">Tous les journaux</text:span> puis <text:span text:style-name="Emphasis">Fin</text:span> <text:line-break/><text:line-break/>
 <text:line-break/><text:line-break/></text:p>
      <text:p text:style-name="Text_20_body">Un message apparaît alors, cliquez le bouton <text:span text:style-name="Emphasis">Oui</text:span><text:line-break/><text:line-break/>
 <text:line-break/><text:line-break/></text:p>
      <text:p text:style-name="Text_20_body">Pour éviter une impression papier vous avez la possibilité de cocher <text:span text:style-name="Emphasis">Impression dans un fichier PDF</text:span> en n'oubliant pas de <text:span text:style-name="Strong_20_Emphasis">sélectionner une imprimante PDF</text:span>. </text:p>
      <text:p text:style-name="Text_20_body">Aucun journal <text:span text:style-name="Strong_20_Emphasis">non imprimé ne pourra être clôturé</text:span>.<text:line-break/><text:line-break/></text:p>
      <text:p text:style-name="Text_20_body">Sélectionnez le répertoire d’enregistrement de votre édition :<text:line-break/><text:line-break/>
<text:line-break/><text:line-break/></text:p>
      <text:p text:style-name="Text_20_body">Lors de la clôture des journaux, un <text:span text:style-name="Strong_20_Emphasis">message d’erreur : <text:span text:style-name="Emphasis">la caisse est créditrice, clôture impossible</text:span></text:span> peut apparaître.<text:line-break/>
Il convient alors d’aller <text:span text:style-name="Strong_20_Emphasis">changer la nature de compte</text:span> en mettant <text:span text:style-name="Strong_20_Emphasis"><text:span text:style-name="Emphasis">aucune</text:span> au lieu de <text:span text:style-name="Emphasis">caisse</text:span></text:span>.<text:line-break/><text:line-break/>
<text:span text:style-name="Plugin_Wrap_Span_Emphasised">ATTENTION : A l'issue de la modification, relancer l'étape 1 - Clôture des journaux.<text:line-break/>Ne pas oublier de remettre la nature de compte « caisse » après la clôture de l'exercice.</text:span><text:line-break/><text:line-break/>
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draw:frame draw:style-name="mediacenter" draw:name="0" text:anchor-type="paragraph" draw:z-index="0" svg:width="11.90625cm" svg:height="8.0795951290591cm"><draw:image xlink:href="Pictures/116c4bc0b5a90e4597959995ac3184d1.png" xlink:type="simple" xlink:show="embed" xlink:actuate="onLoad"/></draw:frame></text:p>
      <text:p text:style-name="Text_20_body"><text:line-break/><text:line-break/><text:line-break/></text:p>
      <text:h text:style-name="Heading_20_1" text:outline-level="1"><text:bookmark-start text:name="__RefHeading___cloture_de_l_exercice_9"/><text:bookmark-start text:name="cloture_de_l_exercice"/>2. Clôture de l'exercice<text:bookmark-end text:name="__RefHeading___cloture_de_l_exercice_9"/><text:bookmark-end text:name="cloture_de_l_exercice"/></text:h>
      <text:p text:style-name="Text_20_body">Sélection du traitement par l’intermédiaire du menu <text:span text:style-name="Emphasis">Traitement</text:span> → <text:span text:style-name="Emphasis">Fin d’exercice</text:span> → <text:span text:style-name="Emphasis">Clôture de l’exercice</text:span>  <text:line-break/><text:line-break/>
<text:line-break/><text:line-break/></text:p>
      <text:p text:style-name="Text_20_body">Valider la demande en cliquant sur <text:span text:style-name="Emphasis">oui</text:span> <text:line-break/><text:line-break/>
<text:line-break/><text:line-break/></text:p>
      <text:p text:style-name="Text_20_body">Un message vous informe que la clôture de l’exercice est terminée, cliquez sur <text:span text:style-name="Emphasis">Ok</text:span><text:line-break/>
<text:span text:style-name="Strong_20_Emphasis">L’opération est terminée.</text:span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26</meta:creation-date>
    <dc:creator>Generated</dc:creator>
    <dc:date>2026-08-13T18::30:26</dc:date>
    <dc:language>en-US</dc:language>
    <meta:editing-cycles>1</meta:editing-cycles>
    <meta:editing-duration>PT0S</meta:editing-duration>
    <dc:title>wiki:docs_en_cours:sage_cloture_exercicei7-v8</dc:title>
  </office:meta>
</office:document-meta>
</file>