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maj_tarif"/>Date de création : 26/06/20<text:line-break/>
Date de Mise à Jour : 05/12/24<text:line-break/>
Version v23.0<text:line-break/></text:span></text:p>
      <text:h text:style-name="Heading_20_1" text:outline-level="1"><text:bookmark-start text:name="__RefHeading___mise_a_jour_des_tarifs_1"/><text:bookmark-start text:name="mise_a_jour_des_tarifs"/>Mise à Jour des Tarifs<text:bookmark-end text:name="__RefHeading___mise_a_jour_des_tarifs_1"/><text:bookmark-end text:name="mise_a_jour_des_tarifs"/></text:h>
      <text:p text:style-name="Text_20_body">Le traitement <text:span text:style-name="Emphasis">Mise à Jour des TARIFS</text:span> permet de :<text:line-break/><text:line-break/></text:p>
      <text:list text:style-name="List_20_1" text:continue-numbering="false">
        <text:list-item>
          <text:p text:style-name="List_20_1_Content_First"> <text:span text:style-name="Strong_20_Emphasis"><text:a xlink:type="simple" xlink:href="#__RefHeading___copie_d_un_tarif_base_prix_periode_d_un_article_de_reference_vers_d_autres_articles_d_un_meme_groupe_avec_ou_sans_prix_4" text:style-name="Local_20_link" text:visited-style-name="Visited_20_Local_20_Link">Copier un tarif (Base prix, Période), d'un article</text:a></text:span> de référence vers d'autres articles (d'un même groupe), avec ou sans prix.</text:p>
        </text:list-item>
        <text:list-item>
          <text:p text:style-name="List_20_1_Content"> <text:span text:style-name="Strong_20_Emphasis"><text:a xlink:type="simple" xlink:href="#__RefHeading___application_d_un_prix_identique_a_une_serie_d_articles_5" text:style-name="Local_20_link" text:visited-style-name="Visited_20_Local_20_Link">Appliquer un prix identique</text:a></text:span> à une série d'articles.</text:p>
        </text:list-item>
        <text:list-item>
          <text:p text:style-name="List_20_1_Content"> <text:span text:style-name="Strong_20_Emphasis"><text:a xlink:type="simple" xlink:href="#__RefHeading___indexation_d_un_tarif_existant_en_montant_ou_en_taux_6" text:style-name="Local_20_link" text:visited-style-name="Visited_20_Local_20_Link">Indexer</text:a></text:span> (par un montant ou un pourcentage) un tarif.</text:p>
        </text:list-item>
        <text:list-item>
          <text:p text:style-name="List_20_1_Content_Last"> <text:span text:style-name="Strong_20_Emphasis"><text:a xlink:type="simple" xlink:href="#__RefHeading___modification_d_un_ou_plusieurs_parametre_s_d_une_formule_de_tarif_7" text:style-name="Local_20_link" text:visited-style-name="Visited_20_Local_20_Link">Modifier des paramètres d'une formule de tarif</text:a></text:span> pour un groupe d'articles.</text:p>
        </text:list-item>
      </text:list>
      <text:p text:style-name="Text_20_body">Ce traitement génère une <text:span text:style-name="Strong_20_Emphasis">nouvelle ligne tarifaire</text:span> dans la collection des tarifs de l'article concerné par la mise à jour, sauf, éventuellement, dans le cas de la modification des paramètres de formule.<text:line-break/>Ces procédures sont détaillées ci-après.</text:p>
      <text:p text:style-name="Text_20_body">Ce traitement pourra être utilisé seul ou en complément du <text:a xlink:type="simple" xlink:href="https://wiki.atys.analys-informatique.com/doku.php?id=wiki:docs_en_cours:traitement_export-import_base_prix" text:style-name="Internet_20_link" text:visited-style-name="Visited_20_Internet_20_Link">traitement d'Export/Import Base Prix</text:a>.<text:line-break/><text:line-break/><text:line-break/></text:p>
      <text:h text:style-name="Heading_20_2" text:outline-level="2"><text:bookmark-start text:name="__RefHeading___traitement_de_mise_a_jour_des_tarifs_2"/><text:bookmark-start text:name="traitement_de_mise_a_jour_des_tarifs"/>Traitement de Mise à jour des tarifs<text:bookmark-end text:name="__RefHeading___traitement_de_mise_a_jour_des_tarifs_2"/><text:bookmark-end text:name="traitement_de_mise_a_jour_des_tarifs"/></text:h>
      <text:p text:style-name="Text_20_body">
<text:line-break/></text:p>
      <text:p text:style-name="Preformatted_20_Text">Traitement → Tarif → Mise à jour des tarifs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span text:style-name="Strong_20_Emphasis">Paramètres servant de référence</text:span> :</text:p>
            <text:list text:style-name="List_20_1" text:continue-numbering="false">
              <text:list-item>
                <text:p text:style-name="List_20_1_Content_First"> <text:span text:style-name=""><text:span text:style-name="Strong_20_Emphasis">Article</text:span></text:span><text:line-break/>Sélectionner l'article servant de référence pour la copie des tarifs de cet article vers d'autres articles.</text:p>
              </text:list-item>
              <text:list-item>
                <text:p text:style-name="List_20_1_Content"> <text:span text:style-name=""><text:span text:style-name="Strong_20_Emphasis">Type base prix</text:span></text:span><text:line-break/>Obligatoire. Renseigner le type base prix comportant le tarif de référence à copier.</text:p>
              </text:list-item>
              <text:list-item>
                <text:p text:style-name="List_20_1_Content"> <text:span text:style-name=""><text:span text:style-name="Strong_20_Emphasis">Valide du… Au…</text:span></text:span><text:line-break/>Sélectionner la période de validité du tarif de référence à copier. </text:p>
              </text:list-item>
              <text:list-item>
                <text:p text:style-name="List_20_1_Content"> <text:span text:style-name=""><text:span text:style-name="Strong_20_Emphasis">Sur l'entité</text:span></text:span><text:line-break/>Filtre sur l'entité</text:p>
              </text:list-item>
              <text:list-item>
                <text:p text:style-name="List_20_1_Content"> <text:span text:style-name=""><text:span text:style-name="Strong_20_Emphasis">Formule</text:span></text:span><text:line-break/>Sélectionner la formule concernée par la mise à jour, dans la base prix sélectionnée.</text:p>
              </text:list-item>
              <text:list-item>
                <text:p text:style-name="List_20_1_Content"> <text:span text:style-name=""><text:span text:style-name="Strong_20_Emphasis">Paramètre(s) de la formule</text:span></text:span><text:line-break/>Sélectionner un ou plusieurs paramètre(s) de la formule, à copier ou modifier.</text:p>
              </text:list-item>
              <text:list-item>
                <text:p text:style-name="List_20_1_Content"> <text:span text:style-name=""><text:span text:style-name="Strong_20_Emphasis">ou prix</text:span></text:span><text:line-break/>Renseigner le <text:span text:style-name="Strong_20_Emphasis">prix à appliquer</text:span> à une série d'articles.</text:p>
              </text:list-item>
              <text:list-item>
                <text:p text:style-name="List_20_1_Content"> <text:span text:style-name=""><text:span text:style-name="Strong_20_Emphasis">ou taux</text:span></text:span><text:line-break/>Renseigner le <text:span text:style-name="Strong_20_Emphasis">taux d'augmentation/réduction à appliquer</text:span> à une série d'articles.</text:p>
              </text:list-item>
              <text:list-item>
                <text:p text:style-name="List_20_1_Content"> <text:span text:style-name=""><text:span text:style-name="Strong_20_Emphasis">ou valeur</text:span></text:span><text:line-break/>Renseigner la <text:span text:style-name="Strong_20_Emphasis">valeur à ajouter</text:span> à une série d'articles.</text:p>
              </text:list-item>
              <text:list-item>
                <text:p text:style-name="List_20_1_Content"> <text:span text:style-name=""><text:span text:style-name="Strong_20_Emphasis">Arrondi en décimal</text:span></text:span><text:line-break/>Renseigner le nombre de chiffre pour l'arrondi en décimal.</text:p>
              </text:list-item>
              <text:list-item>
                <text:p text:style-name="List_20_1_Content"> <text:span text:style-name=""><text:span text:style-name="Strong_20_Emphasis">Copie des données de référence</text:span></text:span><text:line-break/></text:p>
                <text:list text:style-name="List_20_1">
                  <text:list-item>
                    <text:p text:style-name="List_20_1_Content"> Si <text:span text:style-name="Emphasis">cochée</text:span> alors les données de l'article de référence seront copiées. </text:p>
                  </text:list-item>
                  <text:list-item>
                    <text:p text:style-name="List_20_1_Content_Last"> Si <text:span text:style-name="Emphasis">décochée</text:span> alors, les données de l'article de référence serviront pour modifier les tarifs concernés par la mise à jour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span text:style-name="Strong_20_Emphasis">Paramètres concerné par la mise à jour</text:span> :</text:p>
            <text:list text:style-name="List_20_1" text:continue-numbering="false">
              <text:list-item>
                <text:p text:style-name="List_20_1_Content_First"> <text:span text:style-name=""><text:span text:style-name="Strong_20_Emphasis">Groupe Article</text:span></text:span><text:line-break/>Obligatoire. Groupe article comportant les articles à modifier.</text:p>
              </text:list-item>
              <text:list-item>
                <text:p text:style-name="List_20_1_Content"> <text:span text:style-name=""><text:span text:style-name="Strong_20_Emphasis">Fournisseur</text:span></text:span><text:line-break/>Permet de filtrer les articles en fonction du fournisseur rattaché à l’article.</text:p>
              </text:list-item>
              <text:list-item>
                <text:p text:style-name="List_20_1_Content"> <text:span text:style-name=""><text:span text:style-name="Strong_20_Emphasis">Article(s)</text:span></text:span><text:line-break/>Renseigner l'(les) article(s) qui doivent récupérer les éléments tarifaires de référence sélectionnés dans la zone “Paramètres servant de référence”.</text:p>
              </text:list-item>
              <text:list-item>
                <text:p text:style-name="List_20_1_Content"> <text:span text:style-name=""><text:span text:style-name="Strong_20_Emphasis">Type base prix</text:span></text:span><text:line-break/>Obligatoire. Sélectionner le type base prix recevant les données à copier ou à modifier en fonction des <text:span text:style-name="Emphasis">Paramètres servant de référence</text:span> renseignés.</text:p>
              </text:list-item>
              <text:list-item>
                <text:p text:style-name="List_20_1_Content"> <text:span text:style-name=""><text:span text:style-name="Strong_20_Emphasis">Valide du… Au…</text:span></text:span><text:line-break/>Renseigner la période de validité du tarif à créer ou à modifier.</text:p>
              </text:list-item>
              <text:list-item>
                <text:p text:style-name="List_20_1_Content"> <text:span text:style-name=""><text:span text:style-name="Strong_20_Emphasis">Sur l'entité</text:span></text:span><text:line-break/>Renseigner, si besoin, l'entité sur laquelle le nouveau tarif devra s'appliquer.</text:p>
              </text:list-item>
              <text:list-item>
                <text:p text:style-name="List_20_1_Content"> <text:span text:style-name=""><text:span text:style-name="Strong_20_Emphasis">Base calcul</text:span></text:span><text:line-break/>Sélectionner la base de calcul pour le nouveau tarif.</text:p>
              </text:list-item>
              <text:list-item>
                <text:p text:style-name="List_20_1_Content"> <text:span text:style-name=""><text:span text:style-name="Strong_20_Emphasis">MAJ prix de régul.</text:span></text:span><text:line-break/><text:span text:style-name="Emphasis">A cocher</text:span> si la mise à jour doit s'appliquer sur le prix de régularisation du tarif (et non sur le prix principal).</text:p>
              </text:list-item>
              <text:list-item>
                <text:p text:style-name="List_20_1_Content"> <text:span text:style-name=""><text:span text:style-name="Strong_20_Emphasis">Création si tarif inexistant</text:span></text:span><text:line-break/>Si <text:span text:style-name="Emphasis">coché</text:span>, alors crée un nouveau tarif si les éléments de tarifs de la rubrique <text:span text:style-name="Emphasis">Paramètres servant de référence</text:span> n’existent pas dans l’article à paramétrer.</text:p>
              </text:list-item>
              <text:list-item>
                <text:p text:style-name="List_20_1_Content"> <text:span text:style-name=""><text:span text:style-name="Strong_20_Emphasis">Ignorer si tarif existant</text:span></text:span><text:line-break/>Si <text:span text:style-name="Emphasis">coché</text:span>, alors le tarif n’est pas crée si les éléments de tarif de la rubrique <text:span text:style-name="Emphasis">Paramètres servant de référence</text:span> existent dans l’article à paramétrer.</text:p>
              </text:list-item>
              <text:list-item>
                <text:p text:style-name="List_20_1_Content_Last"> <text:span text:style-name=""><text:span text:style-name="Strong_20_Emphasis">Condition tarifaire autorisée</text:span></text:span><text:line-break/>Si <text:span text:style-name="Emphasis">coché</text:span> alors le tarif autorise l'application de conditions tarifaires sur celui-ci.</text:p>
              </text:list-item>
            </text:list>
          </table:table-cell>
        </table:table-row>
      </table:table>
      <text:p text:style-name="Text_20_body"><text:span text:style-name="Strong_20_Emphasis">Valider deux fois</text:span>.<text:line-break/>
Vérifier le rapport de traitement.
<text:line-break/><text:line-break/></text:p>
      <text:h text:style-name="Heading_20_2" text:outline-level="2"><text:bookmark-start text:name="__RefHeading___cas_d_application_du_traitement_de_maj_des_tarifs_3"/><text:bookmark-start text:name="cas_d_application_du_traitement_de_maj_des_tarifs"/>Cas d'application du traitement de MAJ des tarifs<text:bookmark-end text:name="__RefHeading___cas_d_application_du_traitement_de_maj_des_tarifs_3"/><text:bookmark-end text:name="cas_d_application_du_traitement_de_maj_des_tarifs"/></text:h>
      <text:p text:style-name="Text_20_body"><text:span text:style-name="Strong_20_Emphasis"><text:span text:style-name="">Il n'y a pas de possibilité d'annuler le traitement, une fois validé.<text:line-break/>En cas d'<text:span text:style-name="underline">erreur</text:span> il faudra faire une <text:span text:style-name="underline">modification manuelle</text:span>.<text:line-break/>Pensez donc à tester la modification avant de l'appliquer à une grande série d'articles.</text:span></text:span><text:span text:style-name="Emphasis">Vous trouverez ci-dessous les champs à renseigner impérativement dans chaque cas de figure</text:span>.<text:line-break/><text:line-break/><text:line-break/></text:p>
      <text:h text:style-name="Heading_20_3" text:outline-level="3"><text:bookmark-start text:name="__RefHeading___copie_d_un_tarif_base_prix_periode_d_un_article_de_reference_vers_d_autres_articles_d_un_meme_groupe_avec_ou_sans_prix_4"/><text:bookmark-start text:name="copie_d_un_tarif_base_prix_periode_d_un_article_de_reference_vers_d_autres_articles_d_un_meme_groupe_avec_ou_sans_prix"/>Copie d'un tarif (Base prix, Période), d'un article de référence vers d'autres articles (d'un même groupe), avec ou sans prix<text:bookmark-end text:name="__RefHeading___copie_d_un_tarif_base_prix_periode_d_un_article_de_reference_vers_d_autres_articles_d_un_meme_groupe_avec_ou_sans_prix_4"/><text:bookmark-end text:name="copie_d_un_tarif_base_prix_periode_d_un_article_de_reference_vers_d_autres_articles_d_un_meme_groupe_avec_ou_sans_prix"/></text:h>
      <text:p text:style-name="Text_20_body"><text:span text:style-name="Strong_20_Emphasis">Le traitement <text:span text:style-name="Emphasis">Mise à Jour des TARIFS</text:span> permet la copie d’un tarif paramétré dans un article de référence, vers les articles d’un Groupe Article de destination.</text:span><text:line-break/>
Il est, dans ce cas, nécessaire de remplir les champs suivant :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 Remplir impérativement les champs <text:span text:style-name="Emphasis">Type de base prix</text:span> , <text:span text:style-name="Emphasis">Dates de validité , Entité</text:span> <text:span text:style-name="Strong_20_Emphasis">à l’identique des paramètres de référence</text:span>.<text:span text:style-name="Strong_20_Emphasis">Paramètres servant de référence</text:span> : <text:span text:style-name="Emphasis">(Surligné jaune)</text:span><text:line-break/></text:p>
            <text:list text:style-name="List_20_1" text:continue-numbering="false">
              <text:list-item>
                <text:p text:style-name="List_20_1_Content_First"> Sélectionner l'article de référence</text:p>
              </text:list-item>
              <text:list-item>
                <text:p text:style-name="List_20_1_Content"> Sélectionner la base prix</text:p>
              </text:list-item>
              <text:list-item>
                <text:p text:style-name="List_20_1_Content"> Sélectionner les dates “Valide du… Au…”</text:p>
              </text:list-item>
              <text:list-item>
                <text:p text:style-name="List_20_1_Content_Last"> Cocher “Copie des données de référence”<text:line-break/><text:line-break/></text:p>
              </text:list-item>
            </text:list>
            <text:p text:style-name="Text_20_body"><text:span text:style-name="Strong_20_Emphasis">Paramètres concerné par la mise à jour</text:span> : <text:span text:style-name="Emphasis">(Surligné vert)</text:span><text:line-break/></text:p>
            <text:list text:style-name="List_20_1" text:continue-numbering="false">
              <text:list-item>
                <text:p text:style-name="List_20_1_Content_First"> Sélectionner le Groupe Articles</text:p>
              </text:list-item>
              <text:list-item>
                <text:p text:style-name="List_20_1_Content"> Sélectionner l'(les) article(s) si nécessaire. Dans ce cas, seuls ces articles du groupe seront concernés par la mise à jour.</text:p>
              </text:list-item>
              <text:list-item>
                <text:p text:style-name="List_20_1_Content"> Sélectionner le type base prix</text:p>
              </text:list-item>
              <text:list-item>
                <text:p text:style-name="List_20_1_Content"> Sélectionner les dates “Valide du… Au…”</text:p>
              </text:list-item>
              <text:list-item>
                <text:p text:style-name="List_20_1_Content_Last"> Cocher “Création si tarif inexistant”</text:p>
              </text:list-item>
            </text:list>
          </table:table-cell>
        </table:table-row>
      </table:table>
      <text:p text:style-name="Text_20_body"> <text:line-break/></text:p>
      <text:p text:style-name="Text_20_body">Le traitement <text:span text:style-name="Strong_20_Emphasis">crée une nouvelle ligne</text:span> dans la collection des tarifs, avec les paramètres renseignés (Base Prix, période, Tarif) et pour les articles concernés .<text:line-break/><text:line-break/><text:line-break/></text:p>
      <text:h text:style-name="Heading_20_3" text:outline-level="3"><text:bookmark-start text:name="__RefHeading___application_d_un_prix_identique_a_une_serie_d_articles_5"/><text:bookmark-start text:name="application_d_un_prix_identique_a_une_serie_d_articles"/>Application d'un prix identique à une série d'articles.<text:bookmark-end text:name="__RefHeading___application_d_un_prix_identique_a_une_serie_d_articles_5"/><text:bookmark-end text:name="application_d_un_prix_identique_a_une_serie_d_articles"/></text:h>
      <text:p text:style-name="Text_20_body"><text:span text:style-name="Strong_20_Emphasis">Le traitement <text:span text:style-name="Emphasis">Mise à Jour des TARIFS</text:span> permet également de mettre ou modifier un prix à une séries d'articles.</text:span><text:line-break/>
Il est, dans ce cas, nécessaire de remplir les champs suivant :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aramètres servant de référence</text:span> : <text:span text:style-name="Emphasis">(Surligné jaune)</text:span><text:line-break/></text:p>
            <text:list text:style-name="List_20_1" text:continue-numbering="false">
              <text:list-item>
                <text:p text:style-name="List_20_1_Content_First"> Sélectionner le <text:span text:style-name="Emphasis">type base prix</text:span> identique à celle des articles concernés par la mise à jour.</text:p>
              </text:list-item>
              <text:list-item>
                <text:p text:style-name="List_20_1_Content_Last"> Indiquer le <text:span text:style-name="Emphasis">prix</text:span> à attribuer aux articles concerné par la mise à jour.<text:line-break/> il est également possible, à la place d'un prix, de mettre une formule qui pourra, par la suite, être complétée.<text:line-break/><text:line-break/></text:p>
              </text:list-item>
            </text:list>
            <text:p text:style-name="Text_20_body"><text:span text:style-name="Strong_20_Emphasis">Paramètres concerné par la mise à jour</text:span> : <text:span text:style-name="Emphasis">(Surligné vert)</text:span><text:line-break/></text:p>
            <text:list text:style-name="List_20_1" text:continue-numbering="false">
              <text:list-item>
                <text:p text:style-name="List_20_1_Content_First"> Sélectionner le <text:span text:style-name="Emphasis">Groupe Articles</text:span>.</text:p>
              </text:list-item>
              <text:list-item>
                <text:p text:style-name="List_20_1_Content"> Sélectionner <text:span text:style-name="Emphasis">l'(les) article(s)</text:span> si nécessaire. Dans ce cas, seuls ces articles du groupe seront concernés par la mise à jour.</text:p>
              </text:list-item>
              <text:list-item>
                <text:p text:style-name="List_20_1_Content"> Sélectionner le <text:span text:style-name="Emphasis">type base prix</text:span> identique à l'article de référence.</text:p>
              </text:list-item>
              <text:list-item>
                <text:p text:style-name="List_20_1_Content"> Sélectionner les nouvelles dates <text:span text:style-name="Emphasis">“Valide du… Au…”</text:span> à appliquer au tarif créé.</text:p>
              </text:list-item>
              <text:list-item>
                <text:p text:style-name="List_20_1_Content_Last"> Cocher “Création si tarif inexistant”</text:p>
              </text:list-item>
            </text:list>
          </table:table-cell>
        </table:table-row>
      </table:table>
      <text:p text:style-name="Text_20_body"> <text:line-break/></text:p>
      <text:p text:style-name="Text_20_body">Le traitement <text:span text:style-name="Strong_20_Emphasis">crée une nouvelle ligne</text:span> dans la collection des tarifs des articles concernés avec les paramètres et prix renseignés, même si la base prix est existante pour la période de validité renseignée.<text:line-break/><text:line-break/><text:line-break/></text:p>
      <text:h text:style-name="Heading_20_3" text:outline-level="3"><text:bookmark-start text:name="__RefHeading___indexation_d_un_tarif_existant_en_montant_ou_en_taux_6"/><text:bookmark-start text:name="indexation_d_un_tarif_existant_en_montant_ou_en_taux"/>Indexation d'un tarif existant (en montant ou en taux)<text:bookmark-end text:name="__RefHeading___indexation_d_un_tarif_existant_en_montant_ou_en_taux_6"/><text:bookmark-end text:name="indexation_d_un_tarif_existant_en_montant_ou_en_taux"/></text:h>
      <text:p text:style-name="Text_20_body"><text:span text:style-name="Strong_20_Emphasis">Le traitement <text:span text:style-name="Emphasis">Mise à Jour des TARIFS</text:span> permet également d'appliquer à une série d'articles, une <text:span text:style-name="Emphasis">augmentation/réduction de tarif</text:span>, en montant ou en pourcentage.</text:span><text:line-break/>
Il est, dans ce cas, nécessaire de remplir les champs suivant :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aramètres servant de référence</text:span> : <text:line-break/></text:p>
            <text:list text:style-name="List_20_1" text:continue-numbering="false">
              <text:list-item>
                <text:p text:style-name="List_20_1_Content_First"> Sélectionner le <text:span text:style-name="Emphasis">type base prix</text:span>.</text:p>
              </text:list-item>
              <text:list-item>
                <text:p text:style-name="List_20_1_Content"> Sélectionner les dates <text:span text:style-name="Emphasis">“Valide du… Au…”</text:span></text:p>
              </text:list-item>
              <text:list-item>
                <text:p text:style-name="List_20_1_Content_Last"> Indiquer la <text:span text:style-name="Emphasis">valeur</text:span> si ajout d'un montant ou le <text:span text:style-name="Emphasis">taux</text:span> si application d'un taux d'augmentation (valeur positive)/réduction (valeur négative). <text:line-break/><text:line-break/></text:p>
              </text:list-item>
            </text:list>
            <text:p text:style-name="Text_20_body"><text:span text:style-name="Strong_20_Emphasis">Paramètres concerné par la mise à jour</text:span> :<text:line-break/></text:p>
            <text:list text:style-name="List_20_1" text:continue-numbering="false">
              <text:list-item>
                <text:p text:style-name="List_20_1_Content_First"> Sélectionner le <text:span text:style-name="Emphasis">Groupe Articles</text:span></text:p>
              </text:list-item>
              <text:list-item>
                <text:p text:style-name="List_20_1_Content"> Sélectionner l'(les) article(s) si nécessaire. Dans ce cas, seuls ces articles du groupe seront concernés par la mise à jour.</text:p>
              </text:list-item>
              <text:list-item>
                <text:p text:style-name="List_20_1_Content"> Sélectionner le <text:span text:style-name="Emphasis">type base prix</text:span>, à l'identique de la référence.</text:p>
              </text:list-item>
              <text:list-item>
                <text:p text:style-name="List_20_1_Content_Last"> Sélectionner les dates <text:span text:style-name="Emphasis">“Valide du… Au…”</text:span> (période différente de la <text:span text:style-name="Emphasis">Période servant de référence</text:span>)</text:p>
              </text:list-item>
            </text:list>
          </table:table-cell>
        </table:table-row>
      </table:table>
      <text:p text:style-name="Text_20_body">Le traitement <text:span text:style-name="Strong_20_Emphasis">crée une nouvelle ligne</text:span> dans la collection des tarifs des articles concernés avec les paramètres renseignés, même si la base prix est existante pour la période de validité renseignée.<text:line-break/>La modification s'applique au dernier tarif créé. <text:line-break/><text:line-break/></text:p>
      <text:h text:style-name="Heading_20_3" text:outline-level="3"><text:bookmark-start text:name="__RefHeading___modification_d_un_ou_plusieurs_parametre_s_d_une_formule_de_tarif_7"/><text:bookmark-start text:name="modification_d_un_ou_plusieurs_parametre_s_d_une_formule_de_tarif"/>Modification d'un ou plusieurs paramètre(s) d'une formule de tarif<text:bookmark-end text:name="__RefHeading___modification_d_un_ou_plusieurs_parametre_s_d_une_formule_de_tarif_7"/><text:bookmark-end text:name="modification_d_un_ou_plusieurs_parametre_s_d_une_formule_de_tarif"/></text:h>
      <text:p text:style-name="Text_20_body"><text:span text:style-name="Strong_20_Emphasis">Le traitement <text:span text:style-name="Emphasis">Mise à Jour des TARIFS</text:span> permet également de modifier un ou plusieurs paramètres d'une formule de tarif.</text:span><text:line-break/>
<text:span text:style-name="Strong_20_Emphasis">Au préalable</text:span>, dans un <text:span text:style-name="Strong_20_Emphasis">article de référence</text:span>, mettre les <text:span text:style-name="Strong_20_Emphasis">paramètres corrects à appliquer</text:span> à une série d’articles.<text:line-break/>
Appeler ensuite le traitement de MAJ des tarifs et remplir les champs suivant :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aramètres servant de référence</text:span> : <text:span text:style-name="Emphasis">(Surligné jaune)</text:span><text:line-break/></text:p>
            <text:list text:style-name="List_20_1" text:continue-numbering="false">
              <text:list-item>
                <text:p text:style-name="List_20_1_Content_First"> Sélectionner l'<text:span text:style-name="Emphasis">article, le type base prix et la période</text:span> de référence, contenant la formule à modifier.</text:p>
              </text:list-item>
              <text:list-item>
                <text:p text:style-name="List_20_1_Content_Last"> Sélectionner la <text:span text:style-name="Emphasis">formule</text:span> et le (s) paramètre(s) concerné par la mise à jour.<text:line-break/><text:line-break/></text:p>
              </text:list-item>
            </text:list>
            <text:p text:style-name="Text_20_body"><text:span text:style-name="Strong_20_Emphasis">Paramètres concerné par la mise à jour</text:span> : <text:span text:style-name="Emphasis">(Surligné vert)</text:span><text:line-break/></text:p>
            <text:list text:style-name="List_20_1" text:continue-numbering="false">
              <text:list-item>
                <text:p text:style-name="List_20_1_Content_First"> Sélectionner le <text:span text:style-name="Emphasis">Groupe Articles</text:span>.</text:p>
              </text:list-item>
              <text:list-item>
                <text:p text:style-name="List_20_1_Content"> Sélectionner <text:span text:style-name="Emphasis">l'(les) article(s)</text:span> si nécessaire. Dans ce cas, seuls ces articles du groupe seront concernés par la mise à jour.</text:p>
              </text:list-item>
              <text:list-item>
                <text:p text:style-name="List_20_1_Content_Last"> Sélectionner le <text:span text:style-name="Emphasis">type base prix</text:span> et la <text:span text:style-name="Emphasis">période</text:span>, à l'identique de l'article de référence.</text:p>
              </text:list-item>
            </text:list>
          </table:table-cell>
        </table:table-row>
      </table:table>
      <text:p text:style-name="Text_20_body"> <text:line-break/></text:p>
      <text:p text:style-name="Text_20_body">Le traitement <text:span text:style-name="Strong_20_Emphasis">ne crée pas de nouvelle ligne</text:span> dans la collection des tarifs des articles concernés et modifie les paramètres sélectionnés de la ligne de tarif. 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09</meta:creation-date>
    <dc:creator>Generated</dc:creator>
    <dc:date>2026-08-13T19::19:09</dc:date>
    <dc:language>en-US</dc:language>
    <meta:editing-cycles>1</meta:editing-cycles>
    <meta:editing-duration>PT0S</meta:editing-duration>
    <dc:title>wiki:docs_en_cours:traitement_maj_tarif</dc:title>
  </office:meta>
</office:document-meta>
</file>