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traitement_nettoyage_d_articles"/>Date de création : 02/09/21<text:line-break/>
Date de Mise à Jour : 24/09/21<text:line-break/>
Version v20.1<text:line-break/></text:span></text:p>
      <text:h text:style-name="Heading_20_1" text:outline-level="1"><text:bookmark-start text:name="__RefHeading___traitement_nettoyage_d_articles_1"/><text:bookmark-start text:name="traitement_nettoyage_d_articles"/>Traitement nettoyage d'articles<text:bookmark-end text:name="__RefHeading___traitement_nettoyage_d_articles_1"/><text:bookmark-end text:name="traitement_nettoyage_d_articles"/></text:h>
      <text:p text:style-name="Text_20_body">Le traitement de nettoyage d'articles permet différentes actions sur la base de données Articles :<text:line-break/></text:p>
      <text:list text:style-name="List_20_1" text:continue-numbering="false">
        <text:list-item>
          <text:p text:style-name="List_20_1_Content_First"> <text:span text:style-name="Strong_20_Emphasis">Affecter une date de fin de commercialisation</text:span> à des articles.</text:p>
        </text:list-item>
        <text:list-item>
          <text:p text:style-name="List_20_1_Content"> <text:span text:style-name="Strong_20_Emphasis">Rendre inactif</text:span> certains articles.</text:p>
        </text:list-item>
        <text:list-item>
          <text:p text:style-name="List_20_1_Content_Last"> <text:span text:style-name="Strong_20_Emphasis">Supprimer</text:span> des articles (actifs et inactifs).</text:p>
        </text:list-item>
      </text:list>
      <text:p text:style-name="Text_20_body"><text:line-break/><text:line-break/><text:line-break/></text:p>
      <text:h text:style-name="Heading_20_2" text:outline-level="2"><text:bookmark-start text:name="__RefHeading___traitementnettoyage_d_articles_2"/><text:bookmark-start text:name="traitementnettoyage_d_articles"/>Traitement : Nettoyage d'articles<text:bookmark-end text:name="__RefHeading___traitementnettoyage_d_articles_2"/><text:bookmark-end text:name="traitementnettoyage_d_articles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Le traitement de nettoyage d'articles pourra s'appliquer aux articles qui :<text:line-break/></text:p>
            <text:list text:style-name="List_20_1" text:continue-numbering="false">
              <text:list-item>
                <text:p text:style-name="List_20_1_Content_First"> ont un <text:span text:style-name="Strong_20_Emphasis">stock nul</text:span></text:p>
              </text:list-item>
              <text:list-item>
                <text:p text:style-name="List_20_1_Content_Last"> ne sont <text:span text:style-name="Strong_20_Emphasis">pas utilisés dans une composition d'un autre article</text:span></text:p>
              </text:list-item>
            </text:list>
            <text:p text:style-name="Text_20_body"><text:line-break/></text:p>
          </table:table-cell>
          <table:table-cell office:value-type="string" table:style-name="tablecell">
            <text:p text:style-name="tablealignleft">Un article supprimé continue à être <text:span text:style-name="Strong_20_Emphasis">visible</text:span> dans :</text:p>
            <text:list text:style-name="List_20_1" text:continue-numbering="false">
              <text:list-item>
                <text:p text:style-name="List_20_1_Content_First"> La <text:span text:style-name="Strong_20_Emphasis">liste des mouvements, etc</text:span>…</text:p>
              </text:list-item>
              <text:list-item>
                <text:p text:style-name="List_20_1_Content_Last"> Le <text:span text:style-name="Strong_20_Emphasis">registre de RPD</text:span></text:p>
              </text:list-item>
            </text:list>
            <text:p text:style-name="Text_20_body">Il peut être <text:span text:style-name="Strong_20_Emphasis">récupéré par le traitement</text:span> de <text:a xlink:type="simple" xlink:href="https://wiki.atys.analys-informatique.com/doku.php?id=wiki:docs_en_cours:traitement_recuperation_d_articles" text:style-name="Internet_20_link" text:visited-style-name="Visited_20_Internet_20_Link">récupération d'articles</text:a></text:p>
          </table:table-cell>
        </table:table-row>
      </table:table>
      <text:p text:style-name="Text_20_body"><text:line-break/> <text:line-break/></text:p>
      <text:p text:style-name="Preformatted_20_Text">Traitement → Divers → Opérations base de données -&gt; Nettoyage d'articles</text:p>
      <text:p text:style-name="Text_20_body"><text:line-break/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text:line-break/>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Activité</text:span></text:span><text:line-break/>Sélectionner <text:span text:style-name="Strong_20_Emphasis">Appro ou Céréale</text:span>.</text:p>
              </text:list-item>
              <text:list-item>
                <text:p text:style-name="List_20_1_Content"> <text:span text:style-name=""><text:span text:style-name="Strong_20_Emphasis">Groupes Articles</text:span></text:span><text:line-break/>Choisir le groupe auquel sont rattachés les articles à traiter.</text:p>
              </text:list-item>
              <text:list-item>
                <text:p text:style-name="List_20_1_Content"> <text:span text:style-name=""><text:span text:style-name="Strong_20_Emphasis">Créés avant le</text:span></text:span><text:line-break/>Paramétrer une <text:span text:style-name="Strong_20_Emphasis">date de création maximum</text:span> des articles à traiter (permet un filtre supplémentaire).</text:p>
              </text:list-item>
              <text:list-item>
                <text:p text:style-name="List_20_1_Content"> <text:span text:style-name=""><text:span text:style-name="Strong_20_Emphasis">Intitulé Articles contenant</text:span></text:span><text:line-break/>Permet de choisir les articles en fonction de leur désignation.</text:p>
              </text:list-item>
              <text:list-item>
                <text:p text:style-name="List_20_1_Content"> <text:span text:style-name=""><text:span text:style-name="Strong_20_Emphasis">Actif</text:span></text:span><text:line-break/>Choix entre <text:span text:style-name="Strong_20_Emphasis">Actif, Inactif, Actif et Inactif</text:span>.</text:p>
              </text:list-item>
              <text:list-item>
                <text:p text:style-name="List_20_1_Content"> <text:span text:style-name=""><text:span text:style-name="Strong_20_Emphasis">Dernière date des mouvements</text:span></text:span><text:line-break/>Paramétrer une date de dernier mouvement maximum des articles à traiter  (permet un filtre supplémentaire).</text:p>
              </text:list-item>
              <text:list-item>
                <text:p text:style-name="List_20_1_Content"> <text:span text:style-name=""><text:span text:style-name="Strong_20_Emphasis">Opération</text:span></text:span><text:line-break/>Choix entre :</text:p>
                <text:list text:style-name="List_20_1">
                  <text:list-item>
                    <text:p text:style-name="List_20_1_Content"> <text:span text:style-name="Strong_20_Emphasis">Affectation date de fin</text:span> (champ de la fiche article : Appro ou Céréale/Généralité/Fin de commercialisation),</text:p>
                  </text:list-item>
                  <text:list-item>
                    <text:p text:style-name="List_20_1_Content"> <text:span text:style-name="Strong_20_Emphasis">Rendre inactif</text:span> </text:p>
                  </text:list-item>
                  <text:list-item>
                    <text:p text:style-name="List_20_1_Content"> <text:span text:style-name="Strong_20_Emphasis">Suppression</text:span></text:p>
                  </text:list-item>
                </text:list>
              </text:list-item>
              <text:list-item>
                <text:p text:style-name="List_20_1_Content"> <text:span text:style-name=""><text:span text:style-name="Strong_20_Emphasis">Date fin d’utilisation </text:span></text:span><text:line-break/>Si l'opération choisie est : <text:span text:style-name="Emphasis">Affectation date de fin</text:span>, sélectionner la <text:span text:style-name="Strong_20_Emphasis">date à renseigner dans les fiches article concernées</text:span>.</text:p>
              </text:list-item>
              <text:list-item>
                <text:p text:style-name="List_20_1_Content"> <text:span text:style-name=""><text:span text:style-name="Strong_20_Emphasis">Avec message</text:span></text:span><text:line-break/>Laisser <text:span text:style-name="Emphasis">coché</text:span> pour obtenir le <text:span text:style-name="Strong_20_Emphasis">détail du traitement dans le rapport</text:span> du traitement. </text:p>
              </text:list-item>
              <text:list-item>
                <text:p text:style-name="List_20_1_Content_Last"> <text:span text:style-name=""><text:span text:style-name="Strong_20_Emphasis">Avertissement articles non traités</text:span></text:span><text:line-break/><text:span text:style-name="Emphasis">A cocher</text:span> pour obtenir la <text:span text:style-name="Strong_20_Emphasis">liste des articles non traités dans le rapport</text:span> de traitement.</text:p>
              </text:list-item>
            </text:list>
          </table:table-cell>
        </table:table-row>
      </table:table>
      <text:p text:style-name="Text_20_body"><text:line-break/><text:line-break/><text:line-break/>
A la <text:span text:style-name="Strong_20_Emphasis">validation du traitement</text:span>, une liste des articles issus de la sélection s’affiche.<text:line-break/>
Il est encore possible d’<text:span text:style-name="Strong_20_Emphasis">affiner, en sélectionnant des articles dans la liste</text:span> avant de valider.<text:line-break/><text:line-break/>
<text:span text:style-name="Strong_20_Emphasis">Contrôler</text:span> le rapport de traitement.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8::29:04</meta:creation-date>
    <dc:creator>Generated</dc:creator>
    <dc:date>2026-08-13T18::29:04</dc:date>
    <dc:language>en-US</dc:language>
    <meta:editing-cycles>1</meta:editing-cycles>
    <meta:editing-duration>PT0S</meta:editing-duration>
    <dc:title>wiki:docs_en_cours:traitement_nettoyage_d_articles</dc:title>
  </office:meta>
</office:document-meta>
</file>