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6218e19391591cd97f24c7967e4020.png"/>
  <manifest:file-entry manifest:media-type="image/png" manifest:full-path="Pictures/f3d6096820161b5099f3960576367d74.png"/>
  <manifest:file-entry manifest:media-type="image/png" manifest:full-path="Pictures/b07baa8d90653dbda15b62682304d79a.png"/>
  <manifest:file-entry manifest:media-type="image/jpeg" manifest:full-path="Pictures/9e6950dd808aa8d7f2bec00a92bc8487.jpg"/>
  <manifest:file-entry manifest:media-type="image/png" manifest:full-path="Pictures/85c69314f4be0f3962a5d0649de0b55b.png"/>
  <manifest:file-entry manifest:media-type="image/png" manifest:full-path="Pictures/1fbae4443d67bf58af40081a0de36d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cs_en_cours:utilisation_wiki"/><text:bookmark-start text:name="__RefHeading___utilisation_de_wiki_1"/><text:bookmark-start text:name="utilisation_de_wiki"/>Utilisation de Wiki<text:bookmark-end text:name="__RefHeading___utilisation_de_wiki_1"/><text:bookmark-end text:name="utilisation_de_wiki"/></text:h>
      <text:h text:style-name="Heading_20_1" text:outline-level="1"><text:bookmark-start text:name="__RefHeading___presentation_de_la_barre_d_outils_2"/><text:bookmark-start text:name="presentation_de_la_barre_d_outils"/>Présentation de la barre d'outils<text:bookmark-end text:name="__RefHeading___presentation_de_la_barre_d_outils_2"/><text:bookmark-end text:name="presentation_de_la_barre_d_outils"/></text:h>
      <text:p text:style-name="Text_20_body">
<text:line-break/><text:line-break/></text:p>
      <text:h text:style-name="Heading_20_3" text:outline-level="3"><text:bookmark-start text:name="__RefHeading___ajout_d_une_image_3"/><text:bookmark-start text:name="ajout_d_une_image"/>Ajout d'une image<text:bookmark-end text:name="__RefHeading___ajout_d_une_image_3"/><text:bookmark-end text:name="ajout_d_une_image"/></text:h>
      <text:list text:style-name="List_20_1" text:continue-numbering="false">
        <text:list-item>
          <text:p text:style-name="LastListParagraph_List_20_1_Content_First"> Possibilité d'ajouter une balise (<text:span text:style-name="Strong_20_Emphasis">popup&gt;</text:span>) permettant l'<text:span text:style-name="Strong_20_Emphasis">ouverture de l'image dans une fenêtre popup</text:span> : </text:p>
        </text:list-item>
      </text:list>
      <text:p text:style-name="Preformatted_20_Text">{{popup&gt; :wiki:docs_en_cours:atc_adresse.png?direct&amp;400 |}}</text:p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Modification de la taille de l'image</text:span> en modifiant les chiffres finaux : 400 ou 600 ou …<text:line-break/>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Strong_20_Emphasis">Ajout d'un halo autour de l'image</text:span> pour la faire ressortir, avec la balise <text:span text:style-name="Emphasis">WRAP imgweb</text:span> :<text:line-break/></text:p>
        </text:list-item>
      </text:list>
      <text:p text:style-name="Preformatted_20_Text">&lt;WRAP imgweb&gt;{{popup&gt; :wiki:docs_en_cours:atc_adresse.png?direct&amp;300 |}}&lt;/WRAP&gt;</text:p>
      <text:p text:style-name="Text_20_body"><text:line-break/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Sans halo<text:line-break/></text:p>
          </table:table-cell>
          <table:table-cell office:value-type="string" table:style-name="tablecell">
            <text:p text:style-name="tablealignleft">Avec halo<text:line-break/>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informations_generales_4"/><text:bookmark-start text:name="informations_generales"/>Informations générales<text:bookmark-end text:name="__RefHeading___informations_generales_4"/><text:bookmark-end text:name="informations_generales"/></text:h>
      <text:list text:style-name="List_20_1" text:continue-numbering="false">
        <text:list-item>
          <text:p text:style-name="LastListParagraph_List_20_1_Content_First"> <text:span text:style-name="underline"><text:span text:style-name="Emphasis">Retour à la ligne</text:span></text:span></text:p>
        </text:list-item>
      </text:list>
      <text:p text:style-name="Text_20_body">Un retour à la ligne simple n'a aucun impact dans le visuel, juste une meilleure lecture du “codage”</text:p>
      <text:p text:style-name="Text_20_body">Pour voir apparaître un retour à la ligne il faut faire un <text:span text:style-name="Strong_20_Emphasis">double “Maj + Entrée”</text:span><text:line-break/>ou bien par l'utilisation  de deux contre-obliques <text:span text:style-name="Strong_20_Emphasis">“\\” en fin de ligne ou suivies d'un espace en cours de texte</text:span></text:p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underline"><text:span text:style-name="Emphasis">Couleur</text:span></text:span></text:p>
        </text:list-item>
      </text:list>
      <text:p text:style-name="Text_20_body">Les couleurs de barres, boutons, etc… sont symbolisées par les mots :</text:p>
      <text:list text:style-name="List_20_1" text:continue-numbering="false">
        <text:list-item>
          <text:p text:style-name="List_20_1_Content_First"> Défaut : Pas de couleur</text:p>
        </text:list-item>
        <text:list-item>
          <text:p text:style-name="List_20_1_Content"> Primary : Bleu</text:p>
        </text:list-item>
        <text:list-item>
          <text:p text:style-name="List_20_1_Content"> Success : Vert</text:p>
        </text:list-item>
        <text:list-item>
          <text:p text:style-name="List_20_1_Content"> Danger : Rouge</text:p>
        </text:list-item>
        <text:list-item>
          <text:p text:style-name="List_20_1_Content"> Warning : Orange</text:p>
        </text:list-item>
        <text:list-item>
          <text:p text:style-name="List_20_1_Content"> Info : Bleu clair</text:p>
        </text:list-item>
        <text:list-item>
          <text:p text:style-name="List_20_1_Content_Last"> Link : Gris clair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span text:style-name="underline"><text:span text:style-name="Emphasis">Bloc code</text:span></text:span></text:p>
        </text:list-item>
      </text:list>
      <text:p text:style-name="Text_20_body">possibilité d'insérer des blocs code en utilisant les balises  </text:p>
      <text:p text:style-name="Preformatted_20_Text">"&lt;code&gt; ou<text:s text:c="2"/>&lt;file&gt; ou bien en mettant 2 espaces avant le code"</text:p>
      <text:h text:style-name="Heading_20_1" text:outline-level="1"><text:bookmark-start text:name="__RefHeading___extension_wrap_5"/><text:bookmark-start text:name="extension_wrap"/>Extension Wrap<text:bookmark-end text:name="__RefHeading___extension_wrap_5"/><text:bookmark-end text:name="extension_wrap"/></text:h>
      <text:h text:style-name="Heading_20_2" text:outline-level="2"><text:bookmark-start text:name="__RefHeading___colonnes_6"/><text:bookmark-start text:name="colonnes"/>Colonnes<text:bookmark-end text:name="__RefHeading___colonnes_6"/><text:bookmark-end text:name="colonnes"/></text:h>
      <text:p text:style-name="Text_20_body">Permet de mettre un texte sur deux colonnes avec 2 formats de taille de colonne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Preformatted_20_Text">&lt;WRAP group&gt;<text:line-break/><text:line-break/>&lt;WRAP half column&gt;<text:line-break/>Ligne 1\\ \\Maj Entrée<text:line-break/>Ligne 2<text:s text:c="2"/>Maj Entrée<text:line-break/>&lt;/WRAP&gt;<text:line-break/><text:line-break/>&lt;WRAP column&gt;<text:line-break/>Ligne a\\ \\Maj Entrée<text:line-break/>Ligne b<text:s text:c="2"/>Maj Entrée<text:line-break/>&lt;/WRAP&gt;<text:line-break/><text:line-break/>&lt;/WRAP&gt;</text:p>
          </table:table-cell>
          <table:table-cell office:value-type="string" table:style-name="tablecell">
            <text:p text:style-name="tablealignleft">Exemple : <text:line-break/>
<text:line-break/>
<draw:frame draw:style-name="mediacenter" draw:name="0" text:anchor-type="paragraph" draw:z-index="0" svg:width="10.583333333333cm" svg:height="0.689592760181cm"><draw:image xlink:href="Pictures/656218e19391591cd97f24c7967e4020.png" xlink:type="simple" xlink:show="embed" xlink:actuate="onLoad"/></draw:frame>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Preformatted_20_Text">&lt;WRAP group&gt;<text:line-break/><text:line-break/>&lt;WRAP column third&gt;<text:line-break/>Ligne 1\\ \\Maj Entrée<text:line-break/>Ligne 2<text:s text:c="2"/>Maj Entrée<text:line-break/>&lt;/WRAP&gt;<text:line-break/><text:line-break/>&lt;WRAP column&gt;<text:line-break/>Ligne a\\ \\Maj Entrée<text:line-break/>Ligne b<text:s text:c="2"/>Maj Entrée<text:line-break/>&lt;/WRAP&gt;<text:line-break/><text:line-break/>&lt;/WRAP&gt;</text:p>
          </table:table-cell>
          <table:table-cell office:value-type="string" table:style-name="tablecell"/>
          <text:p text:style-name="Text_20_body">Exemple :<text:line-break/>
<draw:frame draw:style-name="mediacenter" draw:name="1" text:anchor-type="paragraph" draw:z-index="1" svg:width="10.583333333333cm" svg:height="3.584984984985cm"><draw:image xlink:href="Pictures/f3d6096820161b5099f3960576367d74.png" xlink:type="simple" xlink:show="embed" xlink:actuate="onLoad"/></draw:frame></text:p>
        </table:table-row>
      </table:table>
      <text:h text:style-name="Heading_20_2" text:outline-level="2"><text:bookmark-start text:name="__RefHeading___fonction_bloc_simple_7"/><text:bookmark-start text:name="fonction_bloc_simple"/>Fonction Bloc Simple<text:bookmark-end text:name="__RefHeading___fonction_bloc_simple_7"/><text:bookmark-end text:name="fonction_bloc_simple"/></text:h>
      <text:p text:style-name="Text_20_body">Possibilité de modifier :</text:p>
      <text:list text:style-name="List_20_1" text:continue-numbering="false">
        <text:list-item>
          <text:p text:style-name="List_20_1_Content_First"> la mise en forme du texte   </text:p>
        </text:list-item>
        <text:list-item>
          <text:p text:style-name="List_20_1_Content_Last"> la largeur du cadre arrondi en jouant sur le % (par défaut 60% de la largeur)</text:p>
        </text:list-item>
      </text:list>
      <text:p text:style-name="Text_20_body"><draw:frame draw:style-name="PluginODTAutoStyle_Frame_19_text_frame" draw:name="Frame1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text:span text:style-name="underline"><text:span text:style-name="Strong_20_Emphasis">Bloc simple</text:span></text:span></text:p></table:table-cell></table:table-row></table:table></draw:text-box></draw:frame></text:p>
      <text:h text:style-name="Heading_20_2" text:outline-level="2"><text:bookmark-start text:name="__RefHeading___bloc_information_8"/><text:bookmark-start text:name="bloc_information"/>Bloc Information<text:bookmark-end text:name="__RefHeading___bloc_information_8"/><text:bookmark-end text:name="bloc_information"/></text:h>
      <text:p text:style-name="Text_20_body">Possibilité de modifier :</text:p>
      <text:list text:style-name="List_20_1" text:continue-numbering="false">
        <text:list-item>
          <text:p text:style-name="List_20_1_Content_First"> la mise en forme du texte   </text:p>
        </text:list-item>
        <text:list-item>
          <text:p text:style-name="List_20_1_Content_Last"> la largeur du cadre arrondi en jouant sur le % (par défaut 60% de la largeur)</text:p>
        </text:list-item>
      </text:list>
      <text:p text:style-name="Text_20_body"><draw:frame draw:style-name="PluginODTAutoStyle_Frame_23_text_frame" draw:name="Frame2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span text:style-name="Strong_20_Emphasis"><text:span text:style-name="Emphasis">Bloc Information</text:span></text:span></text:p></table:table-cell></table:table-row></table:table></draw:text-box></draw:frame></text:p>
      <text:h text:style-name="Heading_20_2" text:outline-level="2"><text:bookmark-start text:name="__RefHeading___bloc_astuce_9"/><text:bookmark-start text:name="bloc_astuce"/>Bloc Astuce<text:bookmark-end text:name="__RefHeading___bloc_astuce_9"/><text:bookmark-end text:name="bloc_astuce"/></text:h>
      <text:p text:style-name="Text_20_body">Possibilité de modifier :</text:p>
      <text:list text:style-name="List_20_1" text:continue-numbering="false">
        <text:list-item>
          <text:p text:style-name="List_20_1_Content_First"> la mise en forme du texte   </text:p>
        </text:list-item>
        <text:list-item>
          <text:p text:style-name="List_20_1_Content_Last"> la largeur du cadre arrondi en jouant sur le % (par défaut 60% de la largeur)</text:p>
        </text:list-item>
      </text:list>
      <text:p text:style-name="Text_20_body"><draw:frame draw:style-name="PluginODTAutoStyle_Frame_27_text_frame" draw:name="Frame3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text:span text:style-name="Strong_20_Emphasis"><text:span text:style-name="Emphasis">Bloc Astuce</text:span></text:span></text:p></table:table-cell></table:table-row></table:table></draw:text-box></draw:frame></text:p>
      <text:h text:style-name="Heading_20_2" text:outline-level="2"><text:bookmark-start text:name="__RefHeading___bloc_important_10"/><text:bookmark-start text:name="bloc_important"/>Bloc Important<text:bookmark-end text:name="__RefHeading___bloc_important_10"/><text:bookmark-end text:name="bloc_important"/></text:h>
      <text:p text:style-name="Text_20_body">Possibilité de modifier :</text:p>
      <text:list text:style-name="List_20_1" text:continue-numbering="false">
        <text:list-item>
          <text:p text:style-name="List_20_1_Content_First"> la mise en forme du texte   </text:p>
        </text:list-item>
        <text:list-item>
          <text:p text:style-name="List_20_1_Content_Last"> la largeur du cadre arrondi en jouant sur le % (par défaut 60% de la largeur)</text:p>
        </text:list-item>
      </text:list>
      <text:p text:style-name="Text_20_body"><draw:frame draw:style-name="PluginODTAutoStyle_Frame_31_text_frame" draw:name="Frame4" text:anchor-type="paragraph" svg:width="289.134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span text:style-name="Strong_20_Emphasis">Bloc Important</text:span></text:p></table:table-cell></table:table-row></table:table></draw:text-box></draw:frame></text:p>
      <text:h text:style-name="Heading_20_2" text:outline-level="2"><text:bookmark-start text:name="__RefHeading___bloc_alerte_11"/><text:bookmark-start text:name="bloc_alerte"/>Bloc Alerte<text:bookmark-end text:name="__RefHeading___bloc_alerte_11"/><text:bookmark-end text:name="bloc_alerte"/></text:h>
      <text:p text:style-name="Text_20_body">Possibilité de modifier :</text:p>
      <text:list text:style-name="List_20_1" text:continue-numbering="false">
        <text:list-item>
          <text:p text:style-name="List_20_1_Content_First"> la mise en forme du texte   </text:p>
        </text:list-item>
        <text:list-item>
          <text:p text:style-name="List_20_1_Content_Last"> la largeur du cadre arrondi en jouant sur le % (par défaut 60% de la largeur)</text:p>
        </text:list-item>
      </text:list>
      <text:p text:style-name="Text_20_body"><draw:frame draw:style-name="PluginODTAutoStyle_Frame_35_text_frame" draw:name="Frame5" text:anchor-type="paragraph" svg:width="289.134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Bloc Alerte</text:p></table:table-cell></table:table-row></table:table></draw:text-box></draw:frame></text:p>
      <text:h text:style-name="Heading_20_2" text:outline-level="2"><text:bookmark-start text:name="__RefHeading___bloc_aide_12"/><text:bookmark-start text:name="bloc_aide"/>Bloc Aide<text:bookmark-end text:name="__RefHeading___bloc_aide_12"/><text:bookmark-end text:name="bloc_aide"/></text:h>
      <text:p text:style-name="Text_20_body">Possibilité de modifier :</text:p>
      <text:list text:style-name="List_20_1" text:continue-numbering="false">
        <text:list-item>
          <text:p text:style-name="List_20_1_Content_First"> la mise en forme du texte   </text:p>
        </text:list-item>
        <text:list-item>
          <text:p text:style-name="List_20_1_Content_Last"> la largeur du cadre arrondi en jouant sur le % (par défaut 60% de la largeur)</text:p>
        </text:list-item>
      </text:list>
      <text:p text:style-name="Text_20_body"><draw:frame draw:style-name="PluginODTAutoStyle_Frame_39_text_frame" draw:name="Frame6" text:anchor-type="paragraph" svg:width="289.134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text:span text:style-name="Emphasis">Bloc Aide</text:span></text:p></table:table-cell></table:table-row></table:table></draw:text-box></draw:frame></text:p>
      <text:h text:style-name="Heading_20_2" text:outline-level="2"><text:bookmark-start text:name="__RefHeading___bloc_telechargement_13"/><text:bookmark-start text:name="bloc_telechargement"/>Bloc Téléchargement<text:bookmark-end text:name="__RefHeading___bloc_telechargement_13"/><text:bookmark-end text:name="bloc_telechargement"/></text:h>
      <text:p text:style-name="Text_20_body">Possibilité de modifier :</text:p>
      <text:list text:style-name="List_20_1" text:continue-numbering="false">
        <text:list-item>
          <text:p text:style-name="List_20_1_Content_First"> la mise en forme du texte   </text:p>
        </text:list-item>
        <text:list-item>
          <text:p text:style-name="List_20_1_Content_Last"> la largeur du cadre arrondi en jouant sur le % (par défaut 60% de la largeur)</text:p>
        </text:list-item>
      </text:list>
      <text:p text:style-name="Text_20_body"><draw:frame draw:style-name="PluginODTAutoStyle_Frame_43_text_frame" draw:name="Frame7" text:anchor-type="paragraph" svg:width="289.134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Bloc Téléchargement</text:p></table:table-cell></table:table-row></table:table></draw:text-box></draw:frame></text:p>
      <text:h text:style-name="Heading_20_2" text:outline-level="2"><text:bookmark-start text:name="__RefHeading___bloc_a_faire_14"/><text:bookmark-start text:name="bloc_a_faire"/>Bloc à faire<text:bookmark-end text:name="__RefHeading___bloc_a_faire_14"/><text:bookmark-end text:name="bloc_a_faire"/></text:h>
      <text:p text:style-name="Text_20_body">Possibilité de modifier :</text:p>
      <text:list text:style-name="List_20_1" text:continue-numbering="false">
        <text:list-item>
          <text:p text:style-name="List_20_1_Content_First"> la mise en forme du texte   </text:p>
        </text:list-item>
        <text:list-item>
          <text:p text:style-name="List_20_1_Content_Last"> la largeur du cadre arrondi en jouant sur le % (par défaut 60% de la largeur)</text:p>
        </text:list-item>
      </text:list>
      <text:p text:style-name="Text_20_body"><draw:frame draw:style-name="PluginODTAutoStyle_Frame_47_text_frame" draw:name="Frame8" text:anchor-type="paragraph" svg:width="289.134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text:span text:style-name="underline">Bloc à faire</text:span></text:p></table:table-cell></table:table-row></table:table></draw:text-box></draw:frame></text:p>
      <text:h text:style-name="Heading_20_2" text:outline-level="2"><text:bookmark-start text:name="__RefHeading___particulierement_important_15"/><text:bookmark-start text:name="particulierement_important"/>Particulièrement Important<text:bookmark-end text:name="__RefHeading___particulierement_important_15"/><text:bookmark-end text:name="particulierement_important"/></text:h>
      <text:p text:style-name="Text_20_body">Met le texte en rouge</text:p>
      <text:p text:style-name="Text_20_body">Possibilité de modifier la mise en forme du texte</text:p>
      <text:p text:style-name="Text_20_body">Ex: Ce message est <text:span text:style-name="Plugin_Wrap_Span_Emphasised"><text:span text:style-name="Strong_20_Emphasis">Particulièrement Important</text:span></text:span>. Merci de le prendre en considération.</text:p>
      <text:h text:style-name="Heading_20_2" text:outline-level="2"><text:bookmark-start text:name="__RefHeading___important_16"/><text:bookmark-start text:name="important"/>Important<text:bookmark-end text:name="__RefHeading___important_16"/><text:bookmark-end text:name="important"/></text:h>
      <text:p text:style-name="Text_20_body">Met le texte en surlignage jaune</text:p>
      <text:p text:style-name="Text_20_body">Possibilité de modifier la mise en forme du texte</text:p>
      <text:p text:style-name="Text_20_body">Ex: Ce message est <text:span text:style-name="Plugin_Wrap_Span_Highlighted"><text:span text:style-name="Emphasis">important</text:span></text:span>. Merci d'en tenir compte.</text:p>
      <text:h text:style-name="Heading_20_2" text:outline-level="2"><text:bookmark-start text:name="__RefHeading___peu_important_17"/><text:bookmark-start text:name="peu_important"/>Peu Important<text:bookmark-end text:name="__RefHeading___peu_important_17"/><text:bookmark-end text:name="peu_important"/></text:h>
      <text:p text:style-name="Text_20_body">Met le texte en écriture plus petite</text:p>
      <text:p text:style-name="Text_20_body">Possibilité de modifier la mise en forme du texte</text:p>
      <text:p text:style-name="Text_20_body">Ex: Ce message est <text:span text:style-name="Plugin_Wrap_Span_Less significant"><text:span text:style-name="Strong_20_Emphasis">peu important</text:span></text:span><text:line-break/>
<text:line-break/>
<text:line-break/>
<text:line-break/></text:p>
      <text:h text:style-name="Heading_20_1" text:outline-level="1"><text:bookmark-start text:name="__RefHeading___bootstrap_wrapper_18"/><text:bookmark-start text:name="bootstrap_wrapper"/>Bootstrap Wrapper<text:bookmark-end text:name="__RefHeading___bootstrap_wrapper_18"/><text:bookmark-end text:name="bootstrap_wrapper"/></text:h>
      <text:p text:style-name="Text_20_body">La documentation d'utilisation de cette barre de travail est accessible depuis le lien suivant :
<text:a xlink:type="simple" xlink:href="http://www.lotar.altervista.org/wiki/wiki/plugin/bootswrapper" text:style-name="Internet_20_link" text:visited-style-name="Visited_20_Internet_20_Link">Bootstrap Wrapper</text:a></text:p>
      <text:p text:style-name="Text_20_body">Certaines fonctions devront être utilisées en combiné avec d'autres fonctions et n'ont pas d'intérêt seules.</text:p>
      <text:h text:style-name="Heading_20_2" text:outline-level="2"><text:bookmark-start text:name="__RefHeading___acordeon_19"/><text:bookmark-start text:name="acordeon"/>Acordéon<text:bookmark-end text:name="__RefHeading___acordeon_19"/><text:bookmark-end text:name="acordeon"/></text:h>
      <text:p text:style-name="Text_20_body">Un accordéon réalisé avec le composant panel.</text:p>
      <text:p text:style-name="Text_20_body">Texte caché !</text:p>
      <text:p text:style-name="Text_20_body"><draw:frame draw:style-name="media" draw:name="2" text:anchor-type="as-char" draw:z-index="2" svg:width="12.752916666667cm" svg:height="3.2279166666667cm"><draw:image xlink:href="Pictures/b07baa8d90653dbda15b62682304d79a.png" xlink:type="simple" xlink:show="embed" xlink:actuate="onLoad"/></draw:frame></text:p>
      <text:h text:style-name="Heading_20_2" text:outline-level="2"><text:bookmark-start text:name="__RefHeading___badge_20"/><text:bookmark-start text:name="badge"/>Badge<text:bookmark-end text:name="__RefHeading___badge_20"/><text:bookmark-end text:name="badge"/></text:h>
      <text:p text:style-name="Text_20_body">Couleur non modifiable,
Possibilité de modifier la mise en forme du texte </text:p>
      <text:p text:style-name="Text_20_body"><text:span text:style-name="Strong_20_Emphasis"><text:span text:style-name="Emphasis"><text:span text:style-name="underline">Badge</text:span></text:span></text:span></text:p>
      <text:h text:style-name="Heading_20_2" text:outline-level="2"><text:bookmark-start text:name="__RefHeading___bar_21"/><text:bookmark-start text:name="bar"/>Bar<text:bookmark-end text:name="__RefHeading___bar_21"/><text:bookmark-end text:name="bar"/></text:h>
      <text:p text:style-name="Text_20_body">Créé une barre de longueur variable (gérée par “<text:span text:style-name="Emphasis">value</text:span>”)pour schématiser des proportions</text:p>
      <text:p text:style-name="Text_20_body"><text:span text:style-name="Emphasis">Striped</text:span> : rayé</text:p>
      <text:p text:style-name="Text_20_body"><text:span text:style-name="Emphasis">Show value</text:span> : indique la valeur choisie dans la barre</text:p>
      <text:p text:style-name="Text_20_body"><text:span text:style-name="Emphasis">Animate</text:span> : rayure en mouvement</text:p>
      <text:p text:style-name="Text_20_body">Test Bar
<text:line-break/>
<text:line-break/></text:p>
      <text:h text:style-name="Heading_20_2" text:outline-level="2"><text:bookmark-start text:name="__RefHeading___progress_bar_22"/><text:bookmark-start text:name="progress_bar"/>Progress Bar<text:bookmark-end text:name="__RefHeading___progress_bar_22"/><text:bookmark-end text:name="progress_bar"/></text:h>
      <text:p text:style-name="Text_20_body">Créé une barre schématisant une progression ajustable </text:p>
      <text:p text:style-name="Text_20_body"><text:line-break/></text:p>
      <text:h text:style-name="Heading_20_2" text:outline-level="2"><text:bookmark-start text:name="__RefHeading___button_23"/><text:bookmark-start text:name="button"/>Button<text:bookmark-end text:name="__RefHeading___button_23"/><text:bookmark-end text:name="button"/></text:h>
      <text:p text:style-name="Text_20_body">Créé des boutons de couleurs et tailles différentes selon les besoins.
A utiliser en combinaison avec d'autres fonctionnalités</text:p>
      <text:p text:style-name="Text_20_body">Default
Primary
Success
Info
Warning
Danger
Link
<text:line-break/>
<text:line-break/></text:p>
      <text:h text:style-name="Heading_20_2" text:outline-level="2"><text:bookmark-start text:name="__RefHeading___callout_24"/><text:bookmark-start text:name="callout"/>Callout<text:bookmark-end text:name="__RefHeading___callout_24"/><text:bookmark-end text:name="callout"/></text:h>
      <text:p text:style-name="Text_20_body">Créé cadre avec une barre de couleur sur le côté gauche</text:p>
      <text:p text:style-name="Text_20_body"><draw:frame draw:style-name="mediacenter" draw:name="3" text:anchor-type="paragraph" draw:z-index="3" svg:width="21.060833333333cm" style:rel-width="100%" svg:height="4.8683333333333cm" style:rel-height="scale"><draw:image xlink:href="Pictures/9e6950dd808aa8d7f2bec00a92bc8487.jpg" xlink:type="simple" xlink:show="embed" xlink:actuate="onLoad"/></draw:frame></text:p>
      <text:p text:style-name="Text_20_body">Corps de texte</text:p>
      <text:h text:style-name="Heading_20_2" text:outline-level="2"><text:bookmark-start text:name="__RefHeading___carousel_25"/><text:bookmark-start text:name="carousel"/>Carousel<text:bookmark-end text:name="__RefHeading___carousel_25"/><text:bookmark-end text:name="carousel"/></text:h>
      <text:p text:style-name="Text_20_body">Fait défiler des images, avec éventuellement un commentaire dessus</text:p>
      <text:p text:style-name="Text_20_body">Défilement automatique ou manuel</text:p>
      <text:p text:style-name="Text_20_body">Ex : </text:p>
      <text:p text:style-name="Text_20_body"><text:span text:style-name="Strong_20_Emphasis"><text:span text:style-name="Emphasis">Logo Analys</text:span></text:span>
<draw:frame draw:style-name="mediacenter" draw:name="4" text:anchor-type="paragraph" draw:z-index="4" svg:width="9.525cm" style:rel-width="100%" svg:height="3.7041666666667cm" style:rel-height="scale"><draw:image xlink:href="Pictures/85c69314f4be0f3962a5d0649de0b55b.png" xlink:type="simple" xlink:show="embed" xlink:actuate="onLoad"/></draw:frame> <text:span text:style-name="Strong_20_Emphasis"><text:span text:style-name="underline">Logo Atys XE</text:span></text:span>
<draw:frame draw:style-name="mediacenter" draw:name="5" text:anchor-type="paragraph" draw:z-index="5" svg:width="10.212916666667cm" svg:height="3.4660416666667cm"><draw:image xlink:href="Pictures/1fbae4443d67bf58af40081a0de36d47.png" xlink:type="simple" xlink:show="embed" xlink:actuate="onLoad"/></draw:frame><text:line-break/>
<text:line-break/>
<text:span text:style-name="underline">Procédure :</text:span></text:p>
      <text:p text:style-name="Preformatted_20_Text">&lt;carousel &gt;<text:line-break/>&lt;slide&gt; **//Logo Analys//**<text:line-break/>{{ :wiki:dossier:documents:mondossier:logo_analys.png?nolink |}}&lt;/slide&gt;<text:line-break/>&lt;slide&gt; **__Logo Atys XE__**<text:line-break/>{{ :wiki:dossier:documents:mondossier:logo_atys_xe.png?nolink |}}&lt;/slide&gt;<text:line-break/>&lt;/carousel&gt;</text:p>
      <text:p text:style-name="Text_20_body"><text:line-break/><text:line-break/>
<text:span text:style-name="Strong_20_Emphasis">Possibilité de fixer la hauteur du carousel</text:span> pour éviter les mouvement de texte autour du carousel lorsque la hauteur change.<text:line-break/></text:p>
      <text:list text:style-name="List_20_1" text:continue-numbering="false">
        <text:list-item>
          <text:p text:style-name="LastListParagraph_List_20_1_Content_First"> Utilisation d'une balise positionnée avant le carousel<text:line-break/></text:p>
        </text:list-item>
      </text:list>
      <text:p text:style-name="Preformatted_20_Text">&lt;WRAP carousel_s&gt;<text:line-break/>&lt;carousel interval="5000" keyboard="true"&gt;<text:line-break/>&lt;slide&gt;page 1<text:s text:c="2"/>&lt;/slide&gt;<text:line-break/>&lt;slide&gt;page 2<text:s text:c="2"/>&lt;/slide&gt;<text:line-break/>&lt;/carousel&gt;<text:line-break/>&lt;/WRAP&gt;</text:p>
      <text:list text:style-name="List_20_1" text:continue-numbering="false">
        <text:list-item>
          <text:p text:style-name="List_20_1_Content_First"> 4 hauteurs de carousel possible :</text:p>
          <text:list text:style-name="List_20_1">
            <text:list-item>
              <text:p text:style-name="List_20_1_Content"> &lt;WRAP carousel_<text:span text:style-name="Strong_20_Emphasis">s</text:span>&gt; : hauteur 350</text:p>
            </text:list-item>
            <text:list-item>
              <text:p text:style-name="List_20_1_Content"> &lt;WRAP carousel_<text:span text:style-name="Strong_20_Emphasis">m</text:span>&gt; : hauteur 550</text:p>
            </text:list-item>
            <text:list-item>
              <text:p text:style-name="List_20_1_Content"> &lt;WRAP carousel_<text:span text:style-name="Strong_20_Emphasis">l</text:span>&gt; : hauteur 650</text:p>
            </text:list-item>
            <text:list-item>
              <text:p text:style-name="List_20_1_Content_Last"> &lt;WRAP carousel_<text:span text:style-name="Strong_20_Emphasis">xl</text:span>&gt; : hauteur 850</text:p>
            </text:list-item>
          </text:list>
        </text:list-item>
      </text:list>
      <text:h text:style-name="Heading_20_2" text:outline-level="2"><text:bookmark-start text:name="__RefHeading___collapse_26"/><text:bookmark-start text:name="collapse"/>Collapse<text:bookmark-end text:name="__RefHeading___collapse_26"/><text:bookmark-end text:name="collapse"/></text:h>
      <text:p text:style-name="Text_20_body">Combiner la fonction <text:span text:style-name="Strong_20_Emphasis">collapse</text:span> avec <text:span text:style-name="Emphasis">button</text:span> permet de créer un bouton qui actionne l'ouverture d'une fenêtre. Si on veut que la fenêtre soit dans un cadre gris clair, il faut en plus utiliser la fonction <text:span text:style-name="Emphasis">well</text:span> :</text:p>
      <text:p text:style-name="Text_20_body"><text:span text:style-name="underline">Procédure :</text:span></text:p>
      <text:p text:style-name="Preformatted_20_Text">&lt;button collapse="foo"&gt;Click Me&lt;/button&gt; <text:line-break/>&lt;collapse id="foo" collapsed="true"&gt;<text:line-break/>&lt;well&gt;<text:line-break/>Test<text:line-break/>&lt;/well&gt;<text:line-break/>&lt;/collapse&gt;</text:p>
      <text:p text:style-name="Text_20_body"><text:span text:style-name="underline">Visuel :</text:span></text:p>
      <text:p text:style-name="Text_20_body">Click Me</text:p>
      <text:p text:style-name="Text_20_body">
Test</text:p>
      <text:h text:style-name="Heading_20_2" text:outline-level="2"><text:bookmark-start text:name="__RefHeading___grid_27"/><text:bookmark-start text:name="grid"/>Grid<text:bookmark-end text:name="__RefHeading___grid_27"/><text:bookmark-end text:name="grid"/></text:h>
      <text:p text:style-name="Text_20_body">.col-xs-12 .col-sm-6 .col-lg-8.col-xs-6 .col-lg-4</text:p>
      <text:h text:style-name="Heading_20_2" text:outline-level="2"><text:bookmark-start text:name="__RefHeading___image_28"/><text:bookmark-start text:name="image"/>Image<text:bookmark-end text:name="__RefHeading___image_28"/><text:bookmark-end text:name="image"/></text:h>
      <text:p text:style-name="Text_20_body">Permet d'insérer des images dans des ronds, carrés ou dans un cadre…</text:p>
      <text:p text:style-name="Text_20_body"><draw:frame draw:style-name="media" draw:name="6" text:anchor-type="as-char" draw:z-index="6" svg:width="9.525cm" style:rel-width="100%" svg:height="3.7041666666667cm" style:rel-height="scale"><draw:image xlink:href="Pictures/85c69314f4be0f3962a5d0649de0b55b.png" xlink:type="simple" xlink:show="embed" xlink:actuate="onLoad"/></draw:frame>
<text:line-break/></text:p>
      <text:p text:style-name="Text_20_body"><draw:frame draw:style-name="media" draw:name="7" text:anchor-type="as-char" draw:z-index="7" svg:width="9.525cm" style:rel-width="100%" svg:height="3.7041666666667cm" style:rel-height="scale"><draw:image xlink:href="Pictures/85c69314f4be0f3962a5d0649de0b55b.png" xlink:type="simple" xlink:show="embed" xlink:actuate="onLoad"/></draw:frame>
<text:line-break/></text:p>
      <text:p text:style-name="Text_20_body"><draw:frame draw:style-name="media" draw:name="8" text:anchor-type="as-char" draw:z-index="8" svg:width="9.525cm" style:rel-width="100%" svg:height="3.7041666666667cm" style:rel-height="scale"><draw:image xlink:href="Pictures/85c69314f4be0f3962a5d0649de0b55b.png" xlink:type="simple" xlink:show="embed" xlink:actuate="onLoad"/></draw:frame>
</text:p>
      <text:h text:style-name="Heading_20_2" text:outline-level="2"><text:bookmark-start text:name="__RefHeading___jumbotron_29"/><text:bookmark-start text:name="jumbotron"/>Jumbotron<text:bookmark-end text:name="__RefHeading___jumbotron_29"/><text:bookmark-end text:name="jumbotron"/></text:h>
      <text:p text:style-name="Text_20_body">Permet d'attirer l'attention sur certains titres en les grossissant.</text:p>
      <text:p text:style-name="Text_20_body">Hello, world! </text:p>
      <text:p text:style-name="Text_20_body"><text:span text:style-name="underline">Procédure :</text:span></text:p>
      <text:p text:style-name="Preformatted_20_Text">&lt;jumbotron&gt;<text:line-break/>Hello, world! <text:line-break/>&lt;/jumbotron&gt;</text:p>
      <text:h text:style-name="Heading_20_2" text:outline-level="2"><text:bookmark-start text:name="__RefHeading___label_30"/><text:bookmark-start text:name="label"/>Label<text:bookmark-end text:name="__RefHeading___label_30"/><text:bookmark-end text:name="label"/></text:h>
      <text:p text:style-name="Text_20_body">Surlignage du texte en couleur, possibilité de modifier le style du texte (italique, souligné, etc…)</text:p>
      <text:p text:style-name="Text_20_body"><text:span text:style-name="underline">Surlignage en vert du texte</text:span><text:line-break/>
<text:line-break/>
<text:span text:style-name="underline">Procédure :</text:span></text:p>
      <text:p text:style-name="Preformatted_20_Text">&lt;label type="success"&gt;__Surlignage en vert du texte__&lt;/label&gt;</text:p>
      <text:h text:style-name="Heading_20_2" text:outline-level="2"><text:bookmark-start text:name="__RefHeading___lead_31"/><text:bookmark-start text:name="lead"/>Lead<text:bookmark-end text:name="__RefHeading___lead_31"/><text:bookmark-end text:name="lead"/></text:h>
      <text:p text:style-name="Text_20_body">Permet de démarquer un paragraphe des autres en le grossissant :</text:p>
      <text:p text:style-name="Text_20_body">Ce texte se démarque<text:line-break/>
<text:line-break/>
<text:span text:style-name="underline">Procédure :</text:span></text:p>
      <text:p text:style-name="Preformatted_20_Text">&lt;lead&gt;Ce texte se démarque&lt;/lead&gt;</text:p>
      <text:h text:style-name="Heading_20_2" text:outline-level="2"><text:bookmark-start text:name="__RefHeading___list_group_32"/><text:bookmark-start text:name="list_group"/>List Group<text:bookmark-end text:name="__RefHeading___list_group_32"/><text:bookmark-end text:name="list_group"/></text:h>
      <text:p text:style-name="Text_20_body">Permet de créer une liste sous forme de tableau à 1 colonne.</text:p>
      <text:p text:style-name="Text_20_body">Possibilité de combiner cette liste avec l'utilisation de Badges, de liens, d'icones, etc…</text:p>
      <text:list text:style-name="List_20_1" text:continue-numbering="false">
        <text:list-item>
          <text:p text:style-name="List_20_1_Content_First">  Ligne 1</text:p>
        </text:list-item>
        <text:list-item>
          <text:p text:style-name="List_20_1_Content"> Ligne 2</text:p>
        </text:list-item>
        <text:list-item>
          <text:p text:style-name="List_20_1_Content_Last"> etc…</text:p>
        </text:list-item>
      </text:list>
      <text:p text:style-name="Text_20_body"><text:line-break/>
<text:span text:style-name="underline">Procédure :</text:span></text:p>
      <text:p text:style-name="Preformatted_20_Text">&lt;list-group&gt;<text:line-break/><text:s text:c="2"/>* {{glyphicon&gt;pencil?18}} Ligne 1<text:line-break/><text:s text:c="2"/>* Ligne 2<text:line-break/><text:s text:c="2"/>* etc...<text:line-break/>&lt;/list-group&gt;</text:p>
      <text:p text:style-name="Text_20_body"><text:line-break/></text:p>
      <text:h text:style-name="Heading_20_2" text:outline-level="2"><text:bookmark-start text:name="__RefHeading___modal_33"/><text:bookmark-start text:name="modal"/>Modal<text:bookmark-end text:name="__RefHeading___modal_33"/><text:bookmark-end text:name="modal"/></text:h>
      <text:p text:style-name="Text_20_body">Permet d'ouvrir une fenêtre dynamique de taille variable par action sur un bouton :</text:p>
      <text:p text:style-name="Text_20_body">Large modal Small modal</text:p>
      <text:p text:style-name="Text_20_body">…
…
<text:line-break/>
<text:span text:style-name="underline">Procédure :</text:span></text:p>
      <text:p text:style-name="Preformatted_20_Text">&lt;btn type="primary" modal="modal-large"&gt;Large modal&lt;/btn&gt; &lt;btn type="primary" modal="modal-small"&gt;Small modal&lt;/btn&gt;<text:line-break/> <text:line-break/>&lt;modal id="modal-large" size="lg" title="Large modal"&gt;...&lt;/modal&gt;<text:line-break/>&lt;modal id="modal-small" size="sm" title="Small modal"&gt;...&lt;/modal&gt;</text:p>
      <text:h text:style-name="Heading_20_2" text:outline-level="2"><text:bookmark-start text:name="__RefHeading___nav_tabs_34"/><text:bookmark-start text:name="nav_tabs"/>Nav tabs<text:bookmark-end text:name="__RefHeading___nav_tabs_34"/><text:bookmark-end text:name="nav_tabs"/></text:h>
      <text:p text:style-name="Text_20_body">Créé une barre de navigation (horizontale ou verticale (stacked)) ouvrant sur des menus qui peut amener vers un lien interne ou externe</text:p>
      <text:list text:style-name="List_20_1" text:continue-numbering="false">
        <text:list-item>
          <text:p text:style-name="List_20_1_Content_First"> Site Analys</text:p>
          <text:list text:style-name="List_20_1">
            <text:list-item>
              <text:p text:style-name="List_20_1_Content"> <text:a xlink:type="simple" xlink:href="https://www.analys-informatique.com/accueil" text:style-name="Internet_20_link" text:visited-style-name="Visited_20_Internet_20_Link">https://www.analys-informatique.com/accueil</text:a></text:p>
            </text:list-item>
          </text:list>
        </text:list-item>
        <text:list-item>
          <text:p text:style-name="List_20_1_Content"> Dokuwiki</text:p>
          <text:list text:style-name="List_20_1">
            <text:list-item>
              <text:p text:style-name="List_20_1_Content"> <text:a xlink:type="simple" xlink:href="https://wiki.atys.analys-informatique.com/doku.php?id=start" text:style-name="Internet_20_link" text:visited-style-name="Visited_20_Internet_20_Link">Le wiki d'ATYS</text:a></text:p>
            </text:list-item>
            <text:list-item>
              <text:p text:style-name="List_20_1_Content"> <text:a xlink:type="simple" xlink:href="https://wiki.atys.analys-informatique.com/doku.php?id=wiki:tracabilite" text:style-name="Internet_20_link" text:visited-style-name="Visited_20_Internet_20_Link">La traçabilité dans Atys</text:a></text:p>
            </text:list-item>
          </text:list>
        </text:list-item>
        <text:list-item>
          <text:p text:style-name="List_20_1_Content"> Site Analys</text:p>
          <text:list text:style-name="List_20_1">
            <text:list-item>
              <text:p text:style-name="List_20_1_Content"> <text:a xlink:type="simple" xlink:href="https://www.analys-informatique.com/accueil" text:style-name="Internet_20_link" text:visited-style-name="Visited_20_Internet_20_Link">https://www.analys-informatique.com/accueil</text:a></text:p>
            </text:list-item>
          </text:list>
        </text:list-item>
        <text:list-item>
          <text:p text:style-name="List_20_1_Content"> Dokuwiki</text:p>
          <text:list text:style-name="List_20_1">
            <text:list-item>
              <text:p text:style-name="List_20_1_Content"> <text:a xlink:type="simple" xlink:href="https://wiki.atys.analys-informatique.com/doku.php?id=start" text:style-name="Internet_20_link" text:visited-style-name="Visited_20_Internet_20_Link">Le wiki d'ATYS</text:a></text:p>
            </text:list-item>
            <text:list-item>
              <text:p text:style-name="List_20_1_Content"> <text:a xlink:type="simple" xlink:href="https://wiki.atys.analys-informatique.com/doku.php?id=wiki:tracabilite" text:style-name="Internet_20_link" text:visited-style-name="Visited_20_Internet_20_Link">La traçabilité dans Atys</text:a></text:p>
            </text:list-item>
          </text:list>
        </text:list-item>
        <text:list-item>
          <text:p text:style-name="List_20_1_Content"> Site Analys</text:p>
          <text:list text:style-name="List_20_1">
            <text:list-item>
              <text:p text:style-name="List_20_1_Content"> <text:a xlink:type="simple" xlink:href="https://www.analys-informatique.com/accueil" text:style-name="Internet_20_link" text:visited-style-name="Visited_20_Internet_20_Link">https://www.analys-informatique.com/accueil</text:a></text:p>
            </text:list-item>
          </text:list>
        </text:list-item>
        <text:list-item>
          <text:p text:style-name="List_20_1_Content"> Dokuwiki</text:p>
          <text:list text:style-name="List_20_1">
            <text:list-item>
              <text:p text:style-name="List_20_1_Content"> <text:a xlink:type="simple" xlink:href="https://wiki.atys.analys-informatique.com/doku.php?id=start" text:style-name="Internet_20_link" text:visited-style-name="Visited_20_Internet_20_Link">Le wiki d'ATYS</text:a></text:p>
            </text:list-item>
            <text:list-item>
              <text:p text:style-name="List_20_1_Content"> <text:a xlink:type="simple" xlink:href="https://wiki.atys.analys-informatique.com/doku.php?id=wiki:tracabilite" text:style-name="Internet_20_link" text:visited-style-name="Visited_20_Internet_20_Link">La traçabilité dans Atys</text:a></text:p>
            </text:list-item>
          </text:list>
        </text:list-item>
        <text:list-item>
          <text:p text:style-name="List_20_1_Content"> Site Analys</text:p>
          <text:list text:style-name="List_20_1">
            <text:list-item>
              <text:p text:style-name="List_20_1_Content"> <text:a xlink:type="simple" xlink:href="https://www.analys-informatique.com/accueil" text:style-name="Internet_20_link" text:visited-style-name="Visited_20_Internet_20_Link">https://www.analys-informatique.com/accueil</text:a></text:p>
            </text:list-item>
          </text:list>
        </text:list-item>
        <text:list-item>
          <text:p text:style-name="List_20_1_Content"> Dokuwiki</text:p>
          <text:list text:style-name="List_20_1">
            <text:list-item>
              <text:p text:style-name="List_20_1_Content"> <text:a xlink:type="simple" xlink:href="https://wiki.atys.analys-informatique.com/doku.php?id=start" text:style-name="Internet_20_link" text:visited-style-name="Visited_20_Internet_20_Link">Le wiki d'ATYS</text:a></text:p>
            </text:list-item>
            <text:list-item>
              <text:p text:style-name="List_20_1_Content_Last"> <text:a xlink:type="simple" xlink:href="https://wiki.atys.analys-informatique.com/doku.php?id=wiki:tracabilite" text:style-name="Internet_20_link" text:visited-style-name="Visited_20_Internet_20_Link">La traçabilité dans Atys</text:a></text:p>
            </text:list-item>
          </text:list>
        </text:list-item>
      </text:list>
      <text:p text:style-name="Text_20_body"><text:line-break/>
<text:span text:style-name="underline">Procédure :</text:span></text:p>
      <text:p text:style-name="Preformatted_20_Text">&lt;nav type="tabs" justified="true" &gt;<text:line-break/><text:s text:c="2"/>* Site Analys<text:line-break/><text:s text:c="4"/>* https://www.analys-informatique.com/accueil<text:line-break/><text:s text:c="2"/>* Dokuwiki<text:line-break/><text:s text:c="4"/>* [[:start|Le wiki d'ATYS]]<text:line-break/><text:s text:c="4"/>* [[wiki:dossier:tracabilite|La traçabilité dans Atys]]<text:line-break/>&lt;/nav&gt;</text:p>
      <text:p text:style-name="Text_20_body"><text:line-break/></text:p>
      <text:list text:style-name="List_20_1" text:continue-numbering="false">
        <text:list-item>
          <text:p text:style-name="List_20_1_Content_First"> Site Analys</text:p>
          <text:list text:style-name="List_20_1">
            <text:list-item>
              <text:p text:style-name="List_20_1_Content"> <text:a xlink:type="simple" xlink:href="https://www.analys-informatique.com/accueil" text:style-name="Internet_20_link" text:visited-style-name="Visited_20_Internet_20_Link">https://www.analys-informatique.com/accueil</text:a></text:p>
            </text:list-item>
          </text:list>
        </text:list-item>
        <text:list-item>
          <text:p text:style-name="List_20_1_Content"> Dokuwiki</text:p>
          <text:list text:style-name="List_20_1">
            <text:list-item>
              <text:p text:style-name="List_20_1_Content"> <text:a xlink:type="simple" xlink:href="https://wiki.atys.analys-informatique.com/doku.php?id=start" text:style-name="Internet_20_link" text:visited-style-name="Visited_20_Internet_20_Link">Le wiki d'ATYS</text:a></text:p>
            </text:list-item>
            <text:list-item>
              <text:p text:style-name="List_20_1_Content_Last"> <text:a xlink:type="simple" xlink:href="https://wiki.atys.analys-informatique.com/doku.php?id=wiki:tracabilite" text:style-name="Internet_20_link" text:visited-style-name="Visited_20_Internet_20_Link">La traçabilité dans Atys</text:a></text:p>
            </text:list-item>
          </text:list>
        </text:list-item>
      </text:list>
      <text:p text:style-name="Text_20_body"><text:line-break/>
Procédure :</text:p>
      <text:p text:style-name="Preformatted_20_Text">&lt;nav type="tabs" stacked="true"&gt;<text:line-break/><text:s text:c="2"/>* Site Analys<text:line-break/><text:s text:c="4"/>* https://www.analys-informatique.com/accueil<text:line-break/><text:s text:c="2"/>* Dokuwiki<text:line-break/><text:s text:c="4"/>* [[:start|Le wiki d'ATYS]]<text:line-break/><text:s text:c="4"/>* [[wiki:dossier:tracabilite|La traçabilité dans Atys]]<text:line-break/>&lt;/nav&gt;</text:p>
      <text:h text:style-name="Heading_20_2" text:outline-level="2"><text:bookmark-start text:name="__RefHeading___page-header_35"/><text:bookmark-start text:name="page-header"/>Page-header<text:bookmark-end text:name="__RefHeading___page-header_35"/><text:bookmark-end text:name="page-header"/></text:h>
      <text:p text:style-name="Text_20_body">Créé un titre, sans qu'il apparaisse dans la table des matières</text:p>
      <text:h text:style-name="Heading_20_2" text:outline-level="2"><text:bookmark-start text:name="__RefHeading___panel_36"/><text:bookmark-start text:name="panel"/>Panel<text:bookmark-end text:name="__RefHeading___panel_36"/><text:bookmark-end text:name="panel"/></text:h>
      <text:p text:style-name="Text_20_body">Créé un encadré de couleur avec Titre, Sous-titre et éventuellement un pied.</text:p>
      <text:p text:style-name="Text_20_body">Pas de possibilité de mettre en gras, italique etc… pour les titres , sous-titres et pieds, mais possible pour le texte</text:p>
      <text:p text:style-name="Text_20_body"><text:span text:style-name="Strong_20_Emphasis">Texte à renseigner</text:span></text:p>
      <text:p text:style-name="Text_20_body"><text:line-break/>
<text:span text:style-name="underline">Procédure :</text:span></text:p>
      <text:p text:style-name="Preformatted_20_Text">&lt;panel type="success" title="Titre" footer="Pied" subtitle="Sous-titre" &gt;**Texte à renseigner**&lt;/panel&gt;</text:p>
      <text:h text:style-name="Heading_20_2" text:outline-level="2"><text:bookmark-start text:name="__RefHeading___popover_37"/><text:bookmark-start text:name="popover"/>Popover<text:bookmark-end text:name="__RefHeading___popover_37"/><text:bookmark-end text:name="popover"/></text:h>
      <text:p text:style-name="Text_20_body">Associé à un bouton, permet l'ouverture d'une bulle :</text:p>
      <text:list text:style-name="List_20_1" text:continue-numbering="false">
        <text:list-item>
          <text:p text:style-name="List_20_1_Content_First"> titre optionnel</text:p>
        </text:list-item>
        <text:list-item>
          <text:p text:style-name="List_20_1_Content_Last"> possibilité de gérer la position de la bulle (top, bottom, right, left)</text:p>
        </text:list-item>
      </text:list>
      <text:p text:style-name="Text_20_body">
Click to the button

<text:line-break/>
<text:line-break/>
<text:span text:style-name="underline">Procédure :</text:span></text:p>
      <text:p text:style-name="Preformatted_20_Text">&lt;popover placement="bottom"<text:s text:c="3"/>title="Popover title"<text:s text:c="3"/>content="Contenu du popover : texte descriptif"&gt;<text:line-break/>&lt;btn<text:s text:c="2"/>type="danger"<text:s text:c="2"/>size="lg"&gt;Click to the button&lt;/btn&gt;<text:line-break/>&lt;/popover&gt;</text:p>
      <text:h text:style-name="Heading_20_2" text:outline-level="2"><text:bookmark-start text:name="__RefHeading___tooltip_38"/><text:bookmark-start text:name="tooltip"/>Tooltip<text:bookmark-end text:name="__RefHeading___tooltip_38"/><text:bookmark-end text:name="tooltip"/></text:h>
      <text:p text:style-name="Text_20_body">Créé une “bulle” commentaire en passant la souris sur le mot identifié (souligné).</text:p>
      <text:p text:style-name="Text_20_body">Lorem ipsum</text:p>
      <text:h text:style-name="Heading_20_2" text:outline-level="2"><text:bookmark-start text:name="__RefHeading___well_39"/><text:bookmark-start text:name="well"/>Well<text:bookmark-end text:name="__RefHeading___well_39"/><text:bookmark-end text:name="well"/></text:h>
      <text:p text:style-name="Text_20_body">Créé un cadre sur fond gris autour du texte. Mise en forme du texte possible.</text:p>
      <text:p text:style-name="Text_20_body">
Ce paragraphe est un test :</text:p>
      <text:list text:style-name="List_20_1" text:continue-numbering="false">
        <text:list-item>
          <text:p text:style-name="List_20_1_Content_First"> <text:span text:style-name="Emphasis">mise en forme possible</text:span>,</text:p>
        </text:list-item>
        <text:list-item>
          <text:p text:style-name="List_20_1_Content_Last"> liste à puce possible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54:22</meta:creation-date>
    <dc:creator>Generated</dc:creator>
    <dc:date>2026-08-13T20::54:22</dc:date>
    <dc:language>en-US</dc:language>
    <meta:editing-cycles>1</meta:editing-cycles>
    <meta:editing-duration>PT0S</meta:editing-duration>
    <dc:title>wiki:docs_en_cours:utilisation_wiki</dc:title>
  </office:meta>
</office:document-meta>
</file>