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7f31fa0504ef3584ab05cb586f5b7.jpg"/>
  <manifest:file-entry manifest:media-type="image/png" manifest:full-path="Pictures/40a501f6658481306419cae2bd92fe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videos_les_tiers"/>Date de création : 09/01/23<text:line-break/>
Date de Mise à Jour : 10/05/23<text:line-break/>
Version v22.0<text:line-break/></text:span></text:p>
      <text:p text:style-name="Horizontal_20_Line"/>
      <text:h text:style-name="Heading_20_1" text:outline-level="1"><text:bookmark-start text:name="__RefHeading___videosles_tiers_1"/><text:bookmark-start text:name="videosles_tiers"/>Vidéos : Les Tiers<text:bookmark-end text:name="__RefHeading___videosles_tiers_1"/><text:bookmark-end text:name="videosles_tiers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a747f31fa0504ef3584ab05cb586f5b7.jpg" xlink:type="simple" xlink:show="embed" xlink:actuate="onLoad"/></draw:frame> depuis la barre d'accès en bas de la vidéo (si la vidéo est “chapitrée”). <text:line-break/><text:line-break/></text:p>
      <text:h text:style-name="Heading_20_2" text:outline-level="2"><text:bookmark-start text:name="__RefHeading___les_types_de_tiers_et_les_tiers_2"/><text:bookmark-start text:name="les_types_de_tiers_et_les_tiers"/>Les types de tiers et les Tiers<text:bookmark-end text:name="__RefHeading___les_types_de_tiers_et_les_tiers_2"/><text:bookmark-end text:name="les_types_de_tiers_et_les_tiers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14</meta:creation-date>
    <dc:creator>Generated</dc:creator>
    <dc:date>2026-08-13T20::03:14</dc:date>
    <dc:language>en-US</dc:language>
    <meta:editing-cycles>1</meta:editing-cycles>
    <meta:editing-duration>PT0S</meta:editing-duration>
    <dc:title>wiki:docs_en_cours:videos_les_tiers</dc:title>
  </office:meta>
</office:document-meta>
</file>