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f145e3d33bf3b8a164d709e1cbc7f0c.png"/>
  <manifest:file-entry manifest:media-type="image/png" manifest:full-path="Pictures/847ad5396047c61238335086763460dc.png"/>
  <manifest:file-entry manifest:media-type="image/png" manifest:full-path="Pictures/84b9eb896e027315728989c62e4fc93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bookmark text:name="wiki:editions:catalog:adressetiers"/>Adresse Tiers</text:span></text:p>
      <text:p text:style-name="Text_20_body">• <text:span text:style-name="Strong_20_Emphasis"><text:span text:style-name="">Description générale :</text:span> </text:span> <text:line-break/></text:p>
      <text:p text:style-name="Preformatted_20_Text">Edition de l'adresse du tiers sur les pièces, encours, relevés, Courriers, etc...</text:p>
      <text:p text:style-name="Text_20_body">• <text:span text:style-name="Strong_20_Emphasis"><text:span text:style-name="">Exemples d'édition :</text:span></text:span> <text:line-break/><text:line-break/></text:p>
      <text:h text:style-name="Heading_20_3" text:outline-level="3"><text:bookmark-start text:name="__RefHeading___vs_standard_1"/><text:bookmark-start text:name="vs_standard"/>Vs STANDARD<text:bookmark-end text:name="__RefHeading___vs_standard_1"/><text:bookmark-end text:name="vs_standard"/></text:h>
      <text:p text:style-name="Text_20_body">
<text:span text:style-name="underline">1</text:span> Emplacement de l'adresse compatible avec enveloppe à fenêtre.<text:line-break/>
<text:span text:style-name="underline">2</text:span> Apparition des coordonnées lorsque l'on clique dans le bloc Adresse <text:line-break/>
<draw:frame draw:style-name="media" draw:name="0" text:anchor-type="as-char" draw:z-index="0" svg:width="27.278541666667cm" style:rel-width="100%" svg:height="14.313958333333cm" style:rel-height="scale"><draw:image xlink:href="Pictures/7f145e3d33bf3b8a164d709e1cbc7f0c.png" xlink:type="simple" xlink:show="embed" xlink:actuate="onLoad"/></draw:frame><text:line-break/></text:p>
      <text:h text:style-name="Heading_20_3" text:outline-level="3"><text:bookmark-start text:name="__RefHeading___vs_exemple_pour_un_contrat_d_achat_2"/><text:bookmark-start text:name="vs_exemple_pour_un_contrat_d_achat"/>Vs exemple pour un contrat d'achat<text:bookmark-end text:name="__RefHeading___vs_exemple_pour_un_contrat_d_achat_2"/><text:bookmark-end text:name="vs_exemple_pour_un_contrat_d_achat"/></text:h>
      <text:p text:style-name="Text_20_body">
<draw:frame draw:style-name="media" draw:name="1" text:anchor-type="as-char" draw:z-index="1" svg:width="21.669375cm" style:rel-width="100%" svg:height="5.0535416666667cm" style:rel-height="scale"><draw:image xlink:href="Pictures/847ad5396047c61238335086763460dc.png" xlink:type="simple" xlink:show="embed" xlink:actuate="onLoad"/></draw:frame><text:line-break/><text:line-break/><text:line-break/><text:line-break/><text:line-break/><text:line-break/><text:line-break/><text:line-break/><text:line-break/><text:line-break/><text:line-break/><text:line-break/><text:line-break/><text:line-break/><text:line-break/><text:line-break/><text:line-break/></text:p>
      <text:h text:style-name="Heading_20_3" text:outline-level="3"><text:bookmark-start text:name="__RefHeading___une_autre_version_ou_la_position_enveloppe_a_fenetre_n_est_pas_prevue_3"/><text:bookmark-start text:name="une_autre_version_ou_la_position_enveloppe_a_fenetre_n_est_pas_prevue"/>Une autre Version ou la position enveloppe à fenêtre n'est pas prévue<text:bookmark-end text:name="__RefHeading___une_autre_version_ou_la_position_enveloppe_a_fenetre_n_est_pas_prevue_3"/><text:bookmark-end text:name="une_autre_version_ou_la_position_enveloppe_a_fenetre_n_est_pas_prevue"/></text:h>
      <text:p text:style-name="Text_20_body">
<draw:frame draw:style-name="media" draw:name="2" text:anchor-type="as-char" draw:z-index="2" svg:width="21.616458333333cm" style:rel-width="100%" svg:height="8.493125cm" style:rel-height="scale"><draw:image xlink:href="Pictures/84b9eb896e027315728989c62e4fc931.png" xlink:type="simple" xlink:show="embed" xlink:actuate="onLoad"/></draw:frame><text:line-break/><text:line-break/><text:line-break/><text:line-break/><text:line-break/><text:line-break/><text:line-break/><text:line-break/><text:line-break/><text:line-break/><text:line-break/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20::11:26</meta:creation-date>
    <dc:creator>Generated</dc:creator>
    <dc:date>2026-08-13T20::11:26</dc:date>
    <dc:language>en-US</dc:language>
    <meta:editing-cycles>1</meta:editing-cycles>
    <meta:editing-duration>PT0S</meta:editing-duration>
    <dc:title>wiki:editions:catalog:adressetiers</dc:title>
  </office:meta>
</office:document-meta>
</file>