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fa936fbe4e82f17612427e7c42a06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agences"/><text:bookmark-start text:name="__RefHeading___liste_des_agences_bancaires_1"/><text:bookmark-start text:name="liste_des_agences_bancaires"/>LISTE DES AGENCES BANCAIRES<text:bookmark-end text:name="__RefHeading___liste_des_agences_bancaires_1"/><text:bookmark-end text:name="liste_des_agences_bancaires"/></text:h>
      <text:p text:style-name="Text_20_body">• <text:span text:style-name="Strong_20_Emphasis"><text:span text:style-name="">Description générale : </text:span></text:span> <text:line-break/>
Rapports de liste des agences bancaires.</text:p>
      <text:p text:style-name="Text_20_body">• <text:span text:style-name="Strong_20_Emphasis"><text:span text:style-name="">Cas d'utilisation : </text:span></text:span> <text:line-break/></text:p>
      <text:p text:style-name="Preformatted_20_Text">Contrôle existence paramétrage des journaux financiers pour une banque.</text:p>
      <text:p text:style-name="Text_20_body">• <text:span text:style-name="Strong_20_Emphasis"><text:span text:style-name="">Exemples d'édition :</text:span></text:span> <text:line-break/><text:line-break/></text:p>
      <text:p text:style-name="Text_20_body"><draw:frame draw:style-name="media" draw:name="0" text:anchor-type="as-char" draw:z-index="0" svg:width="20.928541666667cm" style:rel-width="100%" svg:height="15.901458333333cm" style:rel-height="scale"><draw:image xlink:href="Pictures/bfa936fbe4e82f17612427e7c42a061f.png" xlink:type="simple" xlink:show="embed" xlink:actuate="onLoad"/></draw:frame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58:30</meta:creation-date>
    <dc:creator>Generated</dc:creator>
    <dc:date>2026-08-13T19::58:30</dc:date>
    <dc:language>en-US</dc:language>
    <meta:editing-cycles>1</meta:editing-cycles>
    <meta:editing-duration>PT0S</meta:editing-duration>
    <dc:title>wiki:editions:catalog:agences</dc:title>
  </office:meta>
</office:document-meta>
</file>