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a6ea9f8879bde2020999ea8d37fd6d.png"/>
  <manifest:file-entry manifest:media-type="image/png" manifest:full-path="Pictures/a619590e523dda6c5ad59bc758672f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articlesparfournisseur"/><text:bookmark-start text:name="__RefHeading___articles_par_fournisseur_1"/><text:bookmark-start text:name="articles_par_fournisseur"/>ARTICLES PAR FOURNISSEUR<text:bookmark-end text:name="__RefHeading___articles_par_fournisseur_1"/><text:bookmark-end text:name="articles_par_fournisseur"/></text:h>
      <text:p text:style-name="Text_20_body">• <text:span text:style-name="Strong_20_Emphasis"><text:span text:style-name="">Description générale : </text:span></text:span> <text:line-break/>
Rapport de liste des articles par fournisseur.</text:p>
      <text:p text:style-name="Text_20_body">• <text:span text:style-name="Strong_20_Emphasis"><text:span text:style-name="">Cas d'utilisation : </text:span></text:span> <text:line-break/></text:p>
      <text:p text:style-name="Preformatted_20_Text">Recherche codes barre non renseignés pour les articles d'un fournisseu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ournisseur </text:p>
          </table:table-cell>
          <table:table-cell office:value-type="string" table:style-name="tablecell">
            <text:p text:style-name="tablealignleft">Filtre d'un ou plusieurs fournisseurs. </text:p>
          </table:table-cell>
        </table:table-row>
        <table:table-row>
          <table:table-cell office:value-type="string" table:style-name="tableheader">
            <text:p text:style-name="Table_20_Heading"> Code Barre </text:p>
          </table:table-cell>
          <table:table-cell office:value-type="string" table:style-name="tablecell">
            <text:p text:style-name="tablealignleft"> Nul, non nul ou les 2. </text:p>
          </table:table-cell>
        </table:table-row>
        <table:table-row>
          <table:table-cell office:value-type="string" table:style-name="tableheader">
            <text:p text:style-name="Table_20_Heading"> Prix de vente </text:p>
          </table:table-cell>
          <table:table-cell office:value-type="string" table:style-name="tablecell">
            <text:p text:style-name="tablealignleft"> Avec prix de vente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 de nature vente. (Acompte, Catalogue, etc…) </text:p>
          </table:table-cell>
        </table:table-row>
        <table:table-row>
          <table:table-cell office:value-type="string" table:style-name="tableheader">
            <text:p text:style-name="Table_20_Heading"> Validité base prix </text:p>
          </table:table-cell>
          <table:table-cell office:value-type="string" table:style-name="tablecell">
            <text:p text:style-name="tablealignleft"> Dates de validités du au </text:p>
          </table:table-cell>
        </table:table-row>
        <table:table-row>
          <table:table-cell office:value-type="string" table:style-name="tableheader">
            <text:p text:style-name="Table_20_Heading"> Fournisseurs principaux </text:p>
          </table:table-cell>
          <table:table-cell office:value-type="string" table:style-name="tablecell">
            <text:p text:style-name="tablealignleft"> Uniquement les fournisseurs principaux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sans_prix_de_vente_2"/><text:bookmark-start text:name="sans_prix_de_vente"/>Sans prix de vente<text:bookmark-end text:name="__RefHeading___sans_prix_de_vente_2"/><text:bookmark-end text:name="sans_prix_de_vente"/></text:h>
      <text:p text:style-name="Text_20_body">
<draw:frame draw:style-name="media" draw:name="0" text:anchor-type="as-char" draw:z-index="0" svg:width="20.955cm" style:rel-width="100%" svg:height="7.0379166666667cm" style:rel-height="scale"><draw:image xlink:href="Pictures/9ba6ea9f8879bde2020999ea8d37fd6d.png" xlink:type="simple" xlink:show="embed" xlink:actuate="onLoad"/></draw:frame>
<text:line-break/>
<text:line-break/>
<text:line-break/></text:p>
      <text:h text:style-name="Heading_20_3" text:outline-level="3"><text:bookmark-start text:name="__RefHeading___avec_prix_de_vente_3"/><text:bookmark-start text:name="avec_prix_de_vente"/>Avec Prix de vente<text:bookmark-end text:name="__RefHeading___avec_prix_de_vente_3"/><text:bookmark-end text:name="avec_prix_de_vente"/></text:h>
      <text:p text:style-name="Text_20_body">
<draw:frame draw:style-name="media" draw:name="1" text:anchor-type="as-char" draw:z-index="1" svg:width="20.928541666667cm" style:rel-width="100%" svg:height="8.0697916666667cm" style:rel-height="scale"><draw:image xlink:href="Pictures/a619590e523dda6c5ad59bc758672fcd.png" xlink:type="simple" xlink:show="embed" xlink:actuate="onLoad"/></draw:frame></text:p>
      <text:p text:style-name="Text_20_body"><text:line-break/>
<text:line-break/>
• <text:span text:style-name="Strong_20_Emphasis"><text:span text:style-name="">Lien interactif : </text:span></text:span> <text:line-break/></text:p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fichearticle" text:style-name="Internet_20_link" text:visited-style-name="Visited_20_Internet_20_Link">Fiche article individuelle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12</meta:creation-date>
    <dc:creator>Generated</dc:creator>
    <dc:date>2026-08-13T19::26:12</dc:date>
    <dc:language>en-US</dc:language>
    <meta:editing-cycles>1</meta:editing-cycles>
    <meta:editing-duration>PT0S</meta:editing-duration>
    <dc:title>wiki:editions:catalog:articlesparfournisseur</dc:title>
  </office:meta>
</office:document-meta>
</file>