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706f367f4276c5975e90d12e168d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articlespargroupe"/><text:bookmark-start text:name="__RefHeading___articles_par_groupe_1"/><text:bookmark-start text:name="articles_par_groupe"/>ARTICLES PAR GROUPE<text:bookmark-end text:name="__RefHeading___articles_par_groupe_1"/><text:bookmark-end text:name="articles_par_groupe"/></text:h>
      <text:p text:style-name="Text_20_body">• <text:span text:style-name="Strong_20_Emphasis"><text:span text:style-name="">Description générale : </text:span></text:span> <text:line-break/>
Rapport de liste des articles par groupe.</text:p>
      <text:p text:style-name="Text_20_body">• <text:span text:style-name="Strong_20_Emphasis"><text:span text:style-name="">Cas d'utilisation : </text:span></text:span> <text:line-break/></text:p>
      <text:p text:style-name="Preformatted_20_Text">Contrôle existence référence fournisseur pour les articles d'un group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Appro,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633333333333cm" style:rel-width="100%" svg:height="8.7047916666667cm" style:rel-height="scale"><draw:image xlink:href="Pictures/9c706f367f4276c5975e90d12e168d38.png" xlink:type="simple" xlink:show="embed" xlink:actuate="onLoad"/></draw:frame>
• <text:span text:style-name="Strong_20_Emphasis"><text:span text:style-name="">Lien interactif : </text:span></text:span> <text:line-break/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fichearticle" text:style-name="Internet_20_link" text:visited-style-name="Visited_20_Internet_20_Link">Fiche article individuelle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37</meta:creation-date>
    <dc:creator>Generated</dc:creator>
    <dc:date>2026-08-13T19::18:37</dc:date>
    <dc:language>en-US</dc:language>
    <meta:editing-cycles>1</meta:editing-cycles>
    <meta:editing-duration>PT0S</meta:editing-duration>
    <dc:title>wiki:editions:catalog:articlespargroupe</dc:title>
  </office:meta>
</office:document-meta>
</file>