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6d60b9188159e49e47a5b4be8e04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capitalcourrierengagement"/><text:bookmark-start text:name="__RefHeading___courrier_engagement_adherents_1"/><text:bookmark-start text:name="courrier_engagement_adherents"/>COURRIER ENGAGEMENT ADHÉRENTS<text:bookmark-end text:name="__RefHeading___courrier_engagement_adherents_1"/><text:bookmark-end text:name="courrier_engagement_adherents"/></text:h>
      <text:p text:style-name="Text_20_body">• <text:span text:style-name="Strong_20_Emphasis"><text:span text:style-name="">Description générale : </text:span></text:span> <text:line-break/>
Édition sous forme de courrier pour les adhérents.</text:p>
      <text:p text:style-name="Text_20_body">• <text:span text:style-name="Strong_20_Emphasis"><text:span text:style-name="">Cas d'utilisation : </text:span></text:span> <text:line-break/></text:p>
      <text:p text:style-name="Preformatted_20_Text">Courrier annuel indiquant l'actif des parts du capital social &amp; les clauses d'engagement pour chaque adhérent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s d'un ou plusieurs Adhérents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
<draw:frame draw:style-name="media" draw:name="0" text:anchor-type="as-char" draw:z-index="0" svg:width="16.695208333333cm" svg:height="21.722291666667cm"><draw:image xlink:href="Pictures/906d60b9188159e49e47a5b4be8e048a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4:40</meta:creation-date>
    <dc:creator>Generated</dc:creator>
    <dc:date>2026-08-13T20::14:40</dc:date>
    <dc:language>en-US</dc:language>
    <meta:editing-cycles>1</meta:editing-cycles>
    <meta:editing-duration>PT0S</meta:editing-duration>
    <dc:title>wiki:editions:catalog:capitalcourrierengagement</dc:title>
  </office:meta>
</office:document-meta>
</file>