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c04973d95e1f7a5c14f0cfc413b66a.png"/>
  <manifest:file-entry manifest:media-type="image/png" manifest:full-path="Pictures/83f919b04e4455fa9e9fce0adf3bca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ataloguearticles"/><text:bookmark-start text:name="__RefHeading___catalogue_articles_1"/><text:bookmark-start text:name="catalogue_articles"/>CATALOGUE ARTICLES<text:bookmark-end text:name="__RefHeading___catalogue_articles_1"/><text:bookmark-end text:name="catalogue_articles"/></text:h>
      <text:p text:style-name="Text_20_body">• <text:span text:style-name="Strong_20_Emphasis"><text:span text:style-name="">Description générale : </text:span></text:span> <text:line-break/>
Rapport de liste indiquant les prix de vente des articles par groupe.</text:p>
      <text:p text:style-name="Text_20_body">• <text:span text:style-name="Strong_20_Emphasis"><text:span text:style-name="">Cas d'utilisation : </text:span></text:span> <text:line-break/></text:p>
      <text:p text:style-name="Preformatted_20_Text">Recherche prix TTC en cours de validité sur les articles du groupe 'Phytos'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Appro, Céréale </text:p>
          </table:table-cell>
        </table:table-row>
        <table:table-row>
          <table:table-cell office:value-type="string" table:style-name="tableheader">
            <text:p text:style-name="Table_20_Heading"> Catalogue Extranet </text:p>
          </table:table-cell>
          <table:table-cell office:value-type="string" table:style-name="tablecell">
            <text:p text:style-name="tablealignleft"> Case à cocher pour filtrer que les articles cochés Catalogue Extranet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Désignation Article, Code Article, Base Prix &amp; Désignation Article, Base Prix &amp; Code Article. </text:p>
          </table:table-cell>
        </table:table-row>
        <table:table-row>
          <table:table-cell office:value-type="string" table:style-name="tableheader">
            <text:p text:style-name="Table_20_Heading"> Arborescence </text:p>
          </table:table-cell>
          <table:table-cell office:value-type="string" table:style-name="tablecell">
            <text:p text:style-name="tablealignleft"> Avec l'arborescence (Priorité dans le tri). </text:p>
          </table:table-cell>
        </table:table-row>
        <table:table-row>
          <table:table-cell office:value-type="string" table:style-name="tableheader">
            <text:p text:style-name="Table_20_Heading"> Info </text:p>
          </table:table-cell>
          <table:table-cell office:value-type="string" table:style-name="tablecell">
            <text:p text:style-name="tablealignleft"> Avec colonne validité ou échéance. </text:p>
          </table:table-cell>
        </table:table-row>
        <table:table-row>
          <table:table-cell office:value-type="string" table:style-name="tableheader">
            <text:p text:style-name="Table_20_Heading"> Type échéance </text:p>
          </table:table-cell>
          <table:table-cell office:value-type="string" table:style-name="tablecell">
            <text:p text:style-name="tablealignleft"> Filtre d'un type échéance. </text:p>
          </table:table-cell>
        </table:table-row>
        <table:table-row>
          <table:table-cell office:value-type="string" table:style-name="tableheader">
            <text:p text:style-name="Table_20_Heading"> Conditions Tarif </text:p>
          </table:table-cell>
          <table:table-cell office:value-type="string" table:style-name="tablecell">
            <text:p text:style-name="tablealignleft"> Avec le détail des conditions tarifaires. </text:p>
          </table:table-cell>
        </table:table-row>
        <table:table-row>
          <table:table-cell office:value-type="string" table:style-name="tableheader">
            <text:p text:style-name="Table_20_Heading"> Type Condition </text:p>
          </table:table-cell>
          <table:table-cell office:value-type="string" table:style-name="tablecell">
            <text:p text:style-name="tablealignleft"> Achat, vente, ou les 2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Info Fournisseur </text:p>
          </table:table-cell>
          <table:table-cell office:value-type="string" table:style-name="tablecell">
            <text:p text:style-name="tablealignleft"> Indication des références fournisseurs. Avec le DPA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base prix de nature vente. (Acompte, Catalogue, etc…) </text:p>
          </table:table-cell>
        </table:table-row>
        <table:table-row>
          <table:table-cell office:value-type="string" table:style-name="tableheader">
            <text:p text:style-name="Table_20_Heading"> Validité base prix </text:p>
          </table:table-cell>
          <table:table-cell office:value-type="string" table:style-name="tablecell">
            <text:p text:style-name="tablealignleft"> Dates de validités du au </text:p>
          </table:table-cell>
        </table:table-row>
        <table:table-row>
          <table:table-cell office:value-type="string" table:style-name="tableheader">
            <text:p text:style-name="Table_20_Heading"> Articles HS </text:p>
          </table:table-cell>
          <table:table-cell office:value-type="string" table:style-name="tablecell">
            <text:p text:style-name="tablealignleft"> Avec les articles hors-service. </text:p>
          </table:table-cell>
        </table:table-row>
        <table:table-row>
          <table:table-cell office:value-type="string" table:style-name="tableheader">
            <text:p text:style-name="Table_20_Heading"> Inclus Prix à 0 </text:p>
          </table:table-cell>
          <table:table-cell office:value-type="string" table:style-name="tablecell">
            <text:p text:style-name="tablealignleft"> Avec les prix non renseignés. </text:p>
          </table:table-cell>
        </table:table-row>
        <table:table-row>
          <table:table-cell office:value-type="string" table:style-name="tableheader">
            <text:p text:style-name="Table_20_Heading"> Texte libre </text:p>
          </table:table-cell>
          <table:table-cell office:value-type="string" table:style-name="tablecell">
            <text:p text:style-name="tablealignleft"> Saisie libre pour titrer le catalogu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_par_designation_article_avec_arborescence_2"/><text:bookmark-start text:name="tri_par_designation_article_avec_arborescence"/>Tri par désignation article avec arborescence<text:bookmark-end text:name="__RefHeading___tri_par_designation_article_avec_arborescence_2"/><text:bookmark-end text:name="tri_par_designation_article_avec_arborescence"/></text:h>
      <text:p text:style-name="Text_20_body">
<text:span text:style-name="underline">1</text:span> Titre du catalogue.<text:line-break/>
<text:span text:style-name="underline">2</text:span> Avec colonne validité.<text:line-break/>
<text:span text:style-name="underline">3</text:span> Inclus les articles HS.<text:line-break/>
<draw:frame draw:style-name="media" draw:name="0" text:anchor-type="as-char" draw:z-index="0" svg:width="20.902083333333cm" style:rel-width="100%" svg:height="7.1702083333333cm" style:rel-height="scale"><draw:image xlink:href="Pictures/03c04973d95e1f7a5c14f0cfc413b66a.png" xlink:type="simple" xlink:show="embed" xlink:actuate="onLoad"/></draw:frame>
<text:line-break/>
<text:line-break/>
<text:line-break/>
<text:line-break/>
<text:line-break/></text:p>
      <text:h text:style-name="Heading_20_3" text:outline-level="3"><text:bookmark-start text:name="__RefHeading___tri_par_designation_article_avec_arborescence_3"/><text:bookmark-start text:name="tri_par_designation_article_avec_arborescence1"/>Tri par désignation article avec arborescence<text:bookmark-end text:name="__RefHeading___tri_par_designation_article_avec_arborescence_3"/><text:bookmark-end text:name="tri_par_designation_article_avec_arborescence1"/></text:h>
      <text:p text:style-name="Text_20_body">
<text:span text:style-name="underline">1</text:span> Titre du catalogue.<text:line-break/>
<text:span text:style-name="underline">2</text:span> Avec colonne échéance.<text:line-break/>
<text:span text:style-name="underline">3</text:span> Avec info fournisseurs &amp; dernier prix d'achat<text:line-break/><text:line-break/>
<draw:frame draw:style-name="media" draw:name="1" text:anchor-type="as-char" draw:z-index="1" svg:width="20.849166666667cm" style:rel-width="100%" svg:height="9.4720833333333cm" style:rel-height="scale"><draw:image xlink:href="Pictures/83f919b04e4455fa9e9fce0adf3bca78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fichearticle" text:style-name="Internet_20_link" text:visited-style-name="Visited_20_Internet_20_Link">Fiche article individuel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28</meta:creation-date>
    <dc:creator>Generated</dc:creator>
    <dc:date>2026-08-13T19::18:28</dc:date>
    <dc:language>en-US</dc:language>
    <meta:editing-cycles>1</meta:editing-cycles>
    <meta:editing-duration>PT0S</meta:editing-duration>
    <dc:title>wiki:editions:catalog:cataloguearticles</dc:title>
  </office:meta>
</office:document-meta>
</file>