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3ffc6bcaf9308c177580ae635bd3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ataloguetiers"/><text:bookmark-start text:name="__RefHeading___catalogue_tiers_1"/><text:bookmark-start text:name="catalogue_tiers"/>CATALOGUE TIERS<text:bookmark-end text:name="__RefHeading___catalogue_tiers_1"/><text:bookmark-end text:name="catalogue_tiers"/></text:h>
      <text:p text:style-name="Text_20_body">• <text:span text:style-name="Strong_20_Emphasis"><text:span text:style-name="">Description générale : </text:span></text:span> <text:line-break/>
Rapport de liste indiquant l'ensemble des coordonnées des Tiers.</text:p>
      <text:p text:style-name="Text_20_body">• <text:span text:style-name="Strong_20_Emphasis"><text:span text:style-name="">Cas d'utilisation : </text:span></text:span> <text:line-break/></text:p>
      <text:p text:style-name="Preformatted_20_Text">Recherche adresse de facturation d'un cli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Filtre facultatif de l'activité. (Appro, Céréale)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 principal, ATC Groupe, Code postal, Code tiers, Commune, Entité de rattachement, Région, Nom Tiers. </text:p>
          </table:table-cell>
        </table:table-row>
        <table:table-row>
          <table:table-cell office:value-type="string" table:style-name="tableheader">
            <text:p text:style-name="Table_20_Heading"> Rupture par tri </text:p>
          </table:table-cell>
          <table:table-cell office:value-type="string" table:style-name="tablecell">
            <text:p text:style-name="tablealignleft"> Saut de page par tri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Clients, fournisseurs, etc…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Tiers actifs, inactifs ou les 2. </text:p>
          </table:table-cell>
        </table:table-row>
        <table:table-row>
          <table:table-cell office:value-type="string" table:style-name="tableheader">
            <text:p text:style-name="Table_20_Heading"> Contacts </text:p>
          </table:table-cell>
          <table:table-cell office:value-type="string" table:style-name="tablecell">
            <text:p text:style-name="tablealignleft"> Par défaut uniquement ou tous. </text:p>
          </table:table-cell>
        </table:table-row>
        <table:table-row>
          <table:table-cell office:value-type="string" table:style-name="tableheader">
            <text:p text:style-name="Table_20_Heading"> Coordonnées </text:p>
          </table:table-cell>
          <table:table-cell office:value-type="string" table:style-name="tablecell">
            <text:p text:style-name="tablealignleft"> Par défaut uniquement ou toutes. </text:p>
          </table:table-cell>
        </table:table-row>
        <table:table-row>
          <table:table-cell office:value-type="string" table:style-name="tableheader">
            <text:p text:style-name="Table_20_Heading"> Adresses </text:p>
          </table:table-cell>
          <table:table-cell office:value-type="string" table:style-name="tablecell">
            <text:p text:style-name="tablealignleft"> Par défaut uniquement ou toute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Exemple trié par ATC Groupe. <text:line-break/>
<text:span text:style-name="underline">1</text:span> Contact et coordonnées par défaut <text:line-break/>
<text:span text:style-name="underline">2</text:span> Contact par défaut et autres coordonnées <text:line-break/>
<text:span text:style-name="underline">3</text:span> Autres contacts avec coordonnées par défaut <text:line-break/>
<text:span text:style-name="underline">4</text:span> Autres contacts avec autres coordonnées <text:line-break/>
<text:span text:style-name="underline">5</text:span> Adresses par défaut <text:line-break/>
<text:span text:style-name="underline">6</text:span> Autres adresses <text:line-break/></text:p>
      <text:p text:style-name="Text_20_body"><draw:frame draw:style-name="media" draw:name="0" text:anchor-type="as-char" draw:z-index="0" svg:width="20.849166666667cm" style:rel-width="100%" svg:height="14.261041666667cm" style:rel-height="scale"><draw:image xlink:href="Pictures/5e3ffc6bcaf9308c177580ae635bd31b.jpg" xlink:type="simple" xlink:show="embed" xlink:actuate="onLoad"/></draw:frame></text:p>
      <text:p text:style-name="Text_20_body">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fichetiers" text:style-name="Internet_20_link" text:visited-style-name="Visited_20_Internet_20_Link">Fiche Tiers individuell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1</meta:creation-date>
    <dc:creator>Generated</dc:creator>
    <dc:date>2026-08-13T19::23:01</dc:date>
    <dc:language>en-US</dc:language>
    <meta:editing-cycles>1</meta:editing-cycles>
    <meta:editing-duration>PT0S</meta:editing-duration>
    <dc:title>wiki:editions:catalog:cataloguetiers</dc:title>
  </office:meta>
</office:document-meta>
</file>