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909c8d8b30e002cd3285de8712029c.jpg"/>
  <manifest:file-entry manifest:media-type="image/png" manifest:full-path="Pictures/d2498298cb3d55a9ae9c74a4966a6657.png"/>
  <manifest:file-entry manifest:media-type="image/png" manifest:full-path="Pictures/11e3eb59d39f775162936de190ba8d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ataloguetransporteur"/><text:bookmark-start text:name="__RefHeading___catalogue_transporteur_1"/><text:bookmark-start text:name="catalogue_transporteur"/>CATALOGUE TRANSPORTEUR<text:bookmark-end text:name="__RefHeading___catalogue_transporteur_1"/><text:bookmark-end text:name="catalogue_transporteur"/></text:h>
      <text:p text:style-name="Text_20_body">• <text:span text:style-name="Strong_20_Emphasis"><text:span text:style-name="">Description générale : </text:span></text:span> <text:line-break/>
Accès via la fiche tiers sur le bouton <draw:frame draw:style-name="media" draw:name="0" text:anchor-type="as-char" draw:z-index="0" svg:width="1.0583333333333cm" svg:height="1.11125cm"><draw:image xlink:href="Pictures/70909c8d8b30e002cd3285de8712029c.jpg" xlink:type="simple" xlink:show="embed" xlink:actuate="onLoad"/></draw:frame><text:line-break/>
Rapport de liste indiquant l'ensemble des coordonnées des Transporteur et leur flotte.<text:line-break/>
Autre rapport disponible : Liste des flottes.</text:p>
      <text:p text:style-name="Text_20_body">• <text:span text:style-name="Strong_20_Emphasis"><text:span text:style-name="">Cas d'utilisation : </text:span></text:span> <text:line-break/></text:p>
      <text:p text:style-name="Preformatted_20_Text">Recherche adresse transporteur pour affrètem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ode postal, Code transporteur, Commune, Entité de rattachement, Région, Nom Transporteur. </text:p>
          </table:table-cell>
        </table:table-row>
        <table:table-row>
          <table:table-cell office:value-type="string" table:style-name="tableheader">
            <text:p text:style-name="Table_20_Heading"> Rupture par tri </text:p>
          </table:table-cell>
          <table:table-cell office:value-type="string" table:style-name="tablecell">
            <text:p text:style-name="tablealignleft"> Saut de page par tri.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Transporteur actifs, inactifs ou les 2. </text:p>
          </table:table-cell>
        </table:table-row>
        <table:table-row>
          <table:table-cell office:value-type="string" table:style-name="tableheader">
            <text:p text:style-name="Table_20_Heading"> Contacts </text:p>
          </table:table-cell>
          <table:table-cell office:value-type="string" table:style-name="tablecell">
            <text:p text:style-name="tablealignleft"> Par défaut uniquement ou tous. </text:p>
          </table:table-cell>
        </table:table-row>
        <table:table-row>
          <table:table-cell office:value-type="string" table:style-name="tableheader">
            <text:p text:style-name="Table_20_Heading"> Coordonnées </text:p>
          </table:table-cell>
          <table:table-cell office:value-type="string" table:style-name="tablecell">
            <text:p text:style-name="tablealignleft"> Par défaut uniquement ou toutes. </text:p>
          </table:table-cell>
        </table:table-row>
        <table:table-row>
          <table:table-cell office:value-type="string" table:style-name="tableheader">
            <text:p text:style-name="Table_20_Heading"> Adresses </text:p>
          </table:table-cell>
          <table:table-cell office:value-type="string" table:style-name="tablecell">
            <text:p text:style-name="tablealignleft"> Par défaut uniquement ou toutes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catalogue_transporteur_2"/><text:bookmark-start text:name="catalogue_transporteur1"/>Catalogue Transporteur.<text:bookmark-end text:name="__RefHeading___catalogue_transporteur_2"/><text:bookmark-end text:name="catalogue_transporteur1"/></text:h>
      <text:p text:style-name="Text_20_body">
<text:line-break/><draw:frame draw:style-name="media" draw:name="1" text:anchor-type="as-char" draw:z-index="1" svg:width="21.404791666667cm" style:rel-width="100%" svg:height="12.991041666667cm" style:rel-height="scale"><draw:image xlink:href="Pictures/d2498298cb3d55a9ae9c74a4966a6657.png" xlink:type="simple" xlink:show="embed" xlink:actuate="onLoad"/></draw:frame></text:p>
      <text:h text:style-name="Heading_20_4" text:outline-level="4"><text:bookmark-start text:name="__RefHeading___liste_des_flottes_3"/><text:bookmark-start text:name="liste_des_flottes"/>Liste des flottes.<text:bookmark-end text:name="__RefHeading___liste_des_flottes_3"/><text:bookmark-end text:name="liste_des_flottes"/></text:h>
      <text:p text:style-name="Text_20_body">
<text:line-break/><draw:frame draw:style-name="media" draw:name="2" text:anchor-type="as-char" draw:z-index="2" svg:width="29.633333333333cm" style:rel-width="100%" svg:height="10.847916666667cm" style:rel-height="scale"><draw:image xlink:href="Pictures/11e3eb59d39f775162936de190ba8da6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transporteur" text:style-name="Internet_20_link" text:visited-style-name="Visited_20_Internet_20_Link">Fiche Transporteur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7</meta:creation-date>
    <dc:creator>Generated</dc:creator>
    <dc:date>2026-08-13T19::23:27</dc:date>
    <dc:language>en-US</dc:language>
    <meta:editing-cycles>1</meta:editing-cycles>
    <meta:editing-duration>PT0S</meta:editing-duration>
    <dc:title>wiki:editions:catalog:cataloguetransporteur</dc:title>
  </office:meta>
</office:document-meta>
</file>