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  <manifest:file-entry manifest:media-type="image/png" manifest:full-path="Pictures/d253eb20a5b8df2eaefbd828e58e75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etiquettescertifications"/>Date de création : 27/03/23<text:line-break/>
Date de Mise à Jour : 30/03/23<text:line-break/>
Version v22.0<text:line-break/></text:span></text:p>
      <text:p text:style-name="Horizontal_20_Line"/>
      <text:h text:style-name="Heading_20_1" text:outline-level="1"><text:bookmark-start text:name="__RefHeading___etiquettes_certifications_1"/><text:bookmark-start text:name="etiquettes_certifications"/>Etiquettes certifications<text:bookmark-end text:name="__RefHeading___etiquettes_certifications_1"/><text:bookmark-end text:name="etiquettes_certificati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Édition d'un badge de certification pour les tiers, avec la date de validité et le type de certification.</text:span>
<text:line-break/><text:line-break/>
<text:span text:style-name="underline">Cas d'utilisation</text:span> : Impression du badge à distribuer aux tiers certifiés, pour les droits d'accès en terrain agricole.
<text:line-break/></text:p>
      <text:p text:style-name="Preformatted_20_Text"> Index<text:s text:c="2"/>-&gt;<text:s text:c="2"/>Certifications<text:s text:c="2"/>-&gt;<text:s text:c="2"/>Etiquettes certification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rtification     </text:p>
          </table:table-cell>
          <table:table-cell office:value-type="string" table:style-name="tablecell">
            <text:p text:style-name="tablealignleft"> Sélectionner la certification concernée (mono-sélection)                                       </text:p>
          </table:table-cell>
        </table:table-row>
        <table:table-row>
          <table:table-cell office:value-type="string" table:style-name="tablecell">
            <text:p text:style-name="tablealignleft"> Date validité &gt;=  </text:p>
          </table:table-cell>
          <table:table-cell office:value-type="string" table:style-name="tablecell">
            <text:p text:style-name="tablealignleft"> Renseigner la date de validité minimum des certifications à prendre en compte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ext:p text:style-name="Text_20_body"><text:span text:style-name="Strong_20_Emphasis">Aucun lien interactif dans cette édition.</text:span></text:p>
      <text:p text:style-name="Text_20_body"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5"/><text:bookmark-start text:name="exemples_d_edition"/>Exemples d'édition<text:bookmark-end text:name="__RefHeading___exemples_d_edition_5"/><text:bookmark-end text:name="exemples_d_edition"/></text:h>
      <text:p text:style-name="Text_20_body"><draw:frame draw:style-name="media" draw:name="1" text:anchor-type="as-char" draw:z-index="1" svg:width="21.219583333333cm" style:rel-width="100%" svg:height="7.4877083333333cm" style:rel-height="scale"><draw:image xlink:href="Pictures/d253eb20a5b8df2eaefbd828e58e754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29</meta:creation-date>
    <dc:creator>Generated</dc:creator>
    <dc:date>2026-08-13T19::19:29</dc:date>
    <dc:language>en-US</dc:language>
    <meta:editing-cycles>1</meta:editing-cycles>
    <meta:editing-duration>PT0S</meta:editing-duration>
    <dc:title>wiki:editions:catalog:certifications_etiquettescertifications</dc:title>
  </office:meta>
</office:document-meta>
</file>