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7cc6757a88aeafcaf1d7530c95237a.png"/>
  <manifest:file-entry manifest:media-type="image/png" manifest:full-path="Pictures/80357cd096a91d1ae685bd6ca6b67f34.png"/>
  <manifest:file-entry manifest:media-type="image/png" manifest:full-path="Pictures/4c4145c0ea7fd58df1f019190231ff72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commissionsatc"/><text:bookmark-start text:name="__RefHeading___commissions_atc_1"/><text:bookmark-start text:name="commissions_atc"/>COMMISSIONS ATC<text:bookmark-end text:name="__RefHeading___commissions_atc_1"/><text:bookmark-end text:name="commissions_atc"/></text:h>
      <text:p text:style-name="Text_20_body">• <text:span text:style-name="Strong_20_Emphasis"><text:span text:style-name="">Description générale :</text:span></text:span> <text:line-break/>
Les commissions sont un genre de rémunération (récompenses versées pour le rendement par exemple).<text:line-break/>
Voir le versement des primes progressives fondées sur l’atteinte d’objectifs trimestriels par exempl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Connaître le montant trimestriel des commissions à verser aux ATC.</text:p>
      <text:p text:style-name="Text_20_body">• <text:span text:style-name="Strong_20_Emphasis"><text:span text:style-name="">Paramètres de sélection :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            </text:p>
          </table:table-cell>
          <table:table-cell office:value-type="string" table:style-name="tablecell">
            <text:p text:style-name="tablealignleft"> Date du au des pièces sur commission.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Niveau de détail    </text:p>
          </table:table-cell>
          <table:table-cell office:value-type="string" table:style-name="tablecell">
            <text:p text:style-name="tablealignleft"> Cumulé ou détaillé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Tri par             </text:p>
          </table:table-cell>
          <table:table-cell office:value-type="string" table:style-name="tablecell">
            <text:p text:style-name="tablealignleft"> Arborescence article, Article, ATC, Chronologie date pièce, Code article, Groupe.                                  </text:p>
          </table:table-cell>
        </table:table-row>
        <table:table-row>
          <table:table-cell office:value-type="string" table:style-name="tableheader">
            <text:p text:style-name="Table_20_Heading"> Tri N°2 par         </text:p>
          </table:table-cell>
          <table:table-cell office:value-type="string" table:style-name="tablecell">
            <text:p text:style-name="tablealignleft"> Arborescence article, Article, ATC, Chronologie date pièce, Code article, Groupe.                                  </text:p>
          </table:table-cell>
        </table:table-row>
        <table:table-row>
          <table:table-cell office:value-type="string" table:style-name="tableheader">
            <text:p text:style-name="Table_20_Heading"> Groupe              </text:p>
          </table:table-cell>
          <table:table-cell office:value-type="string" table:style-name="tablecell">
            <text:p text:style-name="tablealignleft"> Choix d'un groupe dans l'arbre des groupes de l'activité.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Articles            </text:p>
          </table:table-cell>
          <table:table-cell office:value-type="string" table:style-name="tablecell">
            <text:p text:style-name="tablealignleft"> Filtre d'un ou plusieurs produits.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ATC                 </text:p>
          </table:table-cell>
          <table:table-cell office:value-type="string" table:style-name="tablecell">
            <text:p text:style-name="tablealignleft"> Filtre d'un ou plusieurs ATC courtier.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Type de commission  </text:p>
          </table:table-cell>
          <table:table-cell office:value-type="string" table:style-name="tablecell">
            <text:p text:style-name="tablealignleft"> En € Unité Base ou  € Unité Vente ou  € Unité élémentaire ou en pourcentage sur Chiffre d'affaires ou sur Marges. 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tri_par_atc._niveau_de_detail_1_2"/><text:bookmark-start text:name="tri_par_atc._niveau_de_detail_1"/>Tri par ATC. Niveau de détail 1.<text:bookmark-end text:name="__RefHeading___tri_par_atc._niveau_de_detail_1_2"/><text:bookmark-end text:name="tri_par_atc._niveau_de_detail_1"/></text:h>
      <text:p text:style-name="Text_20_body">
<draw:frame draw:style-name="media" draw:name="0" text:anchor-type="as-char" draw:z-index="0" svg:width="21.140208333333cm" style:rel-width="100%" svg:height="6.9320833333333cm" style:rel-height="scale"><draw:image xlink:href="Pictures/567cc6757a88aeafcaf1d7530c95237a.png" xlink:type="simple" xlink:show="embed" xlink:actuate="onLoad"/></draw:frame>
<text:line-break/>
<text:line-break/>
<text:line-break/>
<text:line-break/>
<text:line-break/>
<text:line-break/>
<text:line-break/>
<text:line-break/>
<text:line-break/>
<text:line-break/>
<text:line-break/>
<text:line-break/></text:p>
      <text:h text:style-name="Heading_20_3" text:outline-level="3"><text:bookmark-start text:name="__RefHeading___tri_par_atc._tri_n_2_par_article._niveau_de_detail_1_3"/><text:bookmark-start text:name="tri_par_atc._tri_n_2_par_article._niveau_de_detail_1"/>Tri par ATC. Tri N° 2 par article. Niveau de détail 1.<text:bookmark-end text:name="__RefHeading___tri_par_atc._tri_n_2_par_article._niveau_de_detail_1_3"/><text:bookmark-end text:name="tri_par_atc._tri_n_2_par_article._niveau_de_detail_1"/></text:h>
      <text:p text:style-name="Text_20_body">
<draw:frame draw:style-name="media" draw:name="1" text:anchor-type="as-char" draw:z-index="1" svg:width="21.325416666667cm" style:rel-width="100%" svg:height="13.599583333333cm" style:rel-height="scale"><draw:image xlink:href="Pictures/80357cd096a91d1ae685bd6ca6b67f34.png" xlink:type="simple" xlink:show="embed" xlink:actuate="onLoad"/></draw:frame></text:p>
      <text:h text:style-name="Heading_20_3" text:outline-level="3"><text:bookmark-start text:name="__RefHeading___tri_par_atc._tri_n_2_par_groupe._niveau_de_detail_2_4"/><text:bookmark-start text:name="tri_par_atc._tri_n_2_par_groupe._niveau_de_detail_2"/>Tri par ATC. Tri N° 2 par Groupe. Niveau de détail 2.<text:bookmark-end text:name="__RefHeading___tri_par_atc._tri_n_2_par_groupe._niveau_de_detail_2_4"/><text:bookmark-end text:name="tri_par_atc._tri_n_2_par_groupe._niveau_de_detail_2"/></text:h>
      <text:p text:style-name="Text_20_body">
<draw:frame draw:style-name="media" draw:name="2" text:anchor-type="as-char" draw:z-index="2" svg:width="30.030208333333cm" style:rel-width="100%" svg:height="16.35125cm" style:rel-height="scale"><draw:image xlink:href="Pictures/4c4145c0ea7fd58df1f019190231ff72.png" xlink:type="simple" xlink:show="embed" xlink:actuate="onLoad"/></draw:frame></text:p>
      <text:p text:style-name="Text_20_body"><text:line-break/>
<text:line-break/>
• <text:span text:style-name="Strong_20_Emphasis"><text:span text:style-name="">Lien interactif : </text:span></text:span></text:p>
      <text:p text:style-name="Preformatted_20_Text">Pièce individuelle</text:p>
      <text:p text:style-name="Text_20_body"><draw:frame draw:style-name="media" draw:name="3" text:anchor-type="as-char" draw:z-index="3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4" text:anchor-type="as-char" draw:z-index="4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7:18</meta:creation-date>
    <dc:creator>Generated</dc:creator>
    <dc:date>2026-08-13T19::17:18</dc:date>
    <dc:language>en-US</dc:language>
    <meta:editing-cycles>1</meta:editing-cycles>
    <meta:editing-duration>PT0S</meta:editing-duration>
    <dc:title>wiki:editions:catalog:commissionsatc</dc:title>
  </office:meta>
</office:document-meta>
</file>