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cd69e6334a961b007ae293d7c2e80b.png"/>
  <manifest:file-entry manifest:media-type="image/png" manifest:full-path="Pictures/302142024f1e25ae97af07a6d710517e.png"/>
  <manifest:file-entry manifest:media-type="image/png" manifest:full-path="Pictures/061322f2c0a34363b0afbe06090a0d12.png"/>
  <manifest:file-entry manifest:media-type="image/png" manifest:full-path="Pictures/791f307c387271bf7763b0b84722e44f.png"/>
  <manifest:file-entry manifest:media-type="image/png" manifest:full-path="Pictures/c9b4714e254fb5704877061c21bb8114.png"/>
  <manifest:file-entry manifest:media-type="image/png" manifest:full-path="Pictures/df8c53401877782b9eaca6f8cac23e5d.png"/>
  <manifest:file-entry manifest:media-type="image/png" manifest:full-path="Pictures/8513e13ef43f058ac3728cfef820f151.png"/>
  <manifest:file-entry manifest:media-type="image/png" manifest:full-path="Pictures/7e5b723ac1e840f968f99d75e3230a11.png"/>
  <manifest:file-entry manifest:media-type="image/png" manifest:full-path="Pictures/cb671ed4d903a9f5286d8c8ca55ad896.png"/>
  <manifest:file-entry manifest:media-type="image/png" manifest:full-path="Pictures/ff99976843cc89e37b0c653924175edc.pn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balance"/>Date de création : 14/03/23<text:line-break/>
Date de Mise à Jour : 15/11/24<text:line-break/>
Version v22.0<text:line-break/></text:span></text:p>
      <text:p text:style-name="Horizontal_20_Line"/>
      <text:h text:style-name="Heading_20_1" text:outline-level="1"><text:bookmark-start text:name="__RefHeading___balance_1"/><text:bookmark-start text:name="balance"/>Balance<text:bookmark-end text:name="__RefHeading___balance_1"/><text:bookmark-end text:name="balanc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a balance comptable liste l’<text:span text:style-name="Strong_20_Emphasis">ensemble des comptes comptables et leur solde débiteur ou créditeur</text:span>.<text:line-break/>Plusieurs tris sont disponibles.
<text:line-break/></text:p>
      <text:p text:style-name="Preformatted_20_Text"> Index<text:s text:c="2"/>-&gt;<text:s text:c="2"/>Compta Auxiliaire<text:s text:c="2"/>-&gt;<text:s text:c="2"/>Balance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             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… Au…                                                                                  </text:p>
          </table:table-cell>
          <table:table-cell office:value-type="string" table:style-name="tablecell">
            <text:p text:style-name="tablealignleft"> Dates des pièces de type financier.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                                                    </text:p>
          </table:table-cell>
          <table:table-cell office:value-type="string" table:style-name="tablecell">
            <text:p text:style-name="tablealignleft"> Par Compte, Type de tiers ouTiers.                                   </text:p>
          </table:table-cell>
        </table:table-row>
        <table:table-row>
          <table:table-cell office:value-type="string" table:style-name="tablecell">
            <text:p text:style-name="tablealignleft"> Tri N°2 par (disponible uniquement si <text:span text:style-name="Emphasis">Tri N°1 = par type de tiers</text:span>)                       </text:p>
          </table:table-cell>
          <table:table-cell office:value-type="string" table:style-name="tablecell">
            <text:p text:style-name="tablealignleft"> Par Tiers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pte                                                                                       </text:p>
          </table:table-cell>
          <table:table-cell office:value-type="string" table:style-name="tablecell">
            <text:p text:style-name="tablealignleft"> Filtre sur les comptes de classe 4 (Multisélection).                 </text:p>
          </table:table-cell>
        </table:table-row>
        <table:table-row>
          <table:table-cell office:value-type="string" table:style-name="tablecell">
            <text:p text:style-name="tablealignleft"> Avec détail des comptes                                                                      </text:p>
          </table:table-cell>
          <table:table-cell office:value-type="string" table:style-name="tablecell">
            <text:p text:style-name="tablealignleft"> Si <text:span text:style-name="Emphasis">coché</text:span> : affichage des comptes en sous rubrique.               </text:p>
          </table:table-cell>
        </table:table-row>
        <table:table-row>
          <table:table-cell office:value-type="string" table:style-name="tablecell">
            <text:p text:style-name="tablealignleft"> Ed Comptes soldés                                                                            </text:p>
          </table:table-cell>
          <table:table-cell office:value-type="string" table:style-name="tablecell">
            <text:p text:style-name="tablealignleft"> Si <text:span text:style-name="Emphasis">coché</text:span> : uniquement les comptes soldés.                        </text:p>
          </table:table-cell>
        </table:table-row>
        <table:table-row>
          <table:table-cell office:value-type="string" table:style-name="tablecell">
            <text:p text:style-name="tablealignleft"> Simplifiée                                                                                   </text:p>
          </table:table-cell>
          <table:table-cell office:value-type="string" table:style-name="tablecell">
            <text:p text:style-name="tablealignleft"> Si <text:span text:style-name="Emphasis">coché</text:span> : sans les comptes 419.                                 </text:p>
          </table:table-cell>
        </table:table-row>
        <table:table-row>
          <table:table-cell office:value-type="string" table:style-name="tablecell">
            <text:p text:style-name="tablealignleft"> Simulation                                                                                   </text:p>
          </table:table-cell>
          <table:table-cell office:value-type="string" table:style-name="tablecell">
            <text:p text:style-name="tablealignleft"> Si <text:span text:style-name="Emphasis">coché</text:span> : Prend en compte les pièces simulées                   </text:p>
          </table:table-cell>
        </table:table-row>
        <table:table-row>
          <table:table-cell office:value-type="string" table:style-name="tablecell">
            <text:p text:style-name="tablealignleft"> Du type de tiers…  Au…<text:line-break/>(disponible uniquement si Tri N°1 par type de tiers ou Tiers.)  </text:p>
          </table:table-cell>
          <table:table-cell office:value-type="string" table:style-name="tablecell">
            <text:p text:style-name="tablealignleft"> Filtre d'un ou plusieurs types de tiers.                             </text:p>
          </table:table-cell>
        </table:table-row>
        <table:table-row>
          <table:table-cell office:value-type="string" table:style-name="tablecell">
            <text:p text:style-name="tablealignleft"> Tiers (disponible uniquement si Tri N°1 par type de tiers ou Tiers.)                         </text:p>
          </table:table-cell>
          <table:table-cell office:value-type="string" table:style-name="tablecell">
            <text:p text:style-name="tablealignleft"> Filtre d'un ou plusieurs tiers.                                      </text:p>
          </table:table-cell>
        </table:table-row>
        <table:table-row>
          <table:table-cell office:value-type="string" table:style-name="tablecell">
            <text:p text:style-name="tablealignleft"> Totalisation des comptes sur N Niveau(x)                                                     </text:p>
          </table:table-cell>
          <table:table-cell office:value-type="string" table:style-name="tablecell">
            <text:p text:style-name="tablealignleft"> 4   ⇒  1 niveau (tous tiers)<text:line-break/>40, 41, 42,… ⇒ 2 Niveaux<text:line-break/>etc…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h text:style-name="Heading_20_4" text:outline-level="4"><text:bookmark-start text:name="__RefHeading___tri_par_compte_5"/><text:bookmark-start text:name="tri_par_compte"/>Tri par compte.<text:bookmark-end text:name="__RefHeading___tri_par_compte_5"/><text:bookmark-end text:name="tri_par_compte"/></text:h>
      <text:p text:style-name="Text_20_body">
<text:line-break/><draw:frame draw:style-name="media" draw:name="0" text:anchor-type="as-char" draw:z-index="0" svg:width="20.875625cm" style:rel-width="100%" svg:height="21.166666666667cm" style:rel-height="scale"><draw:image xlink:href="Pictures/97cd69e6334a961b007ae293d7c2e80b.png" xlink:type="simple" xlink:show="embed" xlink:actuate="onLoad"/></draw:frame></text:p>
      <text:h text:style-name="Heading_20_4" text:outline-level="4"><text:bookmark-start text:name="__RefHeading___tri_par_tiers_6"/><text:bookmark-start text:name="tri_par_tiers"/>Tri par tiers.<text:bookmark-end text:name="__RefHeading___tri_par_tiers_6"/><text:bookmark-end text:name="tri_par_tiers"/></text:h>
      <text:p text:style-name="Text_20_body">
<text:line-break/><draw:frame draw:style-name="media" draw:name="1" text:anchor-type="as-char" draw:z-index="1" svg:width="20.875625cm" style:rel-width="100%" svg:height="21.166666666667cm" style:rel-height="scale"><draw:image xlink:href="Pictures/302142024f1e25ae97af07a6d710517e.png" xlink:type="simple" xlink:show="embed" xlink:actuate="onLoad"/></draw:frame></text:p>
      <text:h text:style-name="Heading_20_4" text:outline-level="4"><text:bookmark-start text:name="__RefHeading___tri_par_tiers._avec_le_detail_des_comptes_7"/><text:bookmark-start text:name="tri_par_tiers._avec_le_detail_des_comptes"/>Tri par tiers. Avec le détail des comptes.<text:bookmark-end text:name="__RefHeading___tri_par_tiers._avec_le_detail_des_comptes_7"/><text:bookmark-end text:name="tri_par_tiers._avec_le_detail_des_comptes"/></text:h>
      <text:p text:style-name="Text_20_body">
<text:line-break/><draw:frame draw:style-name="media" draw:name="2" text:anchor-type="as-char" draw:z-index="2" svg:width="20.928541666667cm" style:rel-width="100%" svg:height="21.166666666667cm" style:rel-height="scale"><draw:image xlink:href="Pictures/061322f2c0a34363b0afbe06090a0d12.png" xlink:type="simple" xlink:show="embed" xlink:actuate="onLoad"/></draw:frame></text:p>
      <text:h text:style-name="Heading_20_4" text:outline-level="4"><text:bookmark-start text:name="__RefHeading___tri_par_tiers._avec_le_detail_des_comptes._totalisation_des_comptes_sur_3_niveaux_8"/><text:bookmark-start text:name="tri_par_tiers._avec_le_detail_des_comptes._totalisation_des_comptes_sur_3_niveaux"/>Tri par tiers. Avec le détail des comptes. Totalisation des comptes sur 3 niveaux.<text:bookmark-end text:name="__RefHeading___tri_par_tiers._avec_le_detail_des_comptes._totalisation_des_comptes_sur_3_niveaux_8"/><text:bookmark-end text:name="tri_par_tiers._avec_le_detail_des_comptes._totalisation_des_comptes_sur_3_niveaux"/></text:h>
      <text:p text:style-name="Text_20_body">
<text:line-break/><draw:frame draw:style-name="media" draw:name="3" text:anchor-type="as-char" draw:z-index="3" svg:width="20.849166666667cm" style:rel-width="100%" svg:height="21.166666666667cm" style:rel-height="scale"><draw:image xlink:href="Pictures/791f307c387271bf7763b0b84722e44f.png" xlink:type="simple" xlink:show="embed" xlink:actuate="onLoad"/></draw:frame></text:p>
      <text:h text:style-name="Heading_20_4" text:outline-level="4"><text:bookmark-start text:name="__RefHeading___tri_par_type_de_tiers._tri_n_2_par_tiers_9"/><text:bookmark-start text:name="tri_par_type_de_tiers._tri_n_2_par_tiers"/>Tri par type de tiers. Tri N°2 par tiers.<text:bookmark-end text:name="__RefHeading___tri_par_type_de_tiers._tri_n_2_par_tiers_9"/><text:bookmark-end text:name="tri_par_type_de_tiers._tri_n_2_par_tiers"/></text:h>
      <text:p text:style-name="Text_20_body">
<text:line-break/><draw:frame draw:style-name="media" draw:name="4" text:anchor-type="as-char" draw:z-index="4" svg:width="20.902083333333cm" style:rel-width="100%" svg:height="21.166666666667cm" style:rel-height="scale"><draw:image xlink:href="Pictures/c9b4714e254fb5704877061c21bb8114.png" xlink:type="simple" xlink:show="embed" xlink:actuate="onLoad"/></draw:frame></text:p>
      <text:h text:style-name="Heading_20_4" text:outline-level="4"><text:bookmark-start text:name="__RefHeading___tri_par_type_de_tiers._tri_n_2_par_tiers._avec_le_detail_des_comptes_10"/><text:bookmark-start text:name="tri_par_type_de_tiers._tri_n_2_par_tiers._avec_le_detail_des_comptes"/>Tri par type de tiers. Tri N°2 par tiers. Avec le détail des comptes.<text:bookmark-end text:name="__RefHeading___tri_par_type_de_tiers._tri_n_2_par_tiers._avec_le_detail_des_comptes_10"/><text:bookmark-end text:name="tri_par_type_de_tiers._tri_n_2_par_tiers._avec_le_detail_des_comptes"/></text:h>
      <text:p text:style-name="Text_20_body">
<text:line-break/><draw:frame draw:style-name="media" draw:name="5" text:anchor-type="as-char" draw:z-index="5" svg:width="20.875625cm" style:rel-width="100%" svg:height="21.166666666667cm" style:rel-height="scale"><draw:image xlink:href="Pictures/df8c53401877782b9eaca6f8cac23e5d.png" xlink:type="simple" xlink:show="embed" xlink:actuate="onLoad"/></draw:frame></text:p>
      <text:h text:style-name="Heading_20_4" text:outline-level="4"><text:bookmark-start text:name="__RefHeading___tri_par_type_de_tiers._tri_n_2_par_tiers._totalisation_des_comptes_sur_3_niveaux_11"/><text:bookmark-start text:name="tri_par_type_de_tiers._tri_n_2_par_tiers._totalisation_des_comptes_sur_3_niveaux"/>Tri par type de tiers. Tri N°2 par tiers. Totalisation des comptes sur 3 niveaux.<text:bookmark-end text:name="__RefHeading___tri_par_type_de_tiers._tri_n_2_par_tiers._totalisation_des_comptes_sur_3_niveaux_11"/><text:bookmark-end text:name="tri_par_type_de_tiers._tri_n_2_par_tiers._totalisation_des_comptes_sur_3_niveaux"/></text:h>
      <text:p text:style-name="Text_20_body">
<text:line-break/><draw:frame draw:style-name="media" draw:name="6" text:anchor-type="as-char" draw:z-index="6" svg:width="20.902083333333cm" style:rel-width="100%" svg:height="21.166666666667cm" style:rel-height="scale"><draw:image xlink:href="Pictures/8513e13ef43f058ac3728cfef820f151.png" xlink:type="simple" xlink:show="embed" xlink:actuate="onLoad"/></draw:frame></text:p>
      <text:h text:style-name="Heading_20_4" text:outline-level="4"><text:bookmark-start text:name="__RefHeading___tri_par_type_de_tiers._totalisation_des_comptes_sur_3_niveaux_12"/><text:bookmark-start text:name="tri_par_type_de_tiers._totalisation_des_comptes_sur_3_niveaux"/>Tri par type de tiers. Totalisation des comptes sur 3 niveaux.<text:bookmark-end text:name="__RefHeading___tri_par_type_de_tiers._totalisation_des_comptes_sur_3_niveaux_12"/><text:bookmark-end text:name="tri_par_type_de_tiers._totalisation_des_comptes_sur_3_niveaux"/></text:h>
      <text:p text:style-name="Text_20_body">
<text:line-break/><draw:frame draw:style-name="media" draw:name="7" text:anchor-type="as-char" draw:z-index="7" svg:width="20.849166666667cm" style:rel-width="100%" svg:height="21.166666666667cm" style:rel-height="scale"><draw:image xlink:href="Pictures/7e5b723ac1e840f968f99d75e3230a11.png" xlink:type="simple" xlink:show="embed" xlink:actuate="onLoad"/></draw:frame></text:p>
      <text:h text:style-name="Heading_20_4" text:outline-level="4"><text:bookmark-start text:name="__RefHeading___tri_par_type_de_tiers._avec_le_detail_des_comptes._totalisation_des_comptes_sur_2_niveaux_13"/><text:bookmark-start text:name="tri_par_type_de_tiers._avec_le_detail_des_comptes._totalisation_des_comptes_sur_2_niveaux"/>Tri par type de tiers. Avec le détail des comptes. Totalisation des comptes sur 2 niveaux.<text:bookmark-end text:name="__RefHeading___tri_par_type_de_tiers._avec_le_detail_des_comptes._totalisation_des_comptes_sur_2_niveaux_13"/><text:bookmark-end text:name="tri_par_type_de_tiers._avec_le_detail_des_comptes._totalisation_des_comptes_sur_2_niveaux"/></text:h>
      <text:p text:style-name="Text_20_body">
<text:line-break/><draw:frame draw:style-name="media" draw:name="8" text:anchor-type="as-char" draw:z-index="8" svg:width="20.875625cm" style:rel-width="100%" svg:height="21.166666666667cm" style:rel-height="scale"><draw:image xlink:href="Pictures/cb671ed4d903a9f5286d8c8ca55ad896.png" xlink:type="simple" xlink:show="embed" xlink:actuate="onLoad"/></draw:frame></text:p>
      <text:h text:style-name="Heading_20_4" text:outline-level="4"><text:bookmark-start text:name="__RefHeading___tri_par_type_de_tiers._tri_n_2_par_tiers._avec_le_detail_des_comptes._totalisation_des_comptes_sur_2_niveaux_14"/><text:bookmark-start text:name="tri_par_type_de_tiers._tri_n_2_par_tiers._avec_le_detail_des_comptes._totalisation_des_comptes_sur_2_niveaux"/>Tri par type de tiers. Tri N°2 par tiers. Avec le détail des comptes. Totalisation des comptes sur 2 niveaux.<text:bookmark-end text:name="__RefHeading___tri_par_type_de_tiers._tri_n_2_par_tiers._avec_le_detail_des_comptes._totalisation_des_comptes_sur_2_niveaux_14"/><text:bookmark-end text:name="tri_par_type_de_tiers._tri_n_2_par_tiers._avec_le_detail_des_comptes._totalisation_des_comptes_sur_2_niveaux"/></text:h>
      <text:p text:style-name="Text_20_body">
<text:line-break/><draw:frame draw:style-name="media" draw:name="9" text:anchor-type="as-char" draw:z-index="9" svg:width="20.902083333333cm" style:rel-width="100%" svg:height="21.166666666667cm" style:rel-height="scale"><draw:image xlink:href="Pictures/ff99976843cc89e37b0c653924175edc.png" xlink:type="simple" xlink:show="embed" xlink:actuate="onLoad"/></draw:frame></text:p>
      <text:p text:style-name="Text_20_body"><text:line-break/><text:line-break/><text:line-break/></text:p>
      <text:h text:style-name="Heading_20_1" text:outline-level="1"><text:bookmark-start text:name="__RefHeading___liens_interactifs_15"/><text:bookmark-start text:name="liens_interactifs"/>Liens interactifs<text:bookmark-end text:name="__RefHeading___liens_interactifs_1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Compte                 </text:p>
          </table:table-cell>
          <table:table-cell office:value-type="string" table:style-name="tablecell">
            <text:p text:style-name="tablealignleft"> Détail des écritures Tiers, pour la période concernée, pour le compte sélectionné  </text:p>
          </table:table-cell>
        </table:table-row>
        <table:table-row>
          <table:table-cell office:value-type="string" table:style-name="tablecell">
            <text:p text:style-name="tablealigncenter">  Solde période          </text:p>
          </table:table-cell>
          <table:table-cell office:value-type="string" table:style-name="tablecell">
            <text:p text:style-name="tablealignleft"> Détail des écritures Tiers, pour la période concernée, pour le compte sélectionné  </text:p>
          </table:table-cell>
        </table:table-row>
        <table:table-row>
          <table:table-cell office:value-type="string" table:style-name="tablecell">
            <text:p text:style-name="tablealigncenter">  Solde au …           </text:p>
          </table:table-cell>
          <table:table-cell office:value-type="string" table:style-name="tablecell">
            <text:p text:style-name="tablealignleft"> Détail des écritures Tiers, depuis le début, pour le compte sélectionné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       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0" text:anchor-type="paragraph" draw:z-index="1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07</meta:creation-date>
    <dc:creator>Generated</dc:creator>
    <dc:date>2026-08-13T20::03:07</dc:date>
    <dc:language>en-US</dc:language>
    <meta:editing-cycles>1</meta:editing-cycles>
    <meta:editing-duration>PT0S</meta:editing-duration>
    <dc:title>wiki:editions:catalog:comptaauxilliaire_balance</dc:title>
  </office:meta>
</office:document-meta>
</file>