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1f27224e082b6bc67e52ffc27107e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omptaauxilliaire_encoursacomptesavances"/><text:bookmark-start text:name="__RefHeading___encours_acomptes_avances_1"/><text:bookmark-start text:name="encours_acomptes_avances"/>ENCOURS ACOMPTES AVANCES<text:bookmark-end text:name="__RefHeading___encours_acomptes_avances_1"/><text:bookmark-end text:name="encours_acomptes_avances"/></text:h>
      <text:p text:style-name="Text_20_body">• <text:span text:style-name="Strong_20_Emphasis"><text:span text:style-name="">Description générale : </text:span></text:span> <text:line-break/>
Rapport de situation de l'encours partiel d'un tiers. 
Permet de voir la liste les acomptes sur commandes et des avances sur contrats.</text:p>
      <text:p text:style-name="Text_20_body">• <text:span text:style-name="Strong_20_Emphasis"><text:span text:style-name="">Cas d'utilisation : </text:span></text:span> <text:line-break/></text:p>
      <text:p text:style-name="Preformatted_20_Text">Cet état permet de visualiser les montants des acomptes versés par le tiers.<text:line-break/>Somme globale des règlement reçus en avanc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début </text:p>
          </table:table-cell>
          <table:table-cell office:value-type="string" table:style-name="tablecell">
            <text:p text:style-name="tablealignleft"> Date du jour par défaut. </text:p>
          </table:table-cell>
        </table:table-row>
        <table:table-row>
          <table:table-cell office:value-type="string" table:style-name="tableheader">
            <text:p text:style-name="Table_20_Heading"> Type Acompte </text:p>
          </table:table-cell>
          <table:table-cell office:value-type="string" table:style-name="tablecell">
            <text:p text:style-name="tablealignleft"> Acompte sur type pièce (commande, contrat) ou acompte global sur articles de choix. </text:p>
          </table:table-cell>
        </table:table-row>
        <table:table-row>
          <table:table-cell office:value-type="string" table:style-name="tableheader">
            <text:p text:style-name="Table_20_Heading"> Type tiers </text:p>
          </table:table-cell>
          <table:table-cell office:value-type="string" table:style-name="tablecell">
            <text:p text:style-name="tablealignleft"> Du type de tiers au type tiers : Client Agriculteur par exemple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ATC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ATC Principal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ype_de_tiers_selectionneagriculteurs_appro_2"/><text:bookmark-start text:name="type_de_tiers_selectionneagriculteurs_appro"/>Type de tiers sélectionné : Agriculteurs Appro.<text:bookmark-end text:name="__RefHeading___type_de_tiers_selectionneagriculteurs_appro_2"/><text:bookmark-end text:name="type_de_tiers_selectionneagriculteurs_appro"/></text:h>
      <text:p text:style-name="Text_20_body"><draw:frame draw:style-name="media" draw:name="0" text:anchor-type="as-char" draw:z-index="0" svg:width="30.056666666667cm" style:rel-width="100%" svg:height="9.1016666666667cm" style:rel-height="scale"><draw:image xlink:href="Pictures/91f27224e082b6bc67e52ffc27107e43.png" xlink:type="simple" xlink:show="embed" xlink:actuate="onLoad"/></draw:frame>
<text:line-break/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39</meta:creation-date>
    <dc:creator>Generated</dc:creator>
    <dc:date>2026-08-13T19::23:39</dc:date>
    <dc:language>en-US</dc:language>
    <meta:editing-cycles>1</meta:editing-cycles>
    <meta:editing-duration>PT0S</meta:editing-duration>
    <dc:title>wiki:editions:catalog:comptaauxilliaire_encoursacomptesavances</dc:title>
  </office:meta>
</office:document-meta>
</file>