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853d9055fd405290272c9a84e5cd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omptaauxilliaire_reglementsattenteaffectation"/><text:bookmark-start text:name="__RefHeading___reglements_attente_affectation_1"/><text:bookmark-start text:name="reglements_attente_affectation"/>RÈGLEMENTS ATTENTE AFFECTATION<text:bookmark-end text:name="__RefHeading___reglements_attente_affectation_1"/><text:bookmark-end text:name="reglements_attente_affectation"/></text:h>
      <text:p text:style-name="Text_20_body">• <text:span text:style-name="Strong_20_Emphasis"><text:span text:style-name="">Description générale : </text:span></text:span><text:line-break/>
Liste des pièces de règlement en attente d'affectation ou dont le solde n'est pas nul.<text:line-break/>
Relation entre le règlement reçu et la facture client est à faire.<text:line-break/>
Avec totalisation des montants par site, par compte.<text:line-break/></text:p>
      <text:p text:style-name="Text_20_body">• <text:span text:style-name="Strong_20_Emphasis"><text:span text:style-name="">Cas d'utilisation : </text:span></text:span><text:line-break/></text:p>
      <text:p text:style-name="Preformatted_20_Text">Voir les règlements d'avance pour lesquels il n'y a pas d'affectation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tivité </text:p>
          </table:table-cell>
          <table:table-cell office:value-type="string" table:style-name="tablecell">
            <text:p text:style-name="tablealignleft"> Toutes les activités par défaut. </text:p>
          </table:table-cell>
        </table:table-row>
        <table:table-row>
          <table:table-cell office:value-type="string" table:style-name="tableheader">
            <text:p text:style-name="Table_20_Heading"> Révision </text:p>
          </table:table-cell>
          <table:table-cell office:value-type="string" table:style-name="tablecell">
            <text:p text:style-name="tablealignleft"> Pièces révisés, non révisés ou le 2.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Du type de tiers au type de tiers : Clients agriculteurs par exemple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Type règlement </text:p>
          </table:table-cell>
          <table:table-cell office:value-type="string" table:style-name="tablecell">
            <text:p text:style-name="tablealignleft"> Compensation par exemple. </text:p>
          </table:table-cell>
        </table:table-row>
        <table:table-row>
          <table:table-cell office:value-type="string" table:style-name="tableheader">
            <text:p text:style-name="Table_20_Heading"> Avec commentaires </text:p>
          </table:table-cell>
          <table:table-cell office:value-type="string" table:style-name="tablecell">
            <text:p text:style-name="tablealignleft"> Visualisation des lignes de commentaire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30.00375cm" style:rel-width="100%" svg:height="13.943541666667cm" style:rel-height="scale"><draw:image xlink:href="Pictures/90853d9055fd405290272c9a84e5cd05.png" xlink:type="simple" xlink:show="embed" xlink:actuate="onLoad"/></draw:frame></text:p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23</meta:creation-date>
    <dc:creator>Generated</dc:creator>
    <dc:date>2026-08-13T19::19:23</dc:date>
    <dc:language>en-US</dc:language>
    <meta:editing-cycles>1</meta:editing-cycles>
    <meta:editing-duration>PT0S</meta:editing-duration>
    <dc:title>wiki:editions:catalog:comptaauxilliaire_reglementsattenteaffectation</dc:title>
  </office:meta>
</office:document-meta>
</file>