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791234ecd43a9050cfa99c7b1bf76d.png"/>
  <manifest:file-entry manifest:media-type="image/png" manifest:full-path="Pictures/dee0823492d65774939b71e28e71173e.png"/>
  <manifest:file-entry manifest:media-type="image/png" manifest:full-path="Pictures/6182c9d92ca9fa04e81e92219e0e54f4.png"/>
  <manifest:file-entry manifest:media-type="image/png" manifest:full-path="Pictures/705b56c11b4389f91f2a4c475ab2e8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douane_debexpeditions"/><text:bookmark-start text:name="__RefHeading___deb_expeditions_1"/><text:bookmark-start text:name="deb_expeditions"/>DEB EXPÉDITIONS<text:bookmark-end text:name="__RefHeading___deb_expeditions_1"/><text:bookmark-end text:name="deb_expeditions"/></text:h>
      <text:p text:style-name="Text_20_body">• <text:span text:style-name="Strong_20_Emphasis"><text:span text:style-name="">Description générale : </text:span></text:span> <text:line-break/>
Déclarations d’échanges de biens.<text:line-break/>
Rapport des sorties de marchandises destinées aux clients étrangers membres intracommunautaires.<text:line-break/>
La présentation des opérations est plus ou moins détaillée en fonction du niveau d'obligation.<text:line-break/>
Le niveau d'obligation est à renseigner dans l'entité administrative.<text:line-break/>
La présentation est différente selon le cas.<text:line-break/>
Si il est = 1 alors le CA est &lt; 460 000 € / an.<text:line-break/>
Si il est = 5 alors le CA est &gt;= 460 000 € / an.<text:line-break/>
<text:line-break/>
L'export du fichier dématérialisé pour Prodouane ce fait via le traitement <text:a xlink:type="simple" xlink:href="https://wiki.atys.analys-informatique.com/doku.php?id=wiki:editions:catalog:exportdeb" text:style-name="Internet_20_link" text:visited-style-name="Visited_20_Internet_20_Link"> Export données - Export DEB</text:a>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État mensuel de contrô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Mois Année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modele_simple_ca_460_000an_2"/><text:bookmark-start text:name="modele_simple_ca_460_000an"/>Modèle simple CA &lt; 460 000 € / an<text:bookmark-end text:name="__RefHeading___modele_simple_ca_460_000an_2"/><text:bookmark-end text:name="modele_simple_ca_460_000an"/></text:h>
      <text:p text:style-name="Text_20_body">
<draw:frame draw:style-name="media" draw:name="0" text:anchor-type="as-char" draw:z-index="0" svg:width="20.849166666667cm" style:rel-width="100%" svg:height="13.758333333333cm" style:rel-height="scale"><draw:image xlink:href="Pictures/3b791234ecd43a9050cfa99c7b1bf76d.png" xlink:type="simple" xlink:show="embed" xlink:actuate="onLoad"/></draw:frame></text:p>
      <text:h text:style-name="Heading_20_3" text:outline-level="3"><text:bookmark-start text:name="__RefHeading___modele_simple_3"/><text:bookmark-start text:name="modele_simple"/>Modèle simple<text:bookmark-end text:name="__RefHeading___modele_simple_3"/><text:bookmark-end text:name="modele_simple"/></text:h>
      <text:p text:style-name="Text_20_body">
<draw:frame draw:style-name="media" draw:name="1" text:anchor-type="as-char" draw:z-index="1" svg:width="21.2725cm" style:rel-width="100%" svg:height="18.520833333333cm" style:rel-height="scale"><draw:image xlink:href="Pictures/dee0823492d65774939b71e28e71173e.png" xlink:type="simple" xlink:show="embed" xlink:actuate="onLoad"/></draw:frame></text:p>
      <text:h text:style-name="Heading_20_3" text:outline-level="3"><text:bookmark-start text:name="__RefHeading___modele_detaille_4"/><text:bookmark-start text:name="modele_detaille"/>Modèle détaillé<text:bookmark-end text:name="__RefHeading___modele_detaille_4"/><text:bookmark-end text:name="modele_detaille"/></text:h>
      <text:p text:style-name="Text_20_body">
<draw:frame draw:style-name="media" draw:name="2" text:anchor-type="as-char" draw:z-index="2" svg:width="21.087291666667cm" style:rel-width="100%" svg:height="18.520833333333cm" style:rel-height="scale"><draw:image xlink:href="Pictures/6182c9d92ca9fa04e81e92219e0e54f4.png" xlink:type="simple" xlink:show="embed" xlink:actuate="onLoad"/></draw:frame></text:p>
      <text:h text:style-name="Heading_20_4" text:outline-level="4"><text:bookmark-start text:name="__RefHeading___lettre_justificative_-_acces_de_cette_edition_par_lien_interactif_courrier_justification_5"/><text:bookmark-start text:name="lettre_justificative_-_acces_de_cette_edition_par_lien_interactif_courrier_justification"/>Lettre Justificative -&gt; Accès de cette édition par lien interactif "Courrier justification".<text:bookmark-end text:name="__RefHeading___lettre_justificative_-_acces_de_cette_edition_par_lien_interactif_courrier_justification_5"/><text:bookmark-end text:name="lettre_justificative_-_acces_de_cette_edition_par_lien_interactif_courrier_justification"/></text:h>
      <text:p text:style-name="Text_20_body">
<draw:frame draw:style-name="media" draw:name="3" text:anchor-type="as-char" draw:z-index="3" svg:width="21.140208333333cm" style:rel-width="100%" svg:height="18.520833333333cm" style:rel-height="scale"><draw:image xlink:href="Pictures/705b56c11b4389f91f2a4c475ab2e8b2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ériode Mensuelle +1 ou -1<text:line-break/>Audit nomenclatur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9</meta:creation-date>
    <dc:creator>Generated</dc:creator>
    <dc:date>2026-08-13T19::18:49</dc:date>
    <dc:language>en-US</dc:language>
    <meta:editing-cycles>1</meta:editing-cycles>
    <meta:editing-duration>PT0S</meta:editing-duration>
    <dc:title>wiki:editions:catalog:declarationsdouane_debexpeditions</dc:title>
  </office:meta>
</office:document-meta>
</file>