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28a160073c0b0c21ead90722ed350af.png"/>
  <manifest:file-entry manifest:media-type="image/png" manifest:full-path="Pictures/a052eed939457aa49df940f629e02e1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declarationsdouane_debintroductions"/><text:bookmark-start text:name="__RefHeading___deb_introductions_1"/><text:bookmark-start text:name="deb_introductions"/>DEB INTRODUCTIONS<text:bookmark-end text:name="__RefHeading___deb_introductions_1"/><text:bookmark-end text:name="deb_introductions"/></text:h>
      <text:p text:style-name="Text_20_body">• <text:span text:style-name="Strong_20_Emphasis"><text:span text:style-name="">Description générale : </text:span></text:span> <text:line-break/>
Déclarations d’échanges de biens.<text:line-break/>
Rapport des entrées de marchandises issues de fournisseurs étrangers membres intracommunautaires.<text:line-break/>
Le niveau d'obligation est à renseigner dans l'entité administrative.<text:line-break/>
Si il est = 0 alors le CA est &lt; 460 000 € / an.<text:line-break/>
Si il est = 1 alors le CA est &gt;= 460 000 € / an.<text:line-break/>
<text:line-break/>
L'export du fichier dématérialisé pour Prodouane ce fait via le traitement <text:a xlink:type="simple" xlink:href="https://wiki.atys.analys-informatique.com/doku.php?id=wiki:editions:catalog:exportdeb" text:style-name="Internet_20_link" text:visited-style-name="Visited_20_Internet_20_Link"> Export données - Export DEB</text:a>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État mensuel de contrôle. 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 </text:p>
          </table:table-cell>
          <table:table-cell office:value-type="string" table:style-name="tablecell">
            <text:p text:style-name="tablealignleft"> Mois Année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h text:style-name="Heading_20_3" text:outline-level="3"><text:bookmark-start text:name="__RefHeading___modele_simple_2"/><text:bookmark-start text:name="modele_simple"/>Modèle simple<text:bookmark-end text:name="__RefHeading___modele_simple_2"/><text:bookmark-end text:name="modele_simple"/></text:h>
      <text:p text:style-name="Text_20_body">
<draw:frame draw:style-name="media" draw:name="0" text:anchor-type="as-char" draw:z-index="0" svg:width="21.087291666667cm" style:rel-width="100%" svg:height="18.520833333333cm" style:rel-height="scale"><draw:image xlink:href="Pictures/628a160073c0b0c21ead90722ed350af.png" xlink:type="simple" xlink:show="embed" xlink:actuate="onLoad"/></draw:frame></text:p>
      <text:h text:style-name="Heading_20_3" text:outline-level="3"><text:bookmark-start text:name="__RefHeading___modele_detaille_3"/><text:bookmark-start text:name="modele_detaille"/>Modèle détaillé<text:bookmark-end text:name="__RefHeading___modele_detaille_3"/><text:bookmark-end text:name="modele_detaille"/></text:h>
      <text:p text:style-name="Text_20_body">
<draw:frame draw:style-name="media" draw:name="1" text:anchor-type="as-char" draw:z-index="1" svg:width="21.060833333333cm" style:rel-width="100%" svg:height="18.520833333333cm" style:rel-height="scale"><draw:image xlink:href="Pictures/a052eed939457aa49df940f629e02e14.png" xlink:type="simple" xlink:show="embed" xlink:actuate="onLoad"/></draw:frame></text:p>
      <text:p text:style-name="Text_20_body"><text:line-break/>
• <text:span text:style-name="Strong_20_Emphasis"><text:span text:style-name="">Lien interactif : </text:span></text:span> <text:line-break/></text:p>
      <text:p text:style-name="Preformatted_20_Text">Période Mensuelle +1 ou -1<text:line-break/>Audit nomenclature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56:51</meta:creation-date>
    <dc:creator>Generated</dc:creator>
    <dc:date>2026-08-13T19::56:51</dc:date>
    <dc:language>en-US</dc:language>
    <meta:editing-cycles>1</meta:editing-cycles>
    <meta:editing-duration>PT0S</meta:editing-duration>
    <dc:title>wiki:editions:catalog:declarationsdouane_debintroductions</dc:title>
  </office:meta>
</office:document-meta>
</file>