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a79383593172fb0aeacf9a5735d8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franceagrimer_etat1"/><text:bookmark-start text:name="__RefHeading___etat_n_1_1"/><text:bookmark-start text:name="etat_n_1"/>ÉTAT N°1<text:bookmark-end text:name="__RefHeading___etat_n_1_1"/><text:bookmark-end text:name="etat_n_1"/></text:h>
      <text:p text:style-name="Text_20_body">• <text:span text:style-name="Strong_20_Emphasis"><text:span text:style-name="">Description générale : </text:span></text:span> <text:line-break/>
Rapport de liste des apports de céréale par Commune, départements, type de variété et code onic.<text:line-break/>
Contenu à l'image du fichier de déclaration annuelle. cf France Agrimer.<text:line-break/>
L'export du fichier dématérialisé pour France Agrimer ce fait via le traitement <text:a xlink:type="simple" xlink:href="https://wiki.atys.analys-informatique.com/doku.php?id=wiki:editions:catalog:exportetatonicnominatif" text:style-name="Internet_20_link" text:visited-style-name="Visited_20_Internet_20_Link"> Export données - Export État Onic Nominatif</text:a>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Contrôler la quantité annuelle des entrées de Blé Dur par départemen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Mois &amp; Année (Mai 2020 par exemple). 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Récolte 2019 par exemple. </text:p>
          </table:table-cell>
        </table:table-row>
        <table:table-row>
          <table:table-cell office:value-type="string" table:style-name="tableheader">
            <text:p text:style-name="Table_20_Heading"> Modèle édition </text:p>
          </table:table-cell>
          <table:table-cell office:value-type="string" table:style-name="tablecell">
            <text:p text:style-name="tablealignleft"> Standard A4 ou grand format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extrait_d_une_page_2"/><text:bookmark-start text:name="extrait_d_une_page"/>Extrait d'une page<text:bookmark-end text:name="__RefHeading___extrait_d_une_page_2"/><text:bookmark-end text:name="extrait_d_une_page"/></text:h>
      <text:p text:style-name="Text_20_body"><draw:frame draw:style-name="media" draw:name="0" text:anchor-type="as-char" draw:z-index="0" svg:width="29.68625cm" style:rel-width="100%" svg:height="21.140208333333cm" style:rel-height="scale"><draw:image xlink:href="Pictures/16a79383593172fb0aeacf9a5735d8ab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9:18</meta:creation-date>
    <dc:creator>Generated</dc:creator>
    <dc:date>2026-08-13T20::09:18</dc:date>
    <dc:language>en-US</dc:language>
    <meta:editing-cycles>1</meta:editing-cycles>
    <meta:editing-duration>PT0S</meta:editing-duration>
    <dc:title>wiki:editions:catalog:declarationsfranceagrimer_etat1</dc:title>
  </office:meta>
</office:document-meta>
</file>