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3d5b8bdbde6b4da4441fed15fc51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13"/><text:bookmark-start text:name="__RefHeading___etat_13_1"/><text:bookmark-start text:name="etat_13"/>ÉTAT 13<text:bookmark-end text:name="__RefHeading___etat_13_1"/><text:bookmark-end text:name="etat_13"/></text:h>
      <text:p text:style-name="Text_20_body">• <text:span text:style-name="Strong_20_Emphasis"><text:span text:style-name="">Description générale : </text:span></text:span> <text:line-break/>
Rapport de suivi mensuel Activité des fabricants d'aliments du bétail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mensuelle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premier jour au dernier jour du mois. </text:p>
          </table:table-cell>
        </table:table-row>
        <table:table-row>
          <table:table-cell office:value-type="string" table:style-name="tableheader">
            <text:p text:style-name="Table_20_Heading"> Type de déclaration </text:p>
          </table:table-cell>
          <table:table-cell office:value-type="string" table:style-name="tablecell">
            <text:p text:style-name="tablealignleft"> Initiale, Rectificativ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29.712708333333cm" style:rel-width="100%" svg:height="10.398125cm" style:rel-height="scale"><draw:image xlink:href="Pictures/0d3d5b8bdbde6b4da4441fed15fc517d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9:43</meta:creation-date>
    <dc:creator>Generated</dc:creator>
    <dc:date>2026-08-13T19::29:43</dc:date>
    <dc:language>en-US</dc:language>
    <meta:editing-cycles>1</meta:editing-cycles>
    <meta:editing-duration>PT0S</meta:editing-duration>
    <dc:title>wiki:editions:catalog:declarationsfranceagrimer_etat13</dc:title>
  </office:meta>
</office:document-meta>
</file>