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693349aa688daa1e138a7d7b7d22c52.png"/>
  <manifest:file-entry manifest:media-type="image/png" manifest:full-path="Pictures/b0a52badfd8628c83217bdacd5fc1d49.png"/>
  <manifest:file-entry manifest:media-type="image/png" manifest:full-path="Pictures/e28c13e1fbebf0a2609ab78aa2a70d50.png"/>
  <manifest:file-entry manifest:media-type="image/png" manifest:full-path="Pictures/755560727e2e71425636eccf2416a955.png"/>
  <manifest:file-entry manifest:media-type="image/png" manifest:full-path="Pictures/033ed519439df92072c8b650a534a6d9.png"/>
  <manifest:file-entry manifest:media-type="image/png" manifest:full-path="Pictures/f249020680fa656b67942e7d55d445e6.png"/>
  <manifest:file-entry manifest:media-type="image/png" manifest:full-path="Pictures/1bac452deccf3d21b65fd348c7e8c01b.png"/>
  <manifest:file-entry manifest:media-type="image/png" manifest:full-path="Pictures/4d922acb897bc6901b5f27074f10561f.png"/>
  <manifest:file-entry manifest:media-type="image/png" manifest:full-path="Pictures/a81c35ce7ff7b1bce96d840c2dc31e69.png"/>
  <manifest:file-entry manifest:media-type="image/png" manifest:full-path="Pictures/125ace2b720b49ec81e985a8a72e2d5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declarationsfranceagrimer_etat2bio"/><text:bookmark-start text:name="__RefHeading___etat_2_bio_1"/><text:bookmark-start text:name="etat_2_bio"/>ÉTAT 2 BIO<text:bookmark-end text:name="__RefHeading___etat_2_bio_1"/><text:bookmark-end text:name="etat_2_bio"/></text:h>
      <text:p text:style-name="Text_20_body">• <text:span text:style-name="Strong_20_Emphasis"><text:span text:style-name="">Description générale : </text:span></text:span> <text:line-break/>
Rapport de suivi mensuel de la collecte et stocks céréale de consommation Bio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Déclaration mensuelle pour France Agrimer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s </text:p>
          </table:table-cell>
          <table:table-cell office:value-type="string" table:style-name="tablecell">
            <text:p text:style-name="tablealignleft"> Date du premier jour au dernier jour du mois. </text:p>
          </table:table-cell>
        </table:table-row>
        <table:table-row>
          <table:table-cell office:value-type="string" table:style-name="tableheader">
            <text:p text:style-name="Table_20_Heading"> Campagne </text:p>
          </table:table-cell>
          <table:table-cell office:value-type="string" table:style-name="tablecell">
            <text:p text:style-name="tablealignleft"> Année de Récolte. </text:p>
          </table:table-cell>
        </table:table-row>
        <table:table-row>
          <table:table-cell office:value-type="string" table:style-name="tableheader">
            <text:p text:style-name="Table_20_Heading"> Type de déclaration </text:p>
          </table:table-cell>
          <table:table-cell office:value-type="string" table:style-name="tablecell">
            <text:p text:style-name="tablealignleft"> Initiale, Rectificative. </text:p>
          </table:table-cell>
        </table:table-row>
      </table:table>
      <text:p text:style-name="Text_20_body">• <text:span text:style-name="Strong_20_Emphasis"><text:span text:style-name="">Notice Explicative</text:span></text:span> <text:line-break/>
<text:a xlink:type="simple" xlink:href="https://wiki.atys.analys-informatique.com/lib/exe/fetch.php?media=wiki:editions:notice_etat2bio.pdf" text:style-name="Internet_20_link" text:visited-style-name="Visited_20_Internet_20_Link">notice_etat2bio.pdf</text:a> <text:line-break/>
<text:line-break/>
• <text:span text:style-name="Strong_20_Emphasis"><text:span text:style-name="">Exemples d'édition :</text:span></text:span> <text:line-break/><text:line-break/></text:p>
      <text:p text:style-name="Text_20_body"><draw:frame draw:style-name="media" draw:name="0" text:anchor-type="as-char" draw:z-index="0" svg:width="29.818541666667cm" style:rel-width="100%" svg:height="21.007916666667cm" style:rel-height="scale"><draw:image xlink:href="Pictures/d693349aa688daa1e138a7d7b7d22c52.png" xlink:type="simple" xlink:show="embed" xlink:actuate="onLoad"/></draw:frame>
<draw:frame draw:style-name="media" draw:name="1" text:anchor-type="as-char" draw:z-index="1" svg:width="29.739166666667cm" style:rel-width="100%" svg:height="21.034375cm" style:rel-height="scale"><draw:image xlink:href="Pictures/b0a52badfd8628c83217bdacd5fc1d49.png" xlink:type="simple" xlink:show="embed" xlink:actuate="onLoad"/></draw:frame>
<draw:frame draw:style-name="media" draw:name="2" text:anchor-type="as-char" draw:z-index="2" svg:width="29.792083333333cm" style:rel-width="100%" svg:height="21.007916666667cm" style:rel-height="scale"><draw:image xlink:href="Pictures/e28c13e1fbebf0a2609ab78aa2a70d50.png" xlink:type="simple" xlink:show="embed" xlink:actuate="onLoad"/></draw:frame>
<draw:frame draw:style-name="media" draw:name="3" text:anchor-type="as-char" draw:z-index="3" svg:width="29.739166666667cm" style:rel-width="100%" svg:height="21.087291666667cm" style:rel-height="scale"><draw:image xlink:href="Pictures/755560727e2e71425636eccf2416a955.png" xlink:type="simple" xlink:show="embed" xlink:actuate="onLoad"/></draw:frame>
<draw:frame draw:style-name="media" draw:name="4" text:anchor-type="as-char" draw:z-index="4" svg:width="29.712708333333cm" style:rel-width="100%" svg:height="21.060833333333cm" style:rel-height="scale"><draw:image xlink:href="Pictures/033ed519439df92072c8b650a534a6d9.png" xlink:type="simple" xlink:show="embed" xlink:actuate="onLoad"/></draw:frame>
<draw:frame draw:style-name="media" draw:name="5" text:anchor-type="as-char" draw:z-index="5" svg:width="29.845cm" style:rel-width="100%" svg:height="21.060833333333cm" style:rel-height="scale"><draw:image xlink:href="Pictures/f249020680fa656b67942e7d55d445e6.png" xlink:type="simple" xlink:show="embed" xlink:actuate="onLoad"/></draw:frame>
<draw:frame draw:style-name="media" draw:name="6" text:anchor-type="as-char" draw:z-index="6" svg:width="29.712708333333cm" style:rel-width="100%" svg:height="21.007916666667cm" style:rel-height="scale"><draw:image xlink:href="Pictures/1bac452deccf3d21b65fd348c7e8c01b.png" xlink:type="simple" xlink:show="embed" xlink:actuate="onLoad"/></draw:frame>
<draw:frame draw:style-name="media" draw:name="7" text:anchor-type="as-char" draw:z-index="7" svg:width="29.739166666667cm" style:rel-width="100%" svg:height="21.087291666667cm" style:rel-height="scale"><draw:image xlink:href="Pictures/4d922acb897bc6901b5f27074f10561f.png" xlink:type="simple" xlink:show="embed" xlink:actuate="onLoad"/></draw:frame>
<draw:frame draw:style-name="media" draw:name="8" text:anchor-type="as-char" draw:z-index="8" svg:width="29.659791666667cm" style:rel-width="100%" svg:height="21.11375cm" style:rel-height="scale"><draw:image xlink:href="Pictures/a81c35ce7ff7b1bce96d840c2dc31e69.png" xlink:type="simple" xlink:show="embed" xlink:actuate="onLoad"/></draw:frame>
<draw:frame draw:style-name="media" draw:name="9" text:anchor-type="as-char" draw:z-index="9" svg:width="29.765625cm" style:rel-width="100%" svg:height="21.034375cm" style:rel-height="scale"><draw:image xlink:href="Pictures/125ace2b720b49ec81e985a8a72e2d54.png" xlink:type="simple" xlink:show="embed" xlink:actuate="onLoad"/></draw:frame>
• <text:span text:style-name="Strong_20_Emphasis"><text:span text:style-name="">Lien interactif : </text:span></text:span> <text:line-break/></text:p>
      <text:p text:style-name="Preformatted_20_Text">Résultats des apports céréale<text:line-break/>Résultats des ventes céréale<text:line-break/>Résultats restes en dépôt<text:line-break/>Situation des stocks céréale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8:24</meta:creation-date>
    <dc:creator>Generated</dc:creator>
    <dc:date>2026-08-13T20::08:24</dc:date>
    <dc:language>en-US</dc:language>
    <meta:editing-cycles>1</meta:editing-cycles>
    <meta:editing-duration>PT0S</meta:editing-duration>
    <dc:title>wiki:editions:catalog:declarationsfranceagrimer_etat2bio</dc:title>
  </office:meta>
</office:document-meta>
</file>