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469d37d131e10b7539764ac7b10778.png"/>
  <manifest:file-entry manifest:media-type="image/png" manifest:full-path="Pictures/f80a17d05553ef997d9209994d88ee8b.png"/>
  <manifest:file-entry manifest:media-type="image/png" manifest:full-path="Pictures/361a37007ba8f8c427a806717ca04a77.png"/>
  <manifest:file-entry manifest:media-type="image/png" manifest:full-path="Pictures/368c52658652e1142fa11296a6941c2d.png"/>
  <manifest:file-entry manifest:media-type="image/png" manifest:full-path="Pictures/cf09bb103065b61ee664d43ea5a2f3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2c"/><text:bookmark-start text:name="__RefHeading___etat_2_c_1"/><text:bookmark-start text:name="etat_2_c"/>ÉTAT 2 C<text:bookmark-end text:name="__RefHeading___etat_2_c_1"/><text:bookmark-end text:name="etat_2_c"/></text:h>
      <text:p text:style-name="Text_20_body">• <text:span text:style-name="Strong_20_Emphasis"><text:span text:style-name="">Description générale : </text:span></text:span> <text:line-break/>
Rapport de suivi mensuel de la collecte et stocks céréale de consommat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éclaration mensuelle pour France 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premier jour au dernier jour du mois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Année de récolte. </text:p>
          </table:table-cell>
        </table:table-row>
        <table:table-row>
          <table:table-cell office:value-type="string" table:style-name="tableheader">
            <text:p text:style-name="Table_20_Heading"> Type de déclaration </text:p>
          </table:table-cell>
          <table:table-cell office:value-type="string" table:style-name="tablecell">
            <text:p text:style-name="tablealignleft"> Initiale, Rectificative. </text:p>
          </table:table-cell>
        </table:table-row>
      </table:table>
      <text:p text:style-name="Text_20_body"><text:line-break/>
• <text:span text:style-name="Strong_20_Emphasis"><text:span text:style-name="">Notice Explicative</text:span></text:span> <text:line-break/>
<text:a xlink:type="simple" xlink:href="https://wiki.atys.analys-informatique.com/lib/exe/fetch.php?media=wiki:editions:noticeetat2c.pdf" text:style-name="Internet_20_link" text:visited-style-name="Visited_20_Internet_20_Link">noticeetat2c.pdf</text:a> <text:line-break/>
<text:line-break/>
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68625cm" style:rel-width="100%" svg:height="21.007916666667cm" style:rel-height="scale"><draw:image xlink:href="Pictures/91469d37d131e10b7539764ac7b10778.png" xlink:type="simple" xlink:show="embed" xlink:actuate="onLoad"/></draw:frame>
<draw:frame draw:style-name="media" draw:name="1" text:anchor-type="as-char" draw:z-index="1" svg:width="29.712708333333cm" style:rel-width="100%" svg:height="21.007916666667cm" style:rel-height="scale"><draw:image xlink:href="Pictures/f80a17d05553ef997d9209994d88ee8b.png" xlink:type="simple" xlink:show="embed" xlink:actuate="onLoad"/></draw:frame>
<draw:frame draw:style-name="media" draw:name="2" text:anchor-type="as-char" draw:z-index="2" svg:width="26.749375cm" style:rel-width="100%" svg:height="21.11375cm" style:rel-height="scale"><draw:image xlink:href="Pictures/361a37007ba8f8c427a806717ca04a77.png" xlink:type="simple" xlink:show="embed" xlink:actuate="onLoad"/></draw:frame>
<draw:frame draw:style-name="media" draw:name="3" text:anchor-type="as-char" draw:z-index="3" svg:width="29.712708333333cm" style:rel-width="100%" svg:height="21.060833333333cm" style:rel-height="scale"><draw:image xlink:href="Pictures/368c52658652e1142fa11296a6941c2d.png" xlink:type="simple" xlink:show="embed" xlink:actuate="onLoad"/></draw:frame>
<draw:frame draw:style-name="media" draw:name="4" text:anchor-type="as-char" draw:z-index="4" svg:width="26.802291666667cm" style:rel-width="100%" svg:height="21.087291666667cm" style:rel-height="scale"><draw:image xlink:href="Pictures/cf09bb103065b61ee664d43ea5a2f370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Résultats des apports céréale<text:line-break/>Résultats des ventes céréale<text:line-break/>Résultats restes en dépôt<text:line-break/>Situation des stocks céréa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55</meta:creation-date>
    <dc:creator>Generated</dc:creator>
    <dc:date>2026-08-13T19::23:55</dc:date>
    <dc:language>en-US</dc:language>
    <meta:editing-cycles>1</meta:editing-cycles>
    <meta:editing-duration>PT0S</meta:editing-duration>
    <dc:title>wiki:editions:catalog:declarationsfranceagrimer_etat2c</dc:title>
  </office:meta>
</office:document-meta>
</file>