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789f916caeef02fd01b8e479ef0e8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declarationsfranceagrimer_etat2cv"/><text:bookmark-start text:name="__RefHeading___etat_2cv_1"/><text:bookmark-start text:name="etat_2cv"/>ÉTAT 2CV<text:bookmark-end text:name="__RefHeading___etat_2cv_1"/><text:bookmark-end text:name="etat_2cv"/></text:h>
      <text:p text:style-name="Text_20_body">• <text:span text:style-name="Strong_20_Emphasis"><text:span text:style-name="">Description générale : </text:span></text:span> <text:line-break/>
Rapport de suivi de la collecte avec département d'origine et de destination.<text:line-break/>
Information moyen de transport pour les variétés Blé, Orges, Maïs, Tournesol &amp; Colza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Déclaration pour France Agrimer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s </text:p>
          </table:table-cell>
          <table:table-cell office:value-type="string" table:style-name="tablecell">
            <text:p text:style-name="tablealignleft"> Date du au 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
<draw:frame draw:style-name="media" draw:name="0" text:anchor-type="as-char" draw:z-index="0" svg:width="29.633333333333cm" style:rel-width="100%" svg:height="6.905625cm" style:rel-height="scale"><draw:image xlink:href="Pictures/c789f916caeef02fd01b8e479ef0e888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8:49</meta:creation-date>
    <dc:creator>Generated</dc:creator>
    <dc:date>2026-08-13T20::08:49</dc:date>
    <dc:language>en-US</dc:language>
    <meta:editing-cycles>1</meta:editing-cycles>
    <meta:editing-duration>PT0S</meta:editing-duration>
    <dc:title>wiki:editions:catalog:declarationsfranceagrimer_etat2cv</dc:title>
  </office:meta>
</office:document-meta>
</file>