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14e80c9ecad3460f43f40aab088f07.png"/>
  <manifest:file-entry manifest:media-type="image/png" manifest:full-path="Pictures/54d3c042693e02a3ebce422e5f26c68b.png"/>
  <manifest:file-entry manifest:media-type="image/png" manifest:full-path="Pictures/9d6955619579b428b176cc778355a8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2u"/><text:bookmark-start text:name="__RefHeading___etat_2u_1"/><text:bookmark-start text:name="etat_2u"/>ÉTAT 2U<text:bookmark-end text:name="__RefHeading___etat_2u_1"/><text:bookmark-end text:name="etat_2u"/></text:h>
      <text:p text:style-name="Text_20_body">• <text:span text:style-name="Strong_20_Emphasis"><text:span text:style-name="">Description générale : </text:span></text:span> <text:line-break/>
Rapport de suivi mensuel de la collecte et stocks céréale de consommation, Unions et filiales de commercialisatio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mensuelle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premier jour au dernier jour du mois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Année de récolte obligatoire. </text:p>
          </table:table-cell>
        </table:table-row>
        <table:table-row>
          <table:table-cell office:value-type="string" table:style-name="tableheader">
            <text:p text:style-name="Table_20_Heading"> Type de déclaration </text:p>
          </table:table-cell>
          <table:table-cell office:value-type="string" table:style-name="tablecell">
            <text:p text:style-name="tablealignleft"> Initiale, Rectificative. </text:p>
          </table:table-cell>
        </table:table-row>
      </table:table>
      <text:p text:style-name="Text_20_body"><text:line-break/></text:p>
      <text:p text:style-name="Text_20_body">• <text:span text:style-name="Strong_20_Emphasis"><text:span text:style-name="">Notice Explicative</text:span></text:span> <text:line-break/>
<text:a xlink:type="simple" xlink:href="https://wiki.atys.analys-informatique.com/lib/exe/fetch.php?media=wiki:editions:notice_etat2u.pdf" text:style-name="Internet_20_link" text:visited-style-name="Visited_20_Internet_20_Link">notice_etat2u.pdf</text:a> <text:line-break/>
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739166666667cm" style:rel-width="100%" svg:height="21.060833333333cm" style:rel-height="scale"><draw:image xlink:href="Pictures/6a14e80c9ecad3460f43f40aab088f07.png" xlink:type="simple" xlink:show="embed" xlink:actuate="onLoad"/></draw:frame>
<draw:frame draw:style-name="media" draw:name="1" text:anchor-type="as-char" draw:z-index="1" svg:width="29.712708333333cm" style:rel-width="100%" svg:height="21.034375cm" style:rel-height="scale"><draw:image xlink:href="Pictures/54d3c042693e02a3ebce422e5f26c68b.png" xlink:type="simple" xlink:show="embed" xlink:actuate="onLoad"/></draw:frame>
<draw:frame draw:style-name="media" draw:name="2" text:anchor-type="as-char" draw:z-index="2" svg:width="26.802291666667cm" style:rel-width="100%" svg:height="21.034375cm" style:rel-height="scale"><draw:image xlink:href="Pictures/9d6955619579b428b176cc778355a836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Résultats des apports céréale<text:line-break/>Résultats des ventes céréale<text:line-break/>Résultats restes en dépôt<text:line-break/>Situation des stocks céréa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9:19</meta:creation-date>
    <dc:creator>Generated</dc:creator>
    <dc:date>2026-08-13T20::09:19</dc:date>
    <dc:language>en-US</dc:language>
    <meta:editing-cycles>1</meta:editing-cycles>
    <meta:editing-duration>PT0S</meta:editing-duration>
    <dc:title>wiki:editions:catalog:declarationsfranceagrimer_etat2u</dc:title>
  </office:meta>
</office:document-meta>
</file>