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bdbc1df4d75d2834e52a864d20a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forfaits"/><text:bookmark-start text:name="__RefHeading___forfaits_1"/><text:bookmark-start text:name="forfaits"/>FORFAITS<text:bookmark-end text:name="__RefHeading___forfaits_1"/><text:bookmark-end text:name="forfaits"/></text:h>
      <text:p text:style-name="Text_20_body">• <text:span text:style-name="Strong_20_Emphasis"><text:span text:style-name="">Description générale : </text:span></text:span> <text:line-break/>
Attestation annuelle des forfaits sous forme d'un courrier.<text:line-break/>
Cumul des montants payés à l'année aux agriculteurs non assujetti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Sortir les attestation des réceptions de céréales payés venant des agriculteurs apporteur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u 01/01 Au 31/12 (Année ou dernier exercice). </text:p>
          </table:table-cell>
        </table:table-row>
        <table:table-row>
          <table:table-cell office:value-type="string" table:style-name="tableheader">
            <text:p text:style-name="Table_20_Heading"> Lieu du service des impôts </text:p>
          </table:table-cell>
          <table:table-cell office:value-type="string" table:style-name="tablecell">
            <text:p text:style-name="tablealignleft"> A renseigner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apporteurs. </text:p>
          </table:table-cell>
        </table:table-row>
        <table:table-row>
          <table:table-cell office:value-type="string" table:style-name="tableheader">
            <text:p text:style-name="Table_20_Heading"> Date d'édition </text:p>
          </table:table-cell>
          <table:table-cell office:value-type="string" table:style-name="tablecell">
            <text:p text:style-name="tablealignleft"> Date du document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1.034375cm" style:rel-width="100%" svg:height="24.60625cm" style:rel-height="scale"><draw:image xlink:href="Pictures/399bdbc1df4d75d2834e52a864d20aaa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3</meta:creation-date>
    <dc:creator>Generated</dc:creator>
    <dc:date>2026-08-13T19::23:03</dc:date>
    <dc:language>en-US</dc:language>
    <meta:editing-cycles>1</meta:editing-cycles>
    <meta:editing-duration>PT0S</meta:editing-duration>
    <dc:title>wiki:editions:catalog:declarationsfranceagrimer_forfaits</dc:title>
  </office:meta>
</office:document-meta>
</file>