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fcfd3e9cd4ce31422e588a9cb9bd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volumemensuelgrdscultures"/><text:bookmark-start text:name="__RefHeading___volume_mensuel_grandes_cultures_1"/><text:bookmark-start text:name="volume_mensuel_grandes_cultures"/>VOLUME MENSUEL GRANDES CULTURES<text:bookmark-end text:name="__RefHeading___volume_mensuel_grandes_cultures_1"/><text:bookmark-end text:name="volume_mensuel_grandes_cultures"/></text:h>
      <text:p text:style-name="Text_20_body">• <text:span text:style-name="Strong_20_Emphasis"><text:span text:style-name="">Description générale : </text:span></text:span> <text:line-break/>
Rapport quantitatif des cumuls mouvementés en tonne par Type de cultures, région, département.<text:line-break/>
Statistique par code onic (nomenclature France Agrimer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isualisation des cumuls mensuels du mois en cours et depuis le début de la campagn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is Année </text:p>
          </table:table-cell>
          <table:table-cell office:value-type="string" table:style-name="tablecell">
            <text:p text:style-name="tablealignleft"> Mois à analyser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Région, Département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Département. </text:p>
          </table:table-cell>
        </table:table-row>
        <table:table-row>
          <table:table-cell office:value-type="string" table:style-name="tableheader">
            <text:p text:style-name="Table_20_Heading"> Producteurs </text:p>
          </table:table-cell>
          <table:table-cell office:value-type="string" table:style-name="tablecell">
            <text:p text:style-name="tablealignleft"> Producteurs, non producteurs ou les 2. </text:p>
          </table:table-cell>
        </table:table-row>
        <table:table-row>
          <table:table-cell office:value-type="string" table:style-name="tableheader">
            <text:p text:style-name="Table_20_Heading"> Type opération </text:p>
          </table:table-cell>
          <table:table-cell office:value-type="string" table:style-name="tablecell">
            <text:p text:style-name="tablealignleft"> Entrées ou sorties. </text:p>
          </table:table-cell>
        </table:table-row>
        <table:table-row>
          <table:table-cell office:value-type="string" table:style-name="tableheader">
            <text:p text:style-name="Table_20_Heading"> Par lieu </text:p>
          </table:table-cell>
          <table:table-cell office:value-type="string" table:style-name="tablecell">
            <text:p text:style-name="tablealignleft"> De production ou de stockage pour les entrées. De départ ou de destination pour les sorties. </text:p>
          </table:table-cell>
        </table:table-row>
        <table:table-row>
          <table:table-cell office:value-type="string" table:style-name="tableheader">
            <text:p text:style-name="Table_20_Heading"> Stockage </text:p>
          </table:table-cell>
          <table:table-cell office:value-type="string" table:style-name="tablecell">
            <text:p text:style-name="tablealignleft"> A définir pour les entrées (Collecte, Dépôt, Normal, Rachat, Reprise, Réception, etc…)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collecte_par_lieu_de_production_2"/><text:bookmark-start text:name="collecte_par_lieu_de_production"/>Collecte par lieu de production<text:bookmark-end text:name="__RefHeading___collecte_par_lieu_de_production_2"/><text:bookmark-end text:name="collecte_par_lieu_de_production"/></text:h>
      <text:p text:style-name="Text_20_body"><draw:frame draw:style-name="media" draw:name="0" text:anchor-type="as-char" draw:z-index="0" svg:width="29.474583333333cm" style:rel-width="100%" svg:height="17.065625cm" style:rel-height="scale"><draw:image xlink:href="Pictures/83fcfd3e9cd4ce31422e588a9cb9bd93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3:46</meta:creation-date>
    <dc:creator>Generated</dc:creator>
    <dc:date>2026-08-13T20::13:46</dc:date>
    <dc:language>en-US</dc:language>
    <meta:editing-cycles>1</meta:editing-cycles>
    <meta:editing-duration>PT0S</meta:editing-duration>
    <dc:title>wiki:editions:catalog:declarationsfranceagrimer_volumemensuelgrdscultures</dc:title>
  </office:meta>
</office:document-meta>
</file>