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ed3037c9a8ac8dcb9664f8f02bf3b79.png"/>
  <manifest:file-entry manifest:media-type="image/jpeg" manifest:full-path="Pictures/030e4c9c00ccc271a8b7e857349abb71.jpg"/>
  <manifest:file-entry manifest:media-type="image/jpeg" manifest:full-path="Pictures/b9b4845eb1f4c5ffa4df6029f427f96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detailpiececontratachatcereale"/><text:bookmark-start text:name="__RefHeading___contrats_d_achat_cereale_1"/><text:bookmark-start text:name="contrats_d_achat_cereale"/>Contrats d'achat céréale<text:bookmark-end text:name="__RefHeading___contrats_d_achat_cereale_1"/><text:bookmark-end text:name="contrats_d_achat_cereale"/></text:h>
      <text:h text:style-name="Heading_20_3" text:outline-level="3"><text:bookmark-start text:name="__RefHeading___version_standard_2"/><text:bookmark-start text:name="version_standard"/>Version standard<text:bookmark-end text:name="__RefHeading___version_standard_2"/><text:bookmark-end text:name="version_standard"/></text:h>
      <text:p text:style-name="Text_20_body">
<draw:frame draw:style-name="media" draw:name="0" text:anchor-type="as-char" draw:z-index="0" svg:width="21.854583333333cm" style:rel-width="100%" svg:height="6.270625cm" style:rel-height="scale"><draw:image xlink:href="Pictures/1ed3037c9a8ac8dcb9664f8f02bf3b79.png" xlink:type="simple" xlink:show="embed" xlink:actuate="onLoad"/></draw:frame></text:p>
      <text:h text:style-name="Heading_20_3" text:outline-level="3"><text:bookmark-start text:name="__RefHeading___version_multicom_3"/><text:bookmark-start text:name="version_multicom"/>Version multicom<text:bookmark-end text:name="__RefHeading___version_multicom_3"/><text:bookmark-end text:name="version_multicom"/></text:h>
      <text:p text:style-name="Text_20_body">
Liste des commentaires possibles :<text:line-break/>
Qte_Libre <text:span text:style-name="underline">0</text:span> = “Commentaire_Article” <text:line-break/>
Qte_Libre <text:span text:style-name="underline">1</text:span> = “Commentaire_Conditions” <text:line-break/>
Qte_Libre <text:span text:style-name="underline">2</text:span> = “Commentaire_Transport” <text:line-break/>
Qte_Libre <text:span text:style-name="underline">3</text:span> = “Commentaire_Validite” <text:line-break/>
Qte_Libre <text:span text:style-name="underline">4</text:span> = “Commentaire_Observations” <text:line-break/>
Qte_Libre <text:span text:style-name="underline">5</text:span> = “Commentaire_Prime” <text:line-break/>
Qte_Libre <text:span text:style-name="underline">6</text:span> = “Commentaire_Execution” <text:line-break/></text:p>
      <text:p text:style-name="Text_20_body"><draw:frame draw:style-name="media" draw:name="1" text:anchor-type="as-char" draw:z-index="1" svg:width="21.616458333333cm" style:rel-width="100%" svg:height="13.070416666667cm" style:rel-height="scale"><draw:image xlink:href="Pictures/030e4c9c00ccc271a8b7e857349abb71.jpg" xlink:type="simple" xlink:show="embed" xlink:actuate="onLoad"/></draw:frame></text:p>
      <text:h text:style-name="Heading_20_3" text:outline-level="3"><text:bookmark-start text:name="__RefHeading___version_fna_4"/><text:bookmark-start text:name="version_fna"/>Version FNA<text:bookmark-end text:name="__RefHeading___version_fna_4"/><text:bookmark-end text:name="version_fna"/></text:h>
      <text:p text:style-name="Text_20_body">
<text:span text:style-name="underline">1</text:span> - Bandeau “TypeVente” (Option Visible ou pas) <text:line-break/>
<text:span text:style-name="underline">2</text:span> - Fichier RTF “InfoPrix” <text:line-break/>
<text:span text:style-name="underline">3</text:span> - Fichier RTF “AutresConditions” <text:line-break/>
<text:span text:style-name="underline">4</text:span> - Fichier RTF “SuiteQte&amp;Qualité” <text:line-break/>
<text:span text:style-name="underline">5</text:span> - Fichier RTF “InfoSupp” <text:line-break/></text:p>
      <text:p text:style-name="Text_20_body"><draw:frame draw:style-name="media" draw:name="2" text:anchor-type="as-char" draw:z-index="2" svg:width="24.4475cm" style:rel-width="100%" svg:height="17.753541666667cm" style:rel-height="scale"><draw:image xlink:href="Pictures/b9b4845eb1f4c5ffa4df6029f427f96f.jp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6:20</meta:creation-date>
    <dc:creator>Generated</dc:creator>
    <dc:date>2026-08-13T20::06:20</dc:date>
    <dc:language>en-US</dc:language>
    <meta:editing-cycles>1</meta:editing-cycles>
    <meta:editing-duration>PT0S</meta:editing-duration>
    <dc:title>wiki:editions:catalog:detailpiececontratachatcereale</dc:title>
  </office:meta>
</office:document-meta>
</file>