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49852a5c2a3bcdc738c369115278ce9.jpg"/>
  <manifest:file-entry manifest:media-type="image/jpeg" manifest:full-path="Pictures/e18ced52032b2ebeaf1d7c5a0ce76ec3.jpg"/>
  <manifest:file-entry manifest:media-type="image/jpeg" manifest:full-path="Pictures/1a674483d9d20371fa4b3876f5ba6647.jpg"/>
  <manifest:file-entry manifest:media-type="image/jpeg" manifest:full-path="Pictures/f84dbce3acd5eefe692202d6669ce925.jpg"/>
  <manifest:file-entry manifest:media-type="image/jpeg" manifest:full-path="Pictures/9321b3260893568cc58684a62865e854.jpg"/>
  <manifest:file-entry manifest:media-type="image/jpeg" manifest:full-path="Pictures/89886c13ee21786a731ff2a124377214.jpg"/>
  <manifest:file-entry manifest:media-type="image/jpeg" manifest:full-path="Pictures/ca96a13fafae9d8acc08b7786fdd2798.jpg"/>
  <manifest:file-entry manifest:media-type="image/jpeg" manifest:full-path="Pictures/8f67a5f0fd17f7873c594fe7de46ae96.jpg"/>
  <manifest:file-entry manifest:media-type="image/jpeg" manifest:full-path="Pictures/2c116958f07f34a6911f5f87b1888514.jpg"/>
  <manifest:file-entry manifest:media-type="image/jpeg" manifest:full-path="Pictures/f92001e2fc09e4fbafea5b2851e595a2.jpg"/>
  <manifest:file-entry manifest:media-type="image/jpeg" manifest:full-path="Pictures/6fbefac7a66456b3fbbe80e897d9f3f3.jpg"/>
  <manifest:file-entry manifest:media-type="image/jpeg" manifest:full-path="Pictures/1ff87a4140e24370b20a9bcb42611abf.jpg"/>
  <manifest:file-entry manifest:media-type="image/jpeg" manifest:full-path="Pictures/2bae0aca87413870554f31d606ad95b5.jpg"/>
  <manifest:file-entry manifest:media-type="image/jpeg" manifest:full-path="Pictures/b3af7d2982862bd1d4505d58cfa77567.jpg"/>
  <manifest:file-entry manifest:media-type="image/jpeg" manifest:full-path="Pictures/14dacf8a19c3f849f645e1cb1bbd3f98.jpg"/>
  <manifest:file-entry manifest:media-type="image/png" manifest:full-path="Pictures/adfd2dacaf78f2fa0729b821d3bf635c.png"/>
  <manifest:file-entry manifest:media-type="image/jpeg" manifest:full-path="Pictures/e41408f5d944ffa51a3c572e11d4145d.jpg"/>
  <manifest:file-entry manifest:media-type="image/png" manifest:full-path="Pictures/8a2850753e9640f425cb5e53327743af.png"/>
  <manifest:file-entry manifest:media-type="image/jpeg" manifest:full-path="Pictures/644dbd06e120e0196281da5d4e6b7250.jpg"/>
  <manifest:file-entry manifest:media-type="image/jpeg" manifest:full-path="Pictures/638fa8eb276c35dd741cd7429ce6a89d.jpg"/>
  <manifest:file-entry manifest:media-type="image/jpeg" manifest:full-path="Pictures/2f2aca119a09821baa8c445e0d03378e.jpg"/>
  <manifest:file-entry manifest:media-type="image/jpeg" manifest:full-path="Pictures/2ea560504ef9debe0de2f50f0804e56e.jpg"/>
  <manifest:file-entry manifest:media-type="image/jpeg" manifest:full-path="Pictures/8517aa72045614c8695a90094c13f459.jpg"/>
  <manifest:file-entry manifest:media-type="image/jpeg" manifest:full-path="Pictures/49385bf984badcb9fb056e9028607c6f.jpg"/>
  <manifest:file-entry manifest:media-type="image/jpeg" manifest:full-path="Pictures/8790831bfd1e086db3d396023baf40f9.jpg"/>
  <manifest:file-entry manifest:media-type="image/jpeg" manifest:full-path="Pictures/72f2ee135632b92644142f46373ac54a.jpg"/>
  <manifest:file-entry manifest:media-type="image/jpeg" manifest:full-path="Pictures/f37ef8273a57cf883d4a68fb47fa3da3.jpg"/>
  <manifest:file-entry manifest:media-type="image/jpeg" manifest:full-path="Pictures/d78d1b740a730a385970224f95cd830e.jpg"/>
  <manifest:file-entry manifest:media-type="image/jpeg" manifest:full-path="Pictures/7fbe442b8df2f819a0cb9b3d78d3d01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editions:catalog:entetepage"/>Entete de Page</text:span></text:p>
      <text:p text:style-name="Text_20_body">• <text:span text:style-name="Strong_20_Emphasis"><text:span text:style-name="">Description générale</text:span> :</text:span> <text:line-break/></text:p>
      <text:p text:style-name="Preformatted_20_Text">Présentation des différents modèles d'entêtes de page<text:line-break/>Elle s'édite pour les éditions autres que préimprimées et aussi lors d'un export PDF.<text:line-break/>Présente dans les éditions de pièces, encours, relances, relevés, courriers, etc ...</text:p>
      <text:p text:style-name="Preformatted_20_Text">Pour le choix de la version du modèle à mettre en place l'intervention d'ANALYS INFORMATIQUE est requise.<text:line-break/>En général ce paramétrage est fait au début de l'installation d'ATYS.</text:p>
      <text:h text:style-name="Heading_20_4" text:outline-level="4"><text:bookmark-start text:name="__RefHeading___par_defaut_les_donnees_imprimees_sont_celles_de_l_entite_administrative_1"/><text:bookmark-start text:name="par_defaut_les_donnees_imprimees_sont_celles_de_l_entite_administrative"/>Par défaut Les données imprimées sont celles de l'entité administrative<text:bookmark-end text:name="__RefHeading___par_defaut_les_donnees_imprimees_sont_celles_de_l_entite_administrative_1"/><text:bookmark-end text:name="par_defaut_les_donnees_imprimees_sont_celles_de_l_entite_administrative"/></text:h>
      <text:p text:style-name="Text_20_body">


<text:line-break/>
Exemple :<text:line-break/>
<text:line-break/>
</text:p>
      <text:h text:style-name="Heading_20_4" text:outline-level="4"><text:bookmark-start text:name="__RefHeading___les_donnees_imprimees_peuvent_etre_partiellement_differentes_2"/><text:bookmark-start text:name="les_donnees_imprimees_peuvent_etre_partiellement_differentes"/>Les données imprimées peuvent être partiellement différentes<text:bookmark-end text:name="__RefHeading___les_donnees_imprimees_peuvent_etre_partiellement_differentes_2"/><text:bookmark-end text:name="les_donnees_imprimees_peuvent_etre_partiellement_differentes"/></text:h>
      <text:p text:style-name="Text_20_body">Notamment le logo, et les infos à droite du logo dans le cas d'un ajout de logo dans une entité site<text:line-break/>

<text:line-break/>
Exemple :<text:line-break/>
<text:line-break/>
</text:p>
      <text:p text:style-name="Text_20_body">• <text:span text:style-name="Strong_20_Emphasis"><text:span text:style-name="">Explication des différentes versions d'édition :</text:span></text:span> <text:line-break/><text:line-break/></text:p>
      <text:h text:style-name="Heading_20_3" text:outline-level="3"><text:bookmark-start text:name="__RefHeading___modele_version_sans_logo_3"/><text:bookmark-start text:name="modele_version_sans_logo"/>Modèle Version Sans Logo<text:bookmark-end text:name="__RefHeading___modele_version_sans_logo_3"/><text:bookmark-end text:name="modele_version_sans_logo"/></text:h>
      <text:p text:style-name="Text_20_body">
<draw:frame draw:style-name="media" draw:name="0" text:anchor-type="as-char" draw:z-index="0" svg:width="21.537083333333cm" style:rel-width="100%" svg:height="8.0433333333333cm" style:rel-height="scale"><draw:image xlink:href="Pictures/e49852a5c2a3bcdc738c369115278ce9.jpg" xlink:type="simple" xlink:show="embed" xlink:actuate="onLoad"/></draw:frame></text:p>
      <text:h text:style-name="Heading_20_3" text:outline-level="3"><text:bookmark-start text:name="__RefHeading___modele_version_1_dite_version_standard_4"/><text:bookmark-start text:name="modele_version_1_dite_version_standard"/>Modèle Version 1 dite version standard<text:bookmark-end text:name="__RefHeading___modele_version_1_dite_version_standard_4"/><text:bookmark-end text:name="modele_version_1_dite_version_standard"/></text:h>
      <text:h text:style-name="Heading_20_3" text:outline-level="3"><text:bookmark-start text:name="__RefHeading___modele_version_2_5"/><text:bookmark-start text:name="modele_version_2"/>Modèle Version 2<text:bookmark-end text:name="__RefHeading___modele_version_2_5"/><text:bookmark-end text:name="modele_version_2"/></text:h>
      <text:h text:style-name="Heading_20_5" text:outline-level="5"><text:bookmark-start text:name="__RefHeading___idem_version_standard_sans_le_nom_de_la_societe_6"/><text:bookmark-start text:name="idem_version_standard_sans_le_nom_de_la_societe"/>Idem version standard sans le nom de la société<text:bookmark-end text:name="__RefHeading___idem_version_standard_sans_le_nom_de_la_societe_6"/><text:bookmark-end text:name="idem_version_standard_sans_le_nom_de_la_societe"/></text:h>
      <text:p text:style-name="Text_20_body">
<draw:frame draw:style-name="media" draw:name="1" text:anchor-type="as-char" draw:z-index="1" svg:width="21.007916666667cm" style:rel-width="100%" svg:height="7.223125cm" style:rel-height="scale"><draw:image xlink:href="Pictures/e18ced52032b2ebeaf1d7c5a0ce76ec3.jpg" xlink:type="simple" xlink:show="embed" xlink:actuate="onLoad"/></draw:frame></text:p>
      <text:h text:style-name="Heading_20_3" text:outline-level="3"><text:bookmark-start text:name="__RefHeading___modele_version_3_7"/><text:bookmark-start text:name="modele_version_3"/>Modèle Version 3<text:bookmark-end text:name="__RefHeading___modele_version_3_7"/><text:bookmark-end text:name="modele_version_3"/></text:h>
      <text:h text:style-name="Heading_20_5" text:outline-level="5"><text:bookmark-start text:name="__RefHeading___idem_version_standard_mais_seul_le_bloc_adresse_est_visible_a_droite_du_logo_8"/><text:bookmark-start text:name="idem_version_standard_mais_seul_le_bloc_adresse_est_visible_a_droite_du_logo"/>Idem version standard mais seul le bloc 'Adresse' est visible à droite du logo<text:bookmark-end text:name="__RefHeading___idem_version_standard_mais_seul_le_bloc_adresse_est_visible_a_droite_du_logo_8"/><text:bookmark-end text:name="idem_version_standard_mais_seul_le_bloc_adresse_est_visible_a_droite_du_logo"/></text:h>
      <text:p text:style-name="Text_20_body">
<draw:frame draw:style-name="media" draw:name="2" text:anchor-type="as-char" draw:z-index="2" svg:width="21.060833333333cm" style:rel-width="100%" svg:height="7.4083333333333cm" style:rel-height="scale"><draw:image xlink:href="Pictures/1a674483d9d20371fa4b3876f5ba6647.jpg" xlink:type="simple" xlink:show="embed" xlink:actuate="onLoad"/></draw:frame></text:p>
      <text:h text:style-name="Heading_20_3" text:outline-level="3"><text:bookmark-start text:name="__RefHeading___modele_version_4_9"/><text:bookmark-start text:name="modele_version_4"/>Modèle Version 4<text:bookmark-end text:name="__RefHeading___modele_version_4_9"/><text:bookmark-end text:name="modele_version_4"/></text:h>
      <text:h text:style-name="Heading_20_5" text:outline-level="5"><text:bookmark-start text:name="__RefHeading___idem_version_standard_sans_le_bloc_adresse_10"/><text:bookmark-start text:name="idem_version_standard_sans_le_bloc_adresse"/>Idem version standard sans le bloc 'Adresse'<text:bookmark-end text:name="__RefHeading___idem_version_standard_sans_le_bloc_adresse_10"/><text:bookmark-end text:name="idem_version_standard_sans_le_bloc_adresse"/></text:h>
      <text:p text:style-name="Text_20_body">
<draw:frame draw:style-name="media" draw:name="3" text:anchor-type="as-char" draw:z-index="3" svg:width="21.060833333333cm" style:rel-width="100%" svg:height="7.4877083333333cm" style:rel-height="scale"><draw:image xlink:href="Pictures/f84dbce3acd5eefe692202d6669ce925.jpg" xlink:type="simple" xlink:show="embed" xlink:actuate="onLoad"/></draw:frame></text:p>
      <text:h text:style-name="Heading_20_3" text:outline-level="3"><text:bookmark-start text:name="__RefHeading___modele_version_5_11"/><text:bookmark-start text:name="modele_version_5"/>Modèle Version 5<text:bookmark-end text:name="__RefHeading___modele_version_5_11"/><text:bookmark-end text:name="modele_version_5"/></text:h>
      <text:h text:style-name="Heading_20_5" text:outline-level="5"><text:bookmark-start text:name="__RefHeading___idem_version_standard_mais_le_bloc_adresse_est_edite_avant_le_bloc_commentaire_12"/><text:bookmark-start text:name="idem_version_standard_mais_le_bloc_adresse_est_edite_avant_le_bloc_commentaire"/>Idem version standard mais le bloc 'Adresse' est édité avant le bloc 'Commentaire'<text:bookmark-end text:name="__RefHeading___idem_version_standard_mais_le_bloc_adresse_est_edite_avant_le_bloc_commentaire_12"/><text:bookmark-end text:name="idem_version_standard_mais_le_bloc_adresse_est_edite_avant_le_bloc_commentaire"/></text:h>
      <text:p text:style-name="Text_20_body">
<draw:frame draw:style-name="media" draw:name="4" text:anchor-type="as-char" draw:z-index="4" svg:width="21.034375cm" style:rel-width="100%" svg:height="7.62cm" style:rel-height="scale"><draw:image xlink:href="Pictures/9321b3260893568cc58684a62865e854.jpg" xlink:type="simple" xlink:show="embed" xlink:actuate="onLoad"/></draw:frame></text:p>
      <text:h text:style-name="Heading_20_3" text:outline-level="3"><text:bookmark-start text:name="__RefHeading___modele_version_6_13"/><text:bookmark-start text:name="modele_version_6"/>Modèle Version 6<text:bookmark-end text:name="__RefHeading___modele_version_6_13"/><text:bookmark-end text:name="modele_version_6"/></text:h>
      <text:h text:style-name="Heading_20_5" text:outline-level="5"><text:bookmark-start text:name="__RefHeading___les_blocs_sont_remplaces_par_le_contenu_d_un_fichier_texte_rtf_personnalisable_14"/><text:bookmark-start text:name="les_blocs_sont_remplaces_par_le_contenu_d_un_fichier_texte_rtf_personnalisable"/>Les blocs sont remplacés par le contenu d'un fichier texte rtf personnalisable<text:bookmark-end text:name="__RefHeading___les_blocs_sont_remplaces_par_le_contenu_d_un_fichier_texte_rtf_personnalisable_14"/><text:bookmark-end text:name="les_blocs_sont_remplaces_par_le_contenu_d_un_fichier_texte_rtf_personnalisable"/></text:h>
      <text:p text:style-name="Text_20_body">
<draw:frame draw:style-name="media" draw:name="5" text:anchor-type="as-char" draw:z-index="5" svg:width="20.955cm" style:rel-width="100%" svg:height="7.4877083333333cm" style:rel-height="scale"><draw:image xlink:href="Pictures/89886c13ee21786a731ff2a124377214.jpg" xlink:type="simple" xlink:show="embed" xlink:actuate="onLoad"/></draw:frame></text:p>
      <text:h text:style-name="Heading_20_3" text:outline-level="3"><text:bookmark-start text:name="__RefHeading___modele_version_6_b_15"/><text:bookmark-start text:name="modele_version_6_b"/>Modèle Version 6_B<text:bookmark-end text:name="__RefHeading___modele_version_6_b_15"/><text:bookmark-end text:name="modele_version_6_b"/></text:h>
      <text:h text:style-name="Heading_20_5" text:outline-level="5"><text:bookmark-start text:name="__RefHeading___les_blocs_invisibles_donc_laisse_un_espace_vide_a_droite_du_logo_16"/><text:bookmark-start text:name="les_blocs_invisibles_donc_laisse_un_espace_vide_a_droite_du_logo"/>Les blocs invisibles donc laisse un espace vide à droite du logo<text:bookmark-end text:name="__RefHeading___les_blocs_invisibles_donc_laisse_un_espace_vide_a_droite_du_logo_16"/><text:bookmark-end text:name="les_blocs_invisibles_donc_laisse_un_espace_vide_a_droite_du_logo"/></text:h>
      <text:p text:style-name="Text_20_body">
<draw:frame draw:style-name="media" draw:name="6" text:anchor-type="as-char" draw:z-index="6" svg:width="21.007916666667cm" style:rel-width="100%" svg:height="7.540625cm" style:rel-height="scale"><draw:image xlink:href="Pictures/ca96a13fafae9d8acc08b7786fdd2798.jpg" xlink:type="simple" xlink:show="embed" xlink:actuate="onLoad"/></draw:frame></text:p>
      <text:h text:style-name="Heading_20_3" text:outline-level="3"><text:bookmark-start text:name="__RefHeading___modele_version_7_17"/><text:bookmark-start text:name="modele_version_7"/>Modèle Version 7<text:bookmark-end text:name="__RefHeading___modele_version_7_17"/><text:bookmark-end text:name="modele_version_7"/></text:h>
      <text:h text:style-name="Heading_20_5" text:outline-level="5"><text:bookmark-start text:name="__RefHeading___les_blocs_sont_ceux_de_l_entite_admin_meme_si_un_logo_est_ajoute_dans_l_entite_site_18"/><text:bookmark-start text:name="les_blocs_sont_ceux_de_l_entite_admin_meme_si_un_logo_est_ajoute_dans_l_entite_site"/>Les blocs sont ceux de l'entité Admin même si un logo est ajouté dans l'entité site<text:bookmark-end text:name="__RefHeading___les_blocs_sont_ceux_de_l_entite_admin_meme_si_un_logo_est_ajoute_dans_l_entite_site_18"/><text:bookmark-end text:name="les_blocs_sont_ceux_de_l_entite_admin_meme_si_un_logo_est_ajoute_dans_l_entite_site"/></text:h>
      <text:p text:style-name="Text_20_body">
<draw:frame draw:style-name="media" draw:name="7" text:anchor-type="as-char" draw:z-index="7" svg:width="21.034375cm" style:rel-width="100%" svg:height="7.3554166666667cm" style:rel-height="scale"><draw:image xlink:href="Pictures/8f67a5f0fd17f7873c594fe7de46ae96.jpg" xlink:type="simple" xlink:show="embed" xlink:actuate="onLoad"/></draw:frame></text:p>
      <text:h text:style-name="Heading_20_3" text:outline-level="3"><text:bookmark-start text:name="__RefHeading___modele_version_8_19"/><text:bookmark-start text:name="modele_version_8"/>Modèle Version 8<text:bookmark-end text:name="__RefHeading___modele_version_8_19"/><text:bookmark-end text:name="modele_version_8"/></text:h>
      <text:h text:style-name="Heading_20_5" text:outline-level="5"><text:bookmark-start text:name="__RefHeading___les_blocs_sont_remplaces_par_le_contenu_d_un_fichier_texte_rtf_personnalisable_20"/><text:bookmark-start text:name="les_blocs_sont_remplaces_par_le_contenu_d_un_fichier_texte_rtf_personnalisable1"/>Les blocs sont remplacés par le contenu d'un fichier texte rtf personnalisable<text:bookmark-end text:name="__RefHeading___les_blocs_sont_remplaces_par_le_contenu_d_un_fichier_texte_rtf_personnalisable_20"/><text:bookmark-end text:name="les_blocs_sont_remplaces_par_le_contenu_d_un_fichier_texte_rtf_personnalisable1"/></text:h>
      <text:h text:style-name="Heading_20_5" text:outline-level="5"><text:bookmark-start text:name="__RefHeading___aucune_info_sous_le_logo_21"/><text:bookmark-start text:name="aucune_info_sous_le_logo"/>+ aucune info sous le logo<text:bookmark-end text:name="__RefHeading___aucune_info_sous_le_logo_21"/><text:bookmark-end text:name="aucune_info_sous_le_logo"/></text:h>
      <text:p text:style-name="Text_20_body">
<draw:frame draw:style-name="media" draw:name="8" text:anchor-type="as-char" draw:z-index="8" svg:width="21.007916666667cm" style:rel-width="100%" svg:height="7.9375cm" style:rel-height="scale"><draw:image xlink:href="Pictures/2c116958f07f34a6911f5f87b1888514.jpg" xlink:type="simple" xlink:show="embed" xlink:actuate="onLoad"/></draw:frame></text:p>
      <text:h text:style-name="Heading_20_3" text:outline-level="3"><text:bookmark-start text:name="__RefHeading___modele_version_9_22"/><text:bookmark-start text:name="modele_version_9"/>Modèle Version 9<text:bookmark-end text:name="__RefHeading___modele_version_9_22"/><text:bookmark-end text:name="modele_version_9"/></text:h>
      <text:h text:style-name="Heading_20_5" text:outline-level="5"><text:bookmark-start text:name="__RefHeading___les_blocs_sont_remplaces_par_le_contenu_d_un_fichier_texte_rtf_personnalisable_23"/><text:bookmark-start text:name="les_blocs_sont_remplaces_par_le_contenu_d_un_fichier_texte_rtf_personnalisable2"/>Les blocs sont remplacés par le contenu d'un fichier texte rtf personnalisable<text:bookmark-end text:name="__RefHeading___les_blocs_sont_remplaces_par_le_contenu_d_un_fichier_texte_rtf_personnalisable_23"/><text:bookmark-end text:name="les_blocs_sont_remplaces_par_le_contenu_d_un_fichier_texte_rtf_personnalisable2"/></text:h>
      <text:h text:style-name="Heading_20_5" text:outline-level="5"><text:bookmark-start text:name="__RefHeading___aucune_info_sous_le_logo_24"/><text:bookmark-start text:name="aucune_info_sous_le_logo1"/>+ aucune info sous le logo<text:bookmark-end text:name="__RefHeading___aucune_info_sous_le_logo_24"/><text:bookmark-end text:name="aucune_info_sous_le_logo1"/></text:h>
      <text:h text:style-name="Heading_20_5" text:outline-level="5"><text:bookmark-start text:name="__RefHeading___taille_du_logo_minimise_25"/><text:bookmark-start text:name="taille_du_logo_minimise"/>+ Taille du logo minimisé<text:bookmark-end text:name="__RefHeading___taille_du_logo_minimise_25"/><text:bookmark-end text:name="taille_du_logo_minimise"/></text:h>
      <text:p text:style-name="Text_20_body">
<draw:frame draw:style-name="media" draw:name="9" text:anchor-type="as-char" draw:z-index="9" svg:width="20.981458333333cm" style:rel-width="100%" svg:height="7.8845833333333cm" style:rel-height="scale"><draw:image xlink:href="Pictures/f92001e2fc09e4fbafea5b2851e595a2.jpg" xlink:type="simple" xlink:show="embed" xlink:actuate="onLoad"/></draw:frame></text:p>
      <text:h text:style-name="Heading_20_3" text:outline-level="3"><text:bookmark-start text:name="__RefHeading___modele_version_10_26"/><text:bookmark-start text:name="modele_version_10"/>Modèle Version 10<text:bookmark-end text:name="__RefHeading___modele_version_10_26"/><text:bookmark-end text:name="modele_version_10"/></text:h>
      <text:h text:style-name="Heading_20_5" text:outline-level="5"><text:bookmark-start text:name="__RefHeading___idem_version_standard_sans_le_nom_de_la_societe_27"/><text:bookmark-start text:name="idem_version_standard_sans_le_nom_de_la_societe1"/>Idem version standard sans le nom de la société<text:bookmark-end text:name="__RefHeading___idem_version_standard_sans_le_nom_de_la_societe_27"/><text:bookmark-end text:name="idem_version_standard_sans_le_nom_de_la_societe1"/></text:h>
      <text:h text:style-name="Heading_20_5" text:outline-level="5"><text:bookmark-start text:name="__RefHeading___taille_du_logo_minimise_28"/><text:bookmark-start text:name="taille_du_logo_minimise1"/>+ Taille du logo minimisé<text:bookmark-end text:name="__RefHeading___taille_du_logo_minimise_28"/><text:bookmark-end text:name="taille_du_logo_minimise1"/></text:h>
      <text:p text:style-name="Text_20_body">
<draw:frame draw:style-name="media" draw:name="10" text:anchor-type="as-char" draw:z-index="10" svg:width="20.981458333333cm" style:rel-width="100%" svg:height="6.588125cm" style:rel-height="scale"><draw:image xlink:href="Pictures/6fbefac7a66456b3fbbe80e897d9f3f3.jpg" xlink:type="simple" xlink:show="embed" xlink:actuate="onLoad"/></draw:frame></text:p>
      <text:h text:style-name="Heading_20_3" text:outline-level="3"><text:bookmark-start text:name="__RefHeading___modele_version_11_29"/><text:bookmark-start text:name="modele_version_11"/>Modèle Version 11<text:bookmark-end text:name="__RefHeading___modele_version_11_29"/><text:bookmark-end text:name="modele_version_11"/></text:h>
      <text:h text:style-name="Heading_20_5" text:outline-level="5"><text:bookmark-start text:name="__RefHeading___les_blocs_sont_remplaces_par_le_contenu_d_un_fichier_texte_rtf_personnalisable_30"/><text:bookmark-start text:name="les_blocs_sont_remplaces_par_le_contenu_d_un_fichier_texte_rtf_personnalisable3"/>Les blocs sont remplacés par le contenu d'un fichier texte rtf personnalisable<text:bookmark-end text:name="__RefHeading___les_blocs_sont_remplaces_par_le_contenu_d_un_fichier_texte_rtf_personnalisable_30"/><text:bookmark-end text:name="les_blocs_sont_remplaces_par_le_contenu_d_un_fichier_texte_rtf_personnalisable3"/></text:h>
      <text:h text:style-name="Heading_20_5" text:outline-level="5"><text:bookmark-start text:name="__RefHeading___les_donnees_sous_le_logo_sont_remplaces_par_le_contenu_d_un_2eme_fichier_texte_rtf_personnalisable_31"/><text:bookmark-start text:name="les_donnees_sous_le_logo_sont_remplaces_par_le_contenu_d_un_2eme_fichier_texte_rtf_personnalisable"/>+ Les données sous le logo sont remplacés par le contenu d'un 2éme fichier texte rtf personnalisable<text:bookmark-end text:name="__RefHeading___les_donnees_sous_le_logo_sont_remplaces_par_le_contenu_d_un_2eme_fichier_texte_rtf_personnalisable_31"/><text:bookmark-end text:name="les_donnees_sous_le_logo_sont_remplaces_par_le_contenu_d_un_2eme_fichier_texte_rtf_personnalisable"/></text:h>
      <text:p text:style-name="Text_20_body">
<draw:frame draw:style-name="media" draw:name="11" text:anchor-type="as-char" draw:z-index="11" svg:width="20.981458333333cm" style:rel-width="100%" svg:height="8.016875cm" style:rel-height="scale"><draw:image xlink:href="Pictures/1ff87a4140e24370b20a9bcb42611abf.jpg" xlink:type="simple" xlink:show="embed" xlink:actuate="onLoad"/></draw:frame></text:p>
      <text:h text:style-name="Heading_20_3" text:outline-level="3"><text:bookmark-start text:name="__RefHeading___modele_version_11_b_32"/><text:bookmark-start text:name="modele_version_11_b"/>Modèle Version 11_B<text:bookmark-end text:name="__RefHeading___modele_version_11_b_32"/><text:bookmark-end text:name="modele_version_11_b"/></text:h>
      <text:h text:style-name="Heading_20_5" text:outline-level="5"><text:bookmark-start text:name="__RefHeading___les_blocs_sont_remplaces_par_le_contenu_d_un_fichier_texte_rtf_personnalisable_33"/><text:bookmark-start text:name="les_blocs_sont_remplaces_par_le_contenu_d_un_fichier_texte_rtf_personnalisable4"/>Les blocs sont remplacés par le contenu d'un fichier texte rtf personnalisable<text:bookmark-end text:name="__RefHeading___les_blocs_sont_remplaces_par_le_contenu_d_un_fichier_texte_rtf_personnalisable_33"/><text:bookmark-end text:name="les_blocs_sont_remplaces_par_le_contenu_d_un_fichier_texte_rtf_personnalisable4"/></text:h>
      <text:h text:style-name="Heading_20_5" text:outline-level="5"><text:bookmark-start text:name="__RefHeading___les_donnees_sous_le_logo_sont_remplaces_par_le_contenu_d_un_2eme_fichier_texte_rtf_personnalisable_34"/><text:bookmark-start text:name="les_donnees_sous_le_logo_sont_remplaces_par_le_contenu_d_un_2eme_fichier_texte_rtf_personnalisable1"/>+ Les données sous le logo sont remplacés par le contenu d'un 2éme fichier texte rtf personnalisable<text:bookmark-end text:name="__RefHeading___les_donnees_sous_le_logo_sont_remplaces_par_le_contenu_d_un_2eme_fichier_texte_rtf_personnalisable_34"/><text:bookmark-end text:name="les_donnees_sous_le_logo_sont_remplaces_par_le_contenu_d_un_2eme_fichier_texte_rtf_personnalisable1"/></text:h>
      <text:h text:style-name="Heading_20_5" text:outline-level="5"><text:bookmark-start text:name="__RefHeading___taille_du_logo_minimise_35"/><text:bookmark-start text:name="taille_du_logo_minimise2"/>+ Taille du logo minimisé<text:bookmark-end text:name="__RefHeading___taille_du_logo_minimise_35"/><text:bookmark-end text:name="taille_du_logo_minimise2"/></text:h>
      <text:p text:style-name="Text_20_body">
<draw:frame draw:style-name="media" draw:name="12" text:anchor-type="as-char" draw:z-index="12" svg:width="20.981458333333cm" style:rel-width="100%" svg:height="8.016875cm" style:rel-height="scale"><draw:image xlink:href="Pictures/2bae0aca87413870554f31d606ad95b5.jpg" xlink:type="simple" xlink:show="embed" xlink:actuate="onLoad"/></draw:frame></text:p>
      <text:h text:style-name="Heading_20_3" text:outline-level="3"><text:bookmark-start text:name="__RefHeading___modele_version_11_c_36"/><text:bookmark-start text:name="modele_version_11_c"/>Modèle Version 11_C<text:bookmark-end text:name="__RefHeading___modele_version_11_c_36"/><text:bookmark-end text:name="modele_version_11_c"/></text:h>
      <text:h text:style-name="Heading_20_5" text:outline-level="5"><text:bookmark-start text:name="__RefHeading___les_blocs_sont_remplaces_par_le_contenu_d_un_fichier_texte_rtf_personnalisable_37"/><text:bookmark-start text:name="les_blocs_sont_remplaces_par_le_contenu_d_un_fichier_texte_rtf_personnalisable5"/>Les blocs sont remplacés par le contenu d'un fichier texte rtf personnalisable<text:bookmark-end text:name="__RefHeading___les_blocs_sont_remplaces_par_le_contenu_d_un_fichier_texte_rtf_personnalisable_37"/><text:bookmark-end text:name="les_blocs_sont_remplaces_par_le_contenu_d_un_fichier_texte_rtf_personnalisable5"/></text:h>
      <text:h text:style-name="Heading_20_5" text:outline-level="5"><text:bookmark-start text:name="__RefHeading___les_donnees_sous_le_logo_sont_remplaces_par_le_contenu_d_un_2eme_fichier_texte_rtf_personnalisable_38"/><text:bookmark-start text:name="les_donnees_sous_le_logo_sont_remplaces_par_le_contenu_d_un_2eme_fichier_texte_rtf_personnalisable2"/>+ Les données sous le logo sont remplacés par le contenu d'un 2éme fichier texte rtf personnalisable<text:bookmark-end text:name="__RefHeading___les_donnees_sous_le_logo_sont_remplaces_par_le_contenu_d_un_2eme_fichier_texte_rtf_personnalisable_38"/><text:bookmark-end text:name="les_donnees_sous_le_logo_sont_remplaces_par_le_contenu_d_un_2eme_fichier_texte_rtf_personnalisable2"/></text:h>
      <text:h text:style-name="Heading_20_5" text:outline-level="5"><text:bookmark-start text:name="__RefHeading___taille_du_logo_differente_39"/><text:bookmark-start text:name="taille_du_logo_differente"/>+ Taille du logo différente<text:bookmark-end text:name="__RefHeading___taille_du_logo_differente_39"/><text:bookmark-end text:name="taille_du_logo_differente"/></text:h>
      <text:p text:style-name="Text_20_body">
<draw:frame draw:style-name="media" draw:name="13" text:anchor-type="as-char" draw:z-index="13" svg:width="20.981458333333cm" style:rel-width="100%" svg:height="7.0379166666667cm" style:rel-height="scale"><draw:image xlink:href="Pictures/b3af7d2982862bd1d4505d58cfa77567.jpg" xlink:type="simple" xlink:show="embed" xlink:actuate="onLoad"/></draw:frame></text:p>
      <text:h text:style-name="Heading_20_3" text:outline-level="3"><text:bookmark-start text:name="__RefHeading___modele_version_12_40"/><text:bookmark-start text:name="modele_version_12"/>Modèle Version 12<text:bookmark-end text:name="__RefHeading___modele_version_12_40"/><text:bookmark-end text:name="modele_version_12"/></text:h>
      <text:h text:style-name="Heading_20_5" text:outline-level="5"><text:bookmark-start text:name="__RefHeading___taille_du_logo_sur_toute_la_largeur_de_la_page_41"/><text:bookmark-start text:name="taille_du_logo_sur_toute_la_largeur_de_la_page"/>Taille du Logo sur toute la largeur de la page<text:bookmark-end text:name="__RefHeading___taille_du_logo_sur_toute_la_largeur_de_la_page_41"/><text:bookmark-end text:name="taille_du_logo_sur_toute_la_largeur_de_la_page"/></text:h>
      <text:h text:style-name="Heading_20_5" text:outline-level="5"><text:bookmark-start text:name="__RefHeading___les_donnees_sous_le_logo_sont_remplaces_par_le_contenu_d_un_fichier_texte_rtf_personnalisable_42"/><text:bookmark-start text:name="les_donnees_sous_le_logo_sont_remplaces_par_le_contenu_d_un_fichier_texte_rtf_personnalisable"/>+ Les données sous le logo sont remplacés par le contenu d'un fichier texte rtf personnalisable<text:bookmark-end text:name="__RefHeading___les_donnees_sous_le_logo_sont_remplaces_par_le_contenu_d_un_fichier_texte_rtf_personnalisable_42"/><text:bookmark-end text:name="les_donnees_sous_le_logo_sont_remplaces_par_le_contenu_d_un_fichier_texte_rtf_personnalisable"/></text:h>
      <text:p text:style-name="Text_20_body">
<draw:frame draw:style-name="media" draw:name="14" text:anchor-type="as-char" draw:z-index="14" svg:width="20.955cm" style:rel-width="100%" svg:height="7.9904166666667cm" style:rel-height="scale"><draw:image xlink:href="Pictures/14dacf8a19c3f849f645e1cb1bbd3f98.jpg" xlink:type="simple" xlink:show="embed" xlink:actuate="onLoad"/></draw:frame></text:p>
      <text:h text:style-name="Heading_20_3" text:outline-level="3"><text:bookmark-start text:name="__RefHeading___modele_version_13_43"/><text:bookmark-start text:name="modele_version_13"/>Modèle Version 13<text:bookmark-end text:name="__RefHeading___modele_version_13_43"/><text:bookmark-end text:name="modele_version_13"/></text:h>
      <text:h text:style-name="Heading_20_5" text:outline-level="5"><text:bookmark-start text:name="__RefHeading___idem_version_standard_mais_avec_les_donnees_des_blocs_sont_ceux_d_une_societe_autre_que_celle_prevue_par_le_circuit_admin_44"/><text:bookmark-start text:name="idem_version_standard_mais_avec_les_donnees_des_blocs_sont_ceux_d_une_societe_autre_que_celle_prevue_par_le_circuit_admin"/>Idem version standard mais avec les données des blocs sont ceux d'une société autre que celle prévue par le circuit admin.<text:bookmark-end text:name="__RefHeading___idem_version_standard_mais_avec_les_donnees_des_blocs_sont_ceux_d_une_societe_autre_que_celle_prevue_par_le_circuit_admin_44"/><text:bookmark-end text:name="idem_version_standard_mais_avec_les_donnees_des_blocs_sont_ceux_d_une_societe_autre_que_celle_prevue_par_le_circuit_admin"/></text:h>
      <text:p text:style-name="Text_20_body">
<draw:frame draw:style-name="media" draw:name="15" text:anchor-type="as-char" draw:z-index="15" svg:width="21.351875cm" style:rel-width="100%" svg:height="10.080625cm" style:rel-height="scale"><draw:image xlink:href="Pictures/adfd2dacaf78f2fa0729b821d3bf635c.png" xlink:type="simple" xlink:show="embed" xlink:actuate="onLoad"/></draw:frame></text:p>
      <text:h text:style-name="Heading_20_3" text:outline-level="3"><text:bookmark-start text:name="__RefHeading___modele_version_14_45"/><text:bookmark-start text:name="modele_version_14"/>Modèle Version 14<text:bookmark-end text:name="__RefHeading___modele_version_14_45"/><text:bookmark-end text:name="modele_version_14"/></text:h>
      <text:h text:style-name="Heading_20_5" text:outline-level="5"><text:bookmark-start text:name="__RefHeading___taille_du_logo_sur_la_demi_largeur_de_la_page_46"/><text:bookmark-start text:name="taille_du_logo_sur_la_demi_largeur_de_la_page"/>Taille du Logo sur la demi largeur de la page<text:bookmark-end text:name="__RefHeading___taille_du_logo_sur_la_demi_largeur_de_la_page_46"/><text:bookmark-end text:name="taille_du_logo_sur_la_demi_largeur_de_la_page"/></text:h>
      <text:h text:style-name="Heading_20_5" text:outline-level="5"><text:bookmark-start text:name="__RefHeading___les_donnees_a_droite_du_logo_sont_remplaces_par_le_contenu_d_un_fichier_texte_rtf_personnalisable_47"/><text:bookmark-start text:name="les_donnees_a_droite_du_logo_sont_remplaces_par_le_contenu_d_un_fichier_texte_rtf_personnalisable"/>+ Les données à droite du logo sont remplacés par le contenu d'un fichier texte rtf personnalisable<text:bookmark-end text:name="__RefHeading___les_donnees_a_droite_du_logo_sont_remplaces_par_le_contenu_d_un_fichier_texte_rtf_personnalisable_47"/><text:bookmark-end text:name="les_donnees_a_droite_du_logo_sont_remplaces_par_le_contenu_d_un_fichier_texte_rtf_personnalisable"/></text:h>
      <text:p text:style-name="Text_20_body">
<draw:frame draw:style-name="media" draw:name="16" text:anchor-type="as-char" draw:z-index="16" svg:width="21.007916666667cm" style:rel-width="100%" svg:height="6.588125cm" style:rel-height="scale"><draw:image xlink:href="Pictures/e41408f5d944ffa51a3c572e11d4145d.jpg" xlink:type="simple" xlink:show="embed" xlink:actuate="onLoad"/></draw:frame></text:p>
      <text:h text:style-name="Heading_20_3" text:outline-level="3"><text:bookmark-start text:name="__RefHeading___modele_version_15_48"/><text:bookmark-start text:name="modele_version_15"/>Modèle Version 15<text:bookmark-end text:name="__RefHeading___modele_version_15_48"/><text:bookmark-end text:name="modele_version_15"/></text:h>
      <text:h text:style-name="Heading_20_5" text:outline-level="5"><text:bookmark-start text:name="__RefHeading___taille_du_logo_sur_toute_la_largeur_de_la_page_49"/><text:bookmark-start text:name="taille_du_logo_sur_toute_la_largeur_de_la_page1"/>Taille du Logo sur toute la largeur de la page<text:bookmark-end text:name="__RefHeading___taille_du_logo_sur_toute_la_largeur_de_la_page_49"/><text:bookmark-end text:name="taille_du_logo_sur_toute_la_largeur_de_la_page1"/></text:h>
      <text:h text:style-name="Heading_20_5" text:outline-level="5"><text:bookmark-start text:name="__RefHeading___les_donnees_sous_le_logo_sont_remplaces_par_le_contenu_d_un_fichier_texte_rtf_personnalisable_50"/><text:bookmark-start text:name="les_donnees_sous_le_logo_sont_remplaces_par_le_contenu_d_un_fichier_texte_rtf_personnalisable1"/>+ Les données sous le logo sont remplacés par le contenu d'un fichier texte rtf personnalisable<text:bookmark-end text:name="__RefHeading___les_donnees_sous_le_logo_sont_remplaces_par_le_contenu_d_un_fichier_texte_rtf_personnalisable_50"/><text:bookmark-end text:name="les_donnees_sous_le_logo_sont_remplaces_par_le_contenu_d_un_fichier_texte_rtf_personnalisable1"/></text:h>
      <text:h text:style-name="Heading_20_5" text:outline-level="5"><text:bookmark-start text:name="__RefHeading___les_donnees_des_blocs_sont_ceux_d_une_societe_autre_que_celle_prevue_par_le_circuit_admin_51"/><text:bookmark-start text:name="les_donnees_des_blocs_sont_ceux_d_une_societe_autre_que_celle_prevue_par_le_circuit_admin"/>+ les données des blocs sont ceux d'une société autre que celle prévue par le circuit admin.<text:bookmark-end text:name="__RefHeading___les_donnees_des_blocs_sont_ceux_d_une_societe_autre_que_celle_prevue_par_le_circuit_admin_51"/><text:bookmark-end text:name="les_donnees_des_blocs_sont_ceux_d_une_societe_autre_que_celle_prevue_par_le_circuit_admin"/></text:h>
      <text:p text:style-name="Text_20_body">
<draw:frame draw:style-name="media" draw:name="17" text:anchor-type="as-char" draw:z-index="17" svg:width="21.298958333333cm" style:rel-width="100%" svg:height="10.107083333333cm" style:rel-height="scale"><draw:image xlink:href="Pictures/8a2850753e9640f425cb5e53327743af.png" xlink:type="simple" xlink:show="embed" xlink:actuate="onLoad"/></draw:frame></text:p>
      <text:h text:style-name="Heading_20_3" text:outline-level="3"><text:bookmark-start text:name="__RefHeading___modele_version_16_52"/><text:bookmark-start text:name="modele_version_16"/>Modèle Version 16<text:bookmark-end text:name="__RefHeading___modele_version_16_52"/><text:bookmark-end text:name="modele_version_16"/></text:h>
      <text:h text:style-name="Heading_20_5" text:outline-level="5"><text:bookmark-start text:name="__RefHeading___les_blocs_de_donnees_sont_en_dessous_du_logo_sauf_le_nom_de_la_societe_53"/><text:bookmark-start text:name="les_blocs_de_donnees_sont_en_dessous_du_logo_sauf_le_nom_de_la_societe"/>Les blocs de données sont en dessous du logo sauf le nom de la société<text:bookmark-end text:name="__RefHeading___les_blocs_de_donnees_sont_en_dessous_du_logo_sauf_le_nom_de_la_societe_53"/><text:bookmark-end text:name="les_blocs_de_donnees_sont_en_dessous_du_logo_sauf_le_nom_de_la_societe"/></text:h>
      <text:h text:style-name="Heading_20_5" text:outline-level="5"><text:bookmark-start text:name="__RefHeading___taille_du_logo_minimise_54"/><text:bookmark-start text:name="taille_du_logo_minimise3"/>+ Taille du logo minimisé<text:bookmark-end text:name="__RefHeading___taille_du_logo_minimise_54"/><text:bookmark-end text:name="taille_du_logo_minimise3"/></text:h>
      <text:p text:style-name="Text_20_body">
<draw:frame draw:style-name="media" draw:name="18" text:anchor-type="as-char" draw:z-index="18" svg:width="20.955cm" style:rel-width="100%" svg:height="7.1172916666667cm" style:rel-height="scale"><draw:image xlink:href="Pictures/644dbd06e120e0196281da5d4e6b7250.jpg" xlink:type="simple" xlink:show="embed" xlink:actuate="onLoad"/></draw:frame></text:p>
      <text:h text:style-name="Heading_20_3" text:outline-level="3"><text:bookmark-start text:name="__RefHeading___modele_version_17_55"/><text:bookmark-start text:name="modele_version_17"/>Modèle Version 17<text:bookmark-end text:name="__RefHeading___modele_version_17_55"/><text:bookmark-end text:name="modele_version_17"/></text:h>
      <text:h text:style-name="Heading_20_5" text:outline-level="5"><text:bookmark-start text:name="__RefHeading___les_donnees_sous_le_logo_sont_remplaces_par_le_contenu_d_un_fichier_texte_rtf_personnalisable_56"/><text:bookmark-start text:name="les_donnees_sous_le_logo_sont_remplaces_par_le_contenu_d_un_fichier_texte_rtf_personnalisable2"/>Les données sous le logo sont remplacés par le contenu d'un fichier texte rtf personnalisable<text:bookmark-end text:name="__RefHeading___les_donnees_sous_le_logo_sont_remplaces_par_le_contenu_d_un_fichier_texte_rtf_personnalisable_56"/><text:bookmark-end text:name="les_donnees_sous_le_logo_sont_remplaces_par_le_contenu_d_un_fichier_texte_rtf_personnalisable2"/></text:h>
      <text:h text:style-name="Heading_20_5" text:outline-level="5"><text:bookmark-start text:name="__RefHeading___taille_du_logo_differente_57"/><text:bookmark-start text:name="taille_du_logo_differente1"/>+ Taille du logo différente<text:bookmark-end text:name="__RefHeading___taille_du_logo_differente_57"/><text:bookmark-end text:name="taille_du_logo_differente1"/></text:h>
      <text:h text:style-name="Heading_20_5" text:outline-level="5"><text:bookmark-start text:name="__RefHeading___image_flash_info_changeable_et_personnalisable_58"/><text:bookmark-start text:name="image_flash_info_changeable_et_personnalisable"/>+ image 'flash info' changeable et personnalisable<text:bookmark-end text:name="__RefHeading___image_flash_info_changeable_et_personnalisable_58"/><text:bookmark-end text:name="image_flash_info_changeable_et_personnalisable"/></text:h>
      <text:p text:style-name="Text_20_body"><draw:frame draw:style-name="media" draw:name="19" text:anchor-type="as-char" draw:z-index="19" svg:width="20.849166666667cm" style:rel-width="100%" svg:height="5.3445833333333cm" style:rel-height="scale"><draw:image xlink:href="Pictures/638fa8eb276c35dd741cd7429ce6a89d.jpg" xlink:type="simple" xlink:show="embed" xlink:actuate="onLoad"/></draw:frame></text:p>
      <text:h text:style-name="Heading_20_3" text:outline-level="3"><text:bookmark-start text:name="__RefHeading___modele_version_18_59"/><text:bookmark-start text:name="modele_version_18"/>Modèle Version 18<text:bookmark-end text:name="__RefHeading___modele_version_18_59"/><text:bookmark-end text:name="modele_version_18"/></text:h>
      <text:h text:style-name="Heading_20_5" text:outline-level="5"><text:bookmark-start text:name="__RefHeading___les_blocs_sont_remplaces_par_le_contenu_d_un_fichier_texte_rtf_personnalisable_sous_le_logo_60"/><text:bookmark-start text:name="les_blocs_sont_remplaces_par_le_contenu_d_un_fichier_texte_rtf_personnalisable_sous_le_logo"/>Les blocs sont remplacés par le contenu d'un fichier texte rtf personnalisable sous le logo<text:bookmark-end text:name="__RefHeading___les_blocs_sont_remplaces_par_le_contenu_d_un_fichier_texte_rtf_personnalisable_sous_le_logo_60"/><text:bookmark-end text:name="les_blocs_sont_remplaces_par_le_contenu_d_un_fichier_texte_rtf_personnalisable_sous_le_logo"/></text:h>
      <text:h text:style-name="Heading_20_5" text:outline-level="5"><text:bookmark-start text:name="__RefHeading___taille_du_logo_differente_61"/><text:bookmark-start text:name="taille_du_logo_differente2"/>+ Taille du logo differente<text:bookmark-end text:name="__RefHeading___taille_du_logo_differente_61"/><text:bookmark-end text:name="taille_du_logo_differente2"/></text:h>
      <text:p text:style-name="Text_20_body">
<draw:frame draw:style-name="media" draw:name="20" text:anchor-type="as-char" draw:z-index="20" svg:width="20.849166666667cm" style:rel-width="100%" svg:height="7.1172916666667cm" style:rel-height="scale"><draw:image xlink:href="Pictures/2f2aca119a09821baa8c445e0d03378e.jpg" xlink:type="simple" xlink:show="embed" xlink:actuate="onLoad"/></draw:frame></text:p>
      <text:h text:style-name="Heading_20_3" text:outline-level="3"><text:bookmark-start text:name="__RefHeading___modele_version_19_62"/><text:bookmark-start text:name="modele_version_19"/>Modèle Version 19<text:bookmark-end text:name="__RefHeading___modele_version_19_62"/><text:bookmark-end text:name="modele_version_19"/></text:h>
      <text:h text:style-name="Heading_20_5" text:outline-level="5"><text:bookmark-start text:name="__RefHeading___taille_du_logo_sur_toute_la_largeur_de_la_page_et_d_une_hauteur_de_6_cm_63"/><text:bookmark-start text:name="taille_du_logo_sur_toute_la_largeur_de_la_page_et_d_une_hauteur_de_6_cm"/>Taille du Logo sur toute la largeur de la page et d'une hauteur de 6 cm<text:bookmark-end text:name="__RefHeading___taille_du_logo_sur_toute_la_largeur_de_la_page_et_d_une_hauteur_de_6_cm_63"/><text:bookmark-end text:name="taille_du_logo_sur_toute_la_largeur_de_la_page_et_d_une_hauteur_de_6_cm"/></text:h>
      <text:p text:style-name="Text_20_body">
<draw:frame draw:style-name="media" draw:name="21" text:anchor-type="as-char" draw:z-index="21" svg:width="20.928541666667cm" style:rel-width="100%" svg:height="7.540625cm" style:rel-height="scale"><draw:image xlink:href="Pictures/2ea560504ef9debe0de2f50f0804e56e.jpg" xlink:type="simple" xlink:show="embed" xlink:actuate="onLoad"/></draw:frame></text:p>
      <text:h text:style-name="Heading_20_3" text:outline-level="3"><text:bookmark-start text:name="__RefHeading___modele_version_20_64"/><text:bookmark-start text:name="modele_version_20"/>Modèle Version 20<text:bookmark-end text:name="__RefHeading___modele_version_20_64"/><text:bookmark-end text:name="modele_version_20"/></text:h>
      <text:h text:style-name="Heading_20_5" text:outline-level="5"><text:bookmark-start text:name="__RefHeading___les_blocs_sont_remplaces_par_le_contenu_d_un_fichier_texte_rtf_personnalisable_a_gauche_du_logo_65"/><text:bookmark-start text:name="les_blocs_sont_remplaces_par_le_contenu_d_un_fichier_texte_rtf_personnalisable_a_gauche_du_logo"/>Les blocs sont remplacés par le contenu d'un fichier texte rtf personnalisable à gauche du logo<text:bookmark-end text:name="__RefHeading___les_blocs_sont_remplaces_par_le_contenu_d_un_fichier_texte_rtf_personnalisable_a_gauche_du_logo_65"/><text:bookmark-end text:name="les_blocs_sont_remplaces_par_le_contenu_d_un_fichier_texte_rtf_personnalisable_a_gauche_du_logo"/></text:h>
      <text:h text:style-name="Heading_20_5" text:outline-level="5"><text:bookmark-start text:name="__RefHeading___taille_du_logo_differente_66"/><text:bookmark-start text:name="taille_du_logo_differente3"/>+ Taille du logo differente<text:bookmark-end text:name="__RefHeading___taille_du_logo_differente_66"/><text:bookmark-end text:name="taille_du_logo_differente3"/></text:h>
      <text:p text:style-name="Text_20_body">
<draw:frame draw:style-name="media" draw:name="22" text:anchor-type="as-char" draw:z-index="22" svg:width="20.981458333333cm" style:rel-width="100%" svg:height="6.6675cm" style:rel-height="scale"><draw:image xlink:href="Pictures/8517aa72045614c8695a90094c13f459.jpg" xlink:type="simple" xlink:show="embed" xlink:actuate="onLoad"/></draw:frame></text:p>
      <text:h text:style-name="Heading_20_3" text:outline-level="3"><text:bookmark-start text:name="__RefHeading___modele_version_21_67"/><text:bookmark-start text:name="modele_version_21"/>Modèle Version 21<text:bookmark-end text:name="__RefHeading___modele_version_21_67"/><text:bookmark-end text:name="modele_version_21"/></text:h>
      <text:h text:style-name="Heading_20_5" text:outline-level="5"><text:bookmark-start text:name="__RefHeading___les_blocs_sont_remplaces_par_le_contenu_d_un_fichier_texte_rtf_personnalisable_a_droite_du_logo_68"/><text:bookmark-start text:name="les_blocs_sont_remplaces_par_le_contenu_d_un_fichier_texte_rtf_personnalisable_a_droite_du_logo"/>Les blocs sont remplacés par le contenu d'un fichier texte rtf personnalisable à droite du logo<text:bookmark-end text:name="__RefHeading___les_blocs_sont_remplaces_par_le_contenu_d_un_fichier_texte_rtf_personnalisable_a_droite_du_logo_68"/><text:bookmark-end text:name="les_blocs_sont_remplaces_par_le_contenu_d_un_fichier_texte_rtf_personnalisable_a_droite_du_logo"/></text:h>
      <text:h text:style-name="Heading_20_5" text:outline-level="5"><text:bookmark-start text:name="__RefHeading___les_donnees_sous_le_logo_sont_remplaces_par_le_contenu_d_un_2eme_fichier_texte_rtf_personnalisable_69"/><text:bookmark-start text:name="les_donnees_sous_le_logo_sont_remplaces_par_le_contenu_d_un_2eme_fichier_texte_rtf_personnalisable3"/>+ Les données sous le logo sont remplacés par le contenu d'un 2ème fichier texte rtf personnalisable<text:bookmark-end text:name="__RefHeading___les_donnees_sous_le_logo_sont_remplaces_par_le_contenu_d_un_2eme_fichier_texte_rtf_personnalisable_69"/><text:bookmark-end text:name="les_donnees_sous_le_logo_sont_remplaces_par_le_contenu_d_un_2eme_fichier_texte_rtf_personnalisable3"/></text:h>
      <text:h text:style-name="Heading_20_5" text:outline-level="5"><text:bookmark-start text:name="__RefHeading___taille_du_logo_differente_70"/><text:bookmark-start text:name="taille_du_logo_differente4"/>+ Taille du logo differente<text:bookmark-end text:name="__RefHeading___taille_du_logo_differente_70"/><text:bookmark-end text:name="taille_du_logo_differente4"/></text:h>
      <text:p text:style-name="Text_20_body">
<draw:frame draw:style-name="media" draw:name="23" text:anchor-type="as-char" draw:z-index="23" svg:width="21.034375cm" style:rel-width="100%" svg:height="6.6939583333333cm" style:rel-height="scale"><draw:image xlink:href="Pictures/49385bf984badcb9fb056e9028607c6f.jpg" xlink:type="simple" xlink:show="embed" xlink:actuate="onLoad"/></draw:frame></text:p>
      <text:h text:style-name="Heading_20_3" text:outline-level="3"><text:bookmark-start text:name="__RefHeading___modele_version_22_71"/><text:bookmark-start text:name="modele_version_22"/>Modèle Version 22<text:bookmark-end text:name="__RefHeading___modele_version_22_71"/><text:bookmark-end text:name="modele_version_22"/></text:h>
      <text:h text:style-name="Heading_20_5" text:outline-level="5"><text:bookmark-start text:name="__RefHeading___les_blocs_sont_remplaces_par_le_contenu_de_2_fichiers_texte_rtf_personnalisable_cote_a_cote_72"/><text:bookmark-start text:name="les_blocs_sont_remplaces_par_le_contenu_de_2_fichiers_texte_rtf_personnalisable_cote_a_cote"/>Les blocs sont remplacés par le contenu de 2 fichiers texte rtf personnalisable cote à cote<text:bookmark-end text:name="__RefHeading___les_blocs_sont_remplaces_par_le_contenu_de_2_fichiers_texte_rtf_personnalisable_cote_a_cote_72"/><text:bookmark-end text:name="les_blocs_sont_remplaces_par_le_contenu_de_2_fichiers_texte_rtf_personnalisable_cote_a_cote"/></text:h>
      <text:h text:style-name="Heading_20_5" text:outline-level="5"><text:bookmark-start text:name="__RefHeading___aucune_info_sous_le_logo_73"/><text:bookmark-start text:name="aucune_info_sous_le_logo2"/>+ Aucune info sous le logo<text:bookmark-end text:name="__RefHeading___aucune_info_sous_le_logo_73"/><text:bookmark-end text:name="aucune_info_sous_le_logo2"/></text:h>
      <text:p text:style-name="Text_20_body">
<draw:frame draw:style-name="media" draw:name="24" text:anchor-type="as-char" draw:z-index="24" svg:width="20.955cm" style:rel-width="100%" svg:height="6.6939583333333cm" style:rel-height="scale"><draw:image xlink:href="Pictures/8790831bfd1e086db3d396023baf40f9.jpg" xlink:type="simple" xlink:show="embed" xlink:actuate="onLoad"/></draw:frame></text:p>
      <text:h text:style-name="Heading_20_3" text:outline-level="3"><text:bookmark-start text:name="__RefHeading___modele_version_23_74"/><text:bookmark-start text:name="modele_version_23"/>Modèle Version 23<text:bookmark-end text:name="__RefHeading___modele_version_23_74"/><text:bookmark-end text:name="modele_version_23"/></text:h>
      <text:h text:style-name="Heading_20_5" text:outline-level="5"><text:bookmark-start text:name="__RefHeading___ligne_de_texte_en_pre_entete_contenu_dans_un_fichier_texte_rtf_personnalisable_au_dessus_du_logo_75"/><text:bookmark-start text:name="ligne_de_texte_en_pre_entete_contenu_dans_un_fichier_texte_rtf_personnalisable_au_dessus_du_logo"/>Ligne de Texte en pré entête contenu dans un fichier texte rtf personnalisable au dessus du logo<text:bookmark-end text:name="__RefHeading___ligne_de_texte_en_pre_entete_contenu_dans_un_fichier_texte_rtf_personnalisable_au_dessus_du_logo_75"/><text:bookmark-end text:name="ligne_de_texte_en_pre_entete_contenu_dans_un_fichier_texte_rtf_personnalisable_au_dessus_du_logo"/></text:h>
      <text:h text:style-name="Heading_20_5" text:outline-level="5"><text:bookmark-start text:name="__RefHeading___les_blocs_sont_remplaces_par_le_contenu_d_un_2eme_fichier_texte_rtf_personnalisable_a_droite_du_logo_76"/><text:bookmark-start text:name="les_blocs_sont_remplaces_par_le_contenu_d_un_2eme_fichier_texte_rtf_personnalisable_a_droite_du_logo"/>Les blocs sont remplacés par le contenu d'un 2ème fichier texte rtf personnalisable à droite du logo<text:bookmark-end text:name="__RefHeading___les_blocs_sont_remplaces_par_le_contenu_d_un_2eme_fichier_texte_rtf_personnalisable_a_droite_du_logo_76"/><text:bookmark-end text:name="les_blocs_sont_remplaces_par_le_contenu_d_un_2eme_fichier_texte_rtf_personnalisable_a_droite_du_logo"/></text:h>
      <text:h text:style-name="Heading_20_5" text:outline-level="5"><text:bookmark-start text:name="__RefHeading___aucune_info_sous_le_logo_77"/><text:bookmark-start text:name="aucune_info_sous_le_logo3"/>+ Aucune info sous le logo<text:bookmark-end text:name="__RefHeading___aucune_info_sous_le_logo_77"/><text:bookmark-end text:name="aucune_info_sous_le_logo3"/></text:h>
      <text:p text:style-name="Text_20_body"><draw:frame draw:style-name="media" draw:name="25" text:anchor-type="as-char" draw:z-index="25" svg:width="21.007916666667cm" style:rel-width="100%" svg:height="7.223125cm" style:rel-height="scale"><draw:image xlink:href="Pictures/72f2ee135632b92644142f46373ac54a.jpg" xlink:type="simple" xlink:show="embed" xlink:actuate="onLoad"/></draw:frame></text:p>
      <text:h text:style-name="Heading_20_3" text:outline-level="3"><text:bookmark-start text:name="__RefHeading___modele_version_24_78"/><text:bookmark-start text:name="modele_version_24"/>Modèle Version 24<text:bookmark-end text:name="__RefHeading___modele_version_24_78"/><text:bookmark-end text:name="modele_version_24"/></text:h>
      <text:h text:style-name="Heading_20_5" text:outline-level="5"><text:bookmark-start text:name="__RefHeading___taille_du_logo_differente_79"/><text:bookmark-start text:name="taille_du_logo_differente5"/>Taille du logo différente<text:bookmark-end text:name="__RefHeading___taille_du_logo_differente_79"/><text:bookmark-end text:name="taille_du_logo_differente5"/></text:h>
      <text:h text:style-name="Heading_20_5" text:outline-level="5"><text:bookmark-start text:name="__RefHeading___les_donnees_sous_le_logo_sont_remplaces_par_le_contenu_d_un_fichier_texte_rtf_personnalisable_80"/><text:bookmark-start text:name="les_donnees_sous_le_logo_sont_remplaces_par_le_contenu_d_un_fichier_texte_rtf_personnalisable3"/>+ Les données sous le logo sont remplacés par le contenu d'un fichier texte rtf personnalisable<text:bookmark-end text:name="__RefHeading___les_donnees_sous_le_logo_sont_remplaces_par_le_contenu_d_un_fichier_texte_rtf_personnalisable_80"/><text:bookmark-end text:name="les_donnees_sous_le_logo_sont_remplaces_par_le_contenu_d_un_fichier_texte_rtf_personnalisable3"/></text:h>
      <text:h text:style-name="Heading_20_5" text:outline-level="5"><text:bookmark-start text:name="__RefHeading___les_donnees_a_droite_du_logo_sont_remplaces_par_le_contenu_d_un_fichier_texte_rtf_personnalisable_81"/><text:bookmark-start text:name="les_donnees_a_droite_du_logo_sont_remplaces_par_le_contenu_d_un_fichier_texte_rtf_personnalisable1"/>+ Les données à droite du logo sont remplacés par le contenu d'un fichier texte rtf personnalisable<text:bookmark-end text:name="__RefHeading___les_donnees_a_droite_du_logo_sont_remplaces_par_le_contenu_d_un_fichier_texte_rtf_personnalisable_81"/><text:bookmark-end text:name="les_donnees_a_droite_du_logo_sont_remplaces_par_le_contenu_d_un_fichier_texte_rtf_personnalisable1"/></text:h>
      <text:p text:style-name="Text_20_body"><draw:frame draw:style-name="media" draw:name="26" text:anchor-type="as-char" draw:z-index="26" svg:width="21.034375cm" style:rel-width="100%" svg:height="6.4822916666667cm" style:rel-height="scale"><draw:image xlink:href="Pictures/f37ef8273a57cf883d4a68fb47fa3da3.jpg" xlink:type="simple" xlink:show="embed" xlink:actuate="onLoad"/></draw:frame></text:p>
      <text:h text:style-name="Heading_20_3" text:outline-level="3"><text:bookmark-start text:name="__RefHeading___modele_version_25_82"/><text:bookmark-start text:name="modele_version_25"/>Modèle Version 25<text:bookmark-end text:name="__RefHeading___modele_version_25_82"/><text:bookmark-end text:name="modele_version_25"/></text:h>
      <text:h text:style-name="Heading_20_5" text:outline-level="5"><text:bookmark-start text:name="__RefHeading___taille_du_logo_differente_a_droite_83"/><text:bookmark-start text:name="taille_du_logo_differente_a_droite"/>Taille du logo différente à droite<text:bookmark-end text:name="__RefHeading___taille_du_logo_differente_a_droite_83"/><text:bookmark-end text:name="taille_du_logo_differente_a_droite"/></text:h>
      <text:h text:style-name="Heading_20_5" text:outline-level="5"><text:bookmark-start text:name="__RefHeading___les_donnees_a_gauche_du_logo_sont_remplaces_par_le_contenu_d_un_fichier_texte_rtf_personnalisable_84"/><text:bookmark-start text:name="les_donnees_a_gauche_du_logo_sont_remplaces_par_le_contenu_d_un_fichier_texte_rtf_personnalisable"/>+ Les données à gauche du logo sont remplacés par le contenu d'un fichier texte rtf personnalisable<text:bookmark-end text:name="__RefHeading___les_donnees_a_gauche_du_logo_sont_remplaces_par_le_contenu_d_un_fichier_texte_rtf_personnalisable_84"/><text:bookmark-end text:name="les_donnees_a_gauche_du_logo_sont_remplaces_par_le_contenu_d_un_fichier_texte_rtf_personnalisable"/></text:h>
      <text:h text:style-name="Heading_20_5" text:outline-level="5"><text:bookmark-start text:name="__RefHeading___les_donnees_sous_le_premier_rtf_sont_remplaces_par_le_contenu_d_un_2eme_fichier_texte_rtf_personnalisable_85"/><text:bookmark-start text:name="les_donnees_sous_le_premier_rtf_sont_remplaces_par_le_contenu_d_un_2eme_fichier_texte_rtf_personnalisable"/>+ Les données sous le premier rtf sont remplacés par le contenu d'un 2ème fichier texte rtf personnalisable<text:bookmark-end text:name="__RefHeading___les_donnees_sous_le_premier_rtf_sont_remplaces_par_le_contenu_d_un_2eme_fichier_texte_rtf_personnalisable_85"/><text:bookmark-end text:name="les_donnees_sous_le_premier_rtf_sont_remplaces_par_le_contenu_d_un_2eme_fichier_texte_rtf_personnalisable"/></text:h>
      <text:p text:style-name="Text_20_body"><draw:frame draw:style-name="media" draw:name="27" text:anchor-type="as-char" draw:z-index="27" svg:width="21.060833333333cm" style:rel-width="100%" svg:height="7.8052083333333cm" style:rel-height="scale"><draw:image xlink:href="Pictures/d78d1b740a730a385970224f95cd830e.jpg" xlink:type="simple" xlink:show="embed" xlink:actuate="onLoad"/></draw:frame></text:p>
      <text:h text:style-name="Heading_20_3" text:outline-level="3"><text:bookmark-start text:name="__RefHeading___modele_version_26_86"/><text:bookmark-start text:name="modele_version_26"/>Modèle Version 26<text:bookmark-end text:name="__RefHeading___modele_version_26_86"/><text:bookmark-end text:name="modele_version_26"/></text:h>
      <text:h text:style-name="Heading_20_5" text:outline-level="5"><text:bookmark-start text:name="__RefHeading___taille_du_logo_sur_la_largeur_de_la_page_87"/><text:bookmark-start text:name="taille_du_logo_sur_la_largeur_de_la_page"/>Taille du logo sur la largeur de la page<text:bookmark-end text:name="__RefHeading___taille_du_logo_sur_la_largeur_de_la_page_87"/><text:bookmark-end text:name="taille_du_logo_sur_la_largeur_de_la_page"/></text:h>
      <text:h text:style-name="Heading_20_5" text:outline-level="5"><text:bookmark-start text:name="__RefHeading___eme_logo_sous_le_premier_88"/><text:bookmark-start text:name="eme_logo_sous_le_premier"/>+ 2ème logo sous le premier<text:bookmark-end text:name="__RefHeading___eme_logo_sous_le_premier_88"/><text:bookmark-end text:name="eme_logo_sous_le_premier"/></text:h>
      <text:p text:style-name="Text_20_body"><draw:frame draw:style-name="media" draw:name="28" text:anchor-type="as-char" draw:z-index="28" svg:width="21.193125cm" style:rel-width="100%" svg:height="9.128125cm" style:rel-height="scale"><draw:image xlink:href="Pictures/7fbe442b8df2f819a0cb9b3d78d3d010.jp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52:09</meta:creation-date>
    <dc:creator>Generated</dc:creator>
    <dc:date>2026-08-13T20::52:09</dc:date>
    <dc:language>en-US</dc:language>
    <meta:editing-cycles>1</meta:editing-cycles>
    <meta:editing-duration>PT0S</meta:editing-duration>
    <dc:title>wiki:editions:catalog:entetepage</dc:title>
  </office:meta>
</office:document-meta>
</file>