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ebfd238754ad95a02e650bf4d20f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entetepiece"/>Entête de Pièce</text:span></text:p>
      <text:p text:style-name="Text_20_body">• <text:span text:style-name="Strong_20_Emphasis"><text:span text:style-name="">Description générale :</text:span></text:span> <text:line-break/></text:p>
      <text:p text:style-name="Preformatted_20_Text">Présentations des différents modèles d'entêtes de pièce.<text:line-break/>Certains modèles nécessite l'intervention d'ANALYS. (ParamsEditionPiece)</text:p>
      <text:p text:style-name="Text_20_body">• <text:span text:style-name="Strong_20_Emphasis"><text:span text:style-name="">Options d'affichage selon le type de pièce :</text:span></text:span><text:line-break/>
 Voir les paramétrages possibles dans <text:a xlink:type="simple" xlink:href="https://wiki.atys.analys-informatique.com/doku.php?id=wiki:editions:catalog:parametrageseditionsentetespieces" text:style-name="Internet_20_link" text:visited-style-name="Visited_20_Internet_20_Link">Index Paramétrages Editions Entêtes des pièces</text:a></text:p>
      <text:h text:style-name="Heading_20_3" text:outline-level="3"><text:bookmark-start text:name="__RefHeading___exemple_pour_les_commandes_client_1"/><text:bookmark-start text:name="exemple_pour_les_commandes_client"/>Exemple pour les commandes Client<text:bookmark-end text:name="__RefHeading___exemple_pour_les_commandes_client_1"/><text:bookmark-end text:name="exemple_pour_les_commandes_client"/></text:h>
      <text:p text:style-name="Text_20_body"><draw:frame draw:style-name="media" draw:name="0" text:anchor-type="as-char" draw:z-index="0" svg:width="21.616458333333cm" style:rel-width="100%" svg:height="12.303125cm" style:rel-height="scale"><draw:image xlink:href="Pictures/84ebfd238754ad95a02e650bf4d20f30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2:01</meta:creation-date>
    <dc:creator>Generated</dc:creator>
    <dc:date>2026-08-13T20::02:01</dc:date>
    <dc:language>en-US</dc:language>
    <meta:editing-cycles>1</meta:editing-cycles>
    <meta:editing-duration>PT0S</meta:editing-duration>
    <dc:title>wiki:editions:catalog:entetepiece</dc:title>
  </office:meta>
</office:document-meta>
</file>