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3461fa552420b6ec2420ddb12a35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tiquettesbadgefidelite"/><text:bookmark-start text:name="__RefHeading___badge_fidelite_1"/><text:bookmark-start text:name="badge_fidelite"/>BADGE FIDÉLITÉ<text:bookmark-end text:name="__RefHeading___badge_fidelite_1"/><text:bookmark-end text:name="badge_fidelite"/></text:h>
      <text:p text:style-name="Text_20_body">• <text:span text:style-name="Strong_20_Emphasis"><text:span text:style-name="">Description générale : </text:span></text:span> <text:line-break/>
Édition d'une étiquette pour la création d'une carte de fidélité.
Identifiant unique par tiers.</text:p>
      <text:p text:style-name="Text_20_body">• <text:span text:style-name="Strong_20_Emphasis"><text:span text:style-name="">Cas d'utilisation : </text:span></text:span> <text:line-break/></text:p>
      <text:p text:style-name="Preformatted_20_Text">Étiquette à coller sur badge fidélité.<text:line-break/>Destiné aux clients bénéficient des avantages "Programmes de fidélité" dans les magasins Référencé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955cm" style:rel-width="100%" svg:height="15.134166666667cm" style:rel-height="scale"><draw:image xlink:href="Pictures/1d3461fa552420b6ec2420ddb12a35b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1:20</meta:creation-date>
    <dc:creator>Generated</dc:creator>
    <dc:date>2026-08-13T19::21:20</dc:date>
    <dc:language>en-US</dc:language>
    <meta:editing-cycles>1</meta:editing-cycles>
    <meta:editing-duration>PT0S</meta:editing-duration>
    <dc:title>wiki:editions:catalog:etiquettesbadgefidelite</dc:title>
  </office:meta>
</office:document-meta>
</file>